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77D0000028A4A873713.png" manifest:media-type="image/png"/>
  <manifest:file-entry manifest:full-path="Pictures/10000000000000A90000005AB42BFA9D.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ourier New" svg:font-family="'Courier New'"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Myriad Pro Light" svg:font-family="'Myriad Pro Light', 'Helvetica Neue Thin'" style:font-family-generic="swiss" style:font-pitch="variable"/>
    <style:font-face style:name="SimSun" svg:font-family="SimSun" style:font-family-generic="system" style:font-pitch="variable"/>
    <style:font-face style:name="SimSun1" svg:font-family="SimSun, 宋体" style:font-pitch="variable"/>
    <style:font-face style:name="Symbol" svg:font-family="Symbol"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office:font-face-decls>
  <office:automatic-styles>
    <style:style style:name="Tabla1" style:family="table">
      <style:table-properties style:width="15.002cm" fo:margin-left="0.016cm" table:align="left" style:writing-mode="lr-tb"/>
    </style:style>
    <style:style style:name="Tabla1.A" style:family="table-column">
      <style:table-column-properties style:column-width="10.716cm"/>
    </style:style>
    <style:style style:name="Tabla1.B" style:family="table-column">
      <style:table-column-properties style:column-width="4.286cm"/>
    </style:style>
    <style:style style:name="Tabla1.1" style:family="table-row">
      <style:table-row-properties style:min-row-height="1.505cm" fo:keep-together="auto"/>
    </style:style>
    <style:style style:name="Tabla1.A1" style:family="table-cell">
      <style:table-cell-properties style:vertical-align="middle" fo:background-color="#d9d9d9"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la1.B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Tabla1.2" style:family="table-row">
      <style:table-row-properties style:min-row-height="0.771cm" fo:keep-together="auto"/>
    </style:style>
    <style:style style:name="Tabla1.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a1.B2" style:family="table-cell">
      <style:table-cell-properties style:vertical-align="middle" fo:padding-left="0.191cm" fo:padding-right="0.191cm" fo:padding-top="0cm" fo:padding-bottom="0cm" fo:border="0.5pt solid #000000" style:writing-mode="lr-tb"/>
    </style:style>
    <style:style style:name="Tabla1.A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a1.B3" style:family="table-cell">
      <style:table-cell-properties style:vertical-align="middle" fo:padding-left="0.191cm" fo:padding-right="0.191cm" fo:padding-top="0cm" fo:padding-bottom="0cm" fo:border="0.5pt solid #000000" style:writing-mode="lr-tb"/>
    </style:style>
    <style:style style:name="Tabla1.A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a1.B4" style:family="table-cell">
      <style:table-cell-properties style:vertical-align="middle" fo:padding-left="0.191cm" fo:padding-right="0.191cm" fo:padding-top="0cm" fo:padding-bottom="0cm" fo:border="0.5pt solid #000000" style:writing-mode="lr-tb"/>
    </style:style>
    <style:style style:name="Tabla1.5" style:family="table-row">
      <style:table-row-properties style:min-row-height="0.737cm" fo:keep-together="auto"/>
    </style:style>
    <style:style style:name="Tabla1.A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a1.B5" style:family="table-cell">
      <style:table-cell-properties style:vertical-align="middle" fo:padding-left="0.191cm" fo:padding-right="0.191cm" fo:padding-top="0cm" fo:padding-bottom="0cm" fo:border="0.5pt solid #000000" style:writing-mode="lr-tb"/>
    </style:style>
    <style:style style:name="Tabla1.6" style:family="table-row">
      <style:table-row-properties style:min-row-height="0.801cm" fo:keep-together="auto"/>
    </style:style>
    <style:style style:name="Tabla1.A6"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a1.B6" style:family="table-cell">
      <style:table-cell-properties style:vertical-align="middle" fo:padding-left="0.191cm" fo:padding-right="0.191cm" fo:padding-top="0cm" fo:padding-bottom="0cm" fo:border="0.5pt solid #000000" style:writing-mode="lr-tb"/>
    </style:style>
    <style:style style:name="Tabla2" style:family="table">
      <style:table-properties style:width="15.002cm" fo:margin-left="0.016cm" table:align="left" style:writing-mode="lr-tb"/>
    </style:style>
    <style:style style:name="Tabla2.A" style:family="table-column">
      <style:table-column-properties style:column-width="9.922cm"/>
    </style:style>
    <style:style style:name="Tabla2.B" style:family="table-column">
      <style:table-column-properties style:column-width="5.08cm"/>
    </style:style>
    <style:style style:name="Tabla2.1" style:family="table-row">
      <style:table-row-properties style:min-row-height="1.505cm" fo:keep-together="auto"/>
    </style:style>
    <style:style style:name="Tabla2.A1" style:family="table-cell">
      <style:table-cell-properties style:vertical-align="middle" fo:background-color="#d9d9d9"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la2.B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Tabla2.2" style:family="table-row">
      <style:table-row-properties style:min-row-height="0.771cm" fo:keep-together="auto"/>
    </style:style>
    <style:style style:name="Tabla2.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a2.B2" style:family="table-cell">
      <style:table-cell-properties style:vertical-align="middle" fo:padding-left="0.191cm" fo:padding-right="0.191cm" fo:padding-top="0cm" fo:padding-bottom="0cm" fo:border="0.5pt solid #000000" style:writing-mode="lr-tb"/>
    </style:style>
    <style:style style:name="Tabla2.A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a2.B3" style:family="table-cell">
      <style:table-cell-properties style:vertical-align="middle" fo:padding-left="0.191cm" fo:padding-right="0.191cm" fo:padding-top="0cm" fo:padding-bottom="0cm" fo:border="0.5pt solid #000000" style:writing-mode="lr-tb"/>
    </style:style>
    <style:style style:name="Tabla2.A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a2.B4" style:family="table-cell">
      <style:table-cell-properties style:vertical-align="middle" fo:padding-left="0.191cm" fo:padding-right="0.191cm" fo:padding-top="0cm" fo:padding-bottom="0cm" fo:border="0.5pt solid #000000" style:writing-mode="lr-tb"/>
    </style:style>
    <style:style style:name="Tabla2.5" style:family="table-row">
      <style:table-row-properties style:min-row-height="0.737cm" fo:keep-together="auto"/>
    </style:style>
    <style:style style:name="Tabla2.A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a2.B5" style:family="table-cell">
      <style:table-cell-properties style:vertical-align="middle" fo:padding-left="0.191cm" fo:padding-right="0.191cm" fo:padding-top="0cm" fo:padding-bottom="0cm" fo:border="0.5pt solid #000000" style:writing-mode="lr-tb"/>
    </style:style>
    <style:style style:name="Tabla2.6" style:family="table-row">
      <style:table-row-properties style:min-row-height="0.801cm" fo:keep-together="auto"/>
    </style:style>
    <style:style style:name="Tabla2.A6"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a2.B6" style:family="table-cell">
      <style:table-cell-properties style:vertical-align="middle" fo:padding-left="0.191cm" fo:padding-right="0.191cm" fo:padding-top="0cm" fo:padding-bottom="0cm" fo:border="0.5pt solid #000000" style:writing-mode="lr-tb"/>
    </style:style>
    <style:style style:name="Tabla3" style:family="table">
      <style:table-properties style:width="14.684cm" fo:margin-left="0.28cm" table:align="left" style:writing-mode="lr-tb"/>
    </style:style>
    <style:style style:name="Tabla3.A" style:family="table-column">
      <style:table-column-properties style:column-width="14.684cm"/>
    </style:style>
    <style:style style:name="Tabla3.1" style:family="table-row">
      <style:table-row-properties style:min-row-height="2.54cm" fo:keep-together="auto"/>
    </style:style>
    <style:style style:name="Tabla3.A1" style:family="table-cell">
      <style:table-cell-properties style:vertical-align="top" fo:padding-left="0.123cm" fo:padding-right="0.123cm" fo:padding-top="0cm" fo:padding-bottom="0cm" fo:border="0.75pt solid #000000" style:writing-mode="lr-tb"/>
    </style:style>
    <style:style style:name="Tabla4" style:family="table">
      <style:table-properties style:width="14.684cm" fo:margin-left="0.28cm" table:align="left" style:writing-mode="lr-tb"/>
    </style:style>
    <style:style style:name="Tabla4.A" style:family="table-column">
      <style:table-column-properties style:column-width="14.684cm"/>
    </style:style>
    <style:style style:name="Tabla4.1" style:family="table-row">
      <style:table-row-properties style:min-row-height="2.87cm" fo:keep-together="auto"/>
    </style:style>
    <style:style style:name="Tabla4.A1" style:family="table-cell">
      <style:table-cell-properties style:vertical-align="top" fo:padding-left="0.123cm" fo:padding-right="0.123cm" fo:padding-top="0cm" fo:padding-bottom="0cm" fo:border="0.75pt solid #000000" style:writing-mode="lr-tb"/>
    </style:style>
    <style:style style:name="Tabla5" style:family="table">
      <style:table-properties style:width="14.686cm" fo:margin-left="0.28cm" table:align="left" style:writing-mode="lr-tb"/>
    </style:style>
    <style:style style:name="Tabla5.A" style:family="table-column">
      <style:table-column-properties style:column-width="14.686cm"/>
    </style:style>
    <style:style style:name="Tabla5.1" style:family="table-row">
      <style:table-row-properties style:min-row-height="2.806cm" fo:keep-together="auto"/>
    </style:style>
    <style:style style:name="Tabla5.A1" style:family="table-cell">
      <style:table-cell-properties style:vertical-align="top" fo:padding-left="0.123cm" fo:padding-right="0.123cm" fo:padding-top="0cm" fo:padding-bottom="0cm" fo:border="0.75pt solid #000000" style:writing-mode="lr-tb"/>
    </style:style>
    <style:style style:name="Tabla6" style:family="table">
      <style:table-properties style:width="14.684cm" table:align="left" style:writing-mode="lr-tb"/>
    </style:style>
    <style:style style:name="Tabla6.A" style:family="table-column">
      <style:table-column-properties style:column-width="14.684cm"/>
    </style:style>
    <style:style style:name="Tabla6.1" style:family="table-row">
      <style:table-row-properties style:min-row-height="3.505cm" fo:keep-together="auto"/>
    </style:style>
    <style:style style:name="Tabla6.A1" style:family="table-cell">
      <style:table-cell-properties style:vertical-align="top" fo:padding-left="0.123cm" fo:padding-right="0.123cm" fo:padding-top="0cm" fo:padding-bottom="0cm" fo:border="0.75pt solid #000000" style:writing-mode="lr-tb"/>
    </style:style>
    <style:style style:name="Tabla6" style:family="table">
      <style:table-properties style:width="14.684cm" table:align="left" style:writing-mode="lr-tb"/>
    </style:style>
    <style:style style:name="Tabla6.A" style:family="table-column">
      <style:table-column-properties style:column-width="14.684cm"/>
    </style:style>
    <style:style style:name="Tabla6.1" style:family="table-row">
      <style:table-row-properties style:min-row-height="3.505cm" fo:keep-together="auto"/>
    </style:style>
    <style:style style:name="Tabla6.A1" style:family="table-cell">
      <style:table-cell-properties style:vertical-align="top" fo:padding-left="0.123cm" fo:padding-right="0.123cm" fo:padding-top="0cm" fo:padding-bottom="0cm" fo:border="0.75pt solid #000000" style:writing-mode="lr-tb"/>
    </style:style>
    <style:style style:name="P1" style:family="paragraph" style:parent-style-name="Standard" style:master-page-name="Standard">
      <style:paragraph-properties fo:text-align="center" style:justify-single-word="false" style:page-number="auto"/>
      <style:text-properties fo:color="#000000" loext:opacity="100%" style:font-name="Arial1" fo:font-size="12pt" style:font-size-asian="12pt" style:font-name-complex="Arial1" style:font-size-complex="12pt"/>
    </style:style>
    <style:style style:name="P2" style:family="paragraph" style:parent-style-name="Standard">
      <style:paragraph-properties fo:margin-top="0.494cm" fo:margin-bottom="0cm" style:contextual-spacing="false" fo:text-align="center" style:justify-single-word="false"/>
      <style:text-properties fo:color="#000000" loext:opacity="100%" style:font-name="Arial1" fo:font-size="12pt" style:font-size-asian="12pt" style:font-name-complex="Arial1" style:font-size-complex="12pt"/>
    </style:style>
    <style:style style:name="P3" style:family="paragraph" style:parent-style-name="Standard">
      <style:paragraph-properties fo:margin-top="0.494cm" fo:margin-bottom="0cm" style:contextual-spacing="false"/>
      <style:text-properties fo:color="#000000" loext:opacity="100%" style:font-name="Arial1" fo:font-size="12pt" style:font-size-asian="12pt" style:font-name-complex="Arial1" style:font-size-complex="12pt"/>
    </style:style>
    <style:style style:name="P4" style:family="paragraph" style:parent-style-name="Standard">
      <style:paragraph-properties fo:margin-top="0.494cm" fo:margin-bottom="0cm" style:contextual-spacing="false" fo:line-height="120%"/>
      <style:text-properties fo:color="#000000" loext:opacity="100%" style:font-name="Arial1" fo:font-size="12pt" style:font-size-asian="12pt" style:font-name-complex="Arial1" style:font-size-complex="12pt"/>
    </style:style>
    <style:style style:name="P5" style:family="paragraph" style:parent-style-name="Standard">
      <style:paragraph-properties fo:margin-top="0.494cm" fo:margin-bottom="0cm" style:contextual-spacing="false" fo:line-height="120%" fo:text-align="center" style:justify-single-word="false" fo:padding="0.049cm" fo:border="0.06pt solid #000000" style:shadow="none" style:join-border="false"/>
      <style:text-properties fo:color="#0000ff" loext:opacity="100%" style:font-name="Arial1" fo:font-size="20pt" style:rfc-language-tag="ca-ES-valencia" fo:language="ca" fo:country="ES" fo:font-weight="bold" style:font-size-asian="20pt" style:font-weight-asian="bold" style:font-name-complex="Arial1" style:font-size-complex="20pt" style:font-weight-complex="bold"/>
    </style:style>
    <style:style style:name="P6" style:family="paragraph" style:parent-style-name="Standard">
      <style:paragraph-properties fo:margin-top="0.494cm" fo:margin-bottom="0cm" style:contextual-spacing="false"/>
      <style:text-properties fo:color="#000000" loext:opacity="100%" style:font-name="Arial1" fo:font-size="22pt" style:font-size-asian="22pt" style:font-name-complex="Arial1" style:font-size-complex="22pt"/>
    </style:style>
    <style:style style:name="P7" style:family="paragraph" style:parent-style-name="Standard">
      <style:paragraph-properties fo:margin-top="0.494cm" fo:margin-bottom="0cm" style:contextual-spacing="false" fo:text-align="center" style:justify-single-word="false"/>
      <style:text-properties fo:color="#000000" loext:opacity="100%" style:font-name="Arial1" fo:font-size="11pt" style:rfc-language-tag="ca-ES-valencia" fo:language="ca" fo:country="ES" fo:font-weight="bold" style:font-size-asian="11pt" style:font-weight-asian="bold" style:font-name-complex="Arial1" style:font-size-complex="11pt" style:language-complex="ar" style:country-complex="SA" style:font-weight-complex="bold"/>
    </style:style>
    <style:style style:name="P8" style:family="paragraph" style:parent-style-name="Standard">
      <style:paragraph-properties fo:margin-top="0.494cm" fo:margin-bottom="0cm" style:contextual-spacing="false" fo:text-align="center" style:justify-single-word="false"/>
      <style:text-properties fo:color="#000000" loext:opacity="100%" style:font-name="Arial1" fo:font-size="11pt" fo:font-weight="bold" style:font-size-asian="11pt" style:font-weight-asian="bold" style:font-name-complex="Arial1" style:font-size-complex="11pt" style:font-weight-complex="bold"/>
    </style:style>
    <style:style style:name="P9" style:family="paragraph" style:parent-style-name="Standard">
      <style:paragraph-properties fo:margin-top="0.494cm" fo:margin-bottom="0cm" style:contextual-spacing="false" fo:text-align="center" style:justify-single-word="false"/>
      <style:text-properties fo:color="#000000" loext:opacity="100%" style:font-name="Arial1" fo:font-size="11pt" style:font-size-asian="11pt" style:font-name-complex="Arial1" style:font-size-complex="11pt"/>
    </style:style>
    <style:style style:name="P10" style:family="paragraph" style:parent-style-name="Standard">
      <style:text-properties fo:color="#000000" loext:opacity="100%" style:text-line-through-style="solid" style:text-line-through-type="single" style:font-name="Arial1" fo:font-size="11pt" fo:font-style="italic" style:font-size-asian="11pt" style:font-style-asian="italic" style:font-name-complex="Arial1" style:font-size-complex="11pt"/>
    </style:style>
    <style:style style:name="P11" style:family="paragraph" style:parent-style-name="Standard">
      <style:paragraph-properties fo:break-before="page"/>
      <style:text-properties fo:color="#000000" loext:opacity="100%" style:text-line-through-style="solid" style:text-line-through-type="single" style:font-name="Arial1" fo:font-size="11pt" fo:font-style="italic" style:font-size-asian="11pt" style:font-style-asian="italic" style:font-name-complex="Arial1" style:font-size-complex="11pt"/>
    </style:style>
    <style:style style:name="P12" style:family="paragraph" style:parent-style-name="Standard">
      <style:paragraph-properties fo:margin-top="0.494cm" fo:margin-bottom="0cm" style:contextual-spacing="false" fo:text-align="center" style:justify-single-word="false"/>
      <style:text-properties fo:color="#000000" loext:opacity="100%" style:font-name="Arial1" fo:font-size="11pt" style:rfc-language-tag="ca-ES-valencia" fo:language="ca" fo:country="ES" fo:font-style="normal" fo:font-weight="bold" officeooo:paragraph-rsid="0019ab64" style:font-size-asian="11pt" style:font-weight-asian="bold" style:font-name-complex="Arial1" style:font-size-complex="11pt" style:font-weight-complex="bold"/>
    </style:style>
    <style:style style:name="P13" style:family="paragraph" style:parent-style-name="Standard">
      <style:paragraph-properties fo:text-align="center" style:justify-single-word="false"/>
      <style:text-properties style:font-name="Arial1" fo:font-size="11pt" style:rfc-language-tag="ca-ES-valencia" fo:language="ca" fo:country="ES" fo:font-style="normal" fo:font-weight="normal" officeooo:paragraph-rsid="0019ab64" style:font-size-asian="11pt" style:font-weight-asian="bold" style:font-name-complex="Arial1" style:font-size-complex="11pt" style:font-weight-complex="bold"/>
    </style:style>
    <style:style style:name="P14" style:family="paragraph" style:parent-style-name="Standard">
      <style:paragraph-properties fo:text-align="justify" style:justify-single-word="false"/>
      <style:text-properties style:font-name="Arial1" fo:font-size="11pt" style:rfc-language-tag="ca-ES-valencia" fo:language="ca" fo:country="ES" fo:font-style="normal" fo:font-weight="normal" officeooo:paragraph-rsid="0019ab64" style:font-size-asian="11pt" style:font-size-complex="11pt"/>
    </style:style>
    <style:style style:name="P15" style:family="paragraph" style:parent-style-name="Standard">
      <style:paragraph-properties fo:text-align="justify" style:justify-single-word="false"/>
      <style:text-properties style:font-name="Arial1" fo:font-size="11pt" style:rfc-language-tag="ca-ES-valencia" fo:language="ca" fo:country="ES" fo:font-style="normal" fo:font-weight="normal" officeooo:paragraph-rsid="0019ab64" style:font-size-asian="11pt" style:font-name-complex="Arial1" style:font-size-complex="11pt"/>
    </style:style>
    <style:style style:name="P16" style:family="paragraph" style:parent-style-name="western">
      <style:paragraph-properties fo:margin-top="0.494cm" fo:margin-bottom="0cm" style:contextual-spacing="false" fo:line-height="100%" fo:text-align="center" style:justify-single-word="false"/>
      <style:text-properties style:font-name="Arial1" fo:font-size="11pt" style:rfc-language-tag="ca-ES-valencia" fo:language="ca" fo:country="ES" fo:font-style="normal" fo:font-weight="bold" officeooo:paragraph-rsid="0019ab64" style:font-size-asian="11pt" style:font-weight-asian="bold" style:font-name-complex="Arial1" style:font-size-complex="11pt" style:font-weight-complex="bold"/>
    </style:style>
    <style:style style:name="P17" style:family="paragraph" style:parent-style-name="western">
      <style:paragraph-properties fo:margin-top="0.494cm" fo:margin-bottom="0cm" style:contextual-spacing="false" fo:line-height="100%" fo:text-align="justify" style:justify-single-word="false"/>
      <style:text-properties style:font-name="Arial1" fo:font-size="11pt" style:rfc-language-tag="ca-ES-valencia" fo:language="ca" fo:country="ES" fo:font-style="normal" fo:font-weight="bold" officeooo:paragraph-rsid="0019ab64" style:font-size-asian="11pt" style:font-weight-asian="bold" style:font-name-complex="Arial1" style:font-size-complex="11pt" style:font-weight-complex="bold"/>
    </style:style>
    <style:style style:name="P18" style:family="paragraph" style:parent-style-name="Standard">
      <style:text-properties style:font-name="Arial1" fo:font-size="11pt" style:rfc-language-tag="ca-ES-valencia" fo:language="ca" fo:country="ES" fo:font-style="normal" fo:font-weight="normal" officeooo:paragraph-rsid="0019ab64" style:font-size-asian="11pt" style:font-name-complex="Arial1" style:font-size-complex="11pt"/>
    </style:style>
    <style:style style:name="P19" style:family="paragraph" style:parent-style-name="Standard">
      <style:paragraph-properties fo:text-align="justify" style:justify-single-word="false" style:text-autospace="none"/>
      <style:text-properties style:font-name="Arial1" fo:font-size="11pt" style:rfc-language-tag="ca-ES-valencia" fo:language="ca" fo:country="ES" fo:font-style="normal" fo:font-weight="normal" officeooo:paragraph-rsid="0019ab64" style:font-size-asian="11pt" style:font-size-complex="11pt"/>
    </style:style>
    <style:style style:name="P20" style:family="paragraph" style:parent-style-name="Standard">
      <style:paragraph-properties fo:margin-left="0.635cm" fo:margin-right="0cm" fo:text-align="justify" style:justify-single-word="false" fo:text-indent="0cm" style:auto-text-indent="false" style:text-autospace="none"/>
      <style:text-properties style:font-name="Arial1" fo:font-size="11pt" style:rfc-language-tag="ca-ES-valencia" fo:language="ca" fo:country="ES" fo:font-style="normal" fo:font-weight="normal" officeooo:paragraph-rsid="0019ab64" style:font-size-asian="11pt" style:font-name-complex="Arial1" style:font-size-complex="11pt"/>
    </style:style>
    <style:style style:name="P21" style:family="paragraph" style:parent-style-name="western">
      <style:paragraph-properties fo:margin-top="0.494cm" fo:margin-bottom="0cm" style:contextual-spacing="false" fo:line-height="100%" fo:text-align="justify" style:justify-single-word="false"/>
      <style:text-properties style:font-name="Arial1" fo:font-size="11pt" style:rfc-language-tag="ca-ES-valencia" fo:language="ca" fo:country="ES" fo:font-style="normal" fo:font-weight="normal" officeooo:paragraph-rsid="0019ab64" style:font-size-asian="11pt" style:font-name-complex="Arial1" style:font-size-complex="11pt"/>
    </style:style>
    <style:style style:name="P22" style:family="paragraph" style:parent-style-name="Standard">
      <style:paragraph-properties fo:text-align="center" style:justify-single-word="false"/>
      <style:text-properties fo:color="#000000" loext:opacity="100%" style:font-name="Arial1" fo:font-size="11pt" style:rfc-language-tag="ca-ES-valencia" fo:language="ca" fo:country="ES" fo:font-style="normal" fo:font-weight="normal" officeooo:paragraph-rsid="0019ab64" style:font-size-asian="11pt" style:font-weight-asian="bold" style:font-name-complex="Arial1" style:font-size-complex="11pt" style:font-weight-complex="bold"/>
    </style:style>
    <style:style style:name="P23" style:family="paragraph" style:parent-style-name="Heading_20_1">
      <style:text-properties style:font-name="Arial1" fo:font-size="11pt" style:rfc-language-tag="ca-ES-valencia" fo:language="ca" fo:country="ES" fo:font-style="normal" fo:font-weight="normal" officeooo:paragraph-rsid="0019ab64" style:font-size-asian="11pt" style:font-name-complex="Arial1" style:font-size-complex="11pt"/>
    </style:style>
    <style:style style:name="P24" style:family="paragraph" style:parent-style-name="Heading_20_1">
      <style:text-properties style:font-name="Arial1" fo:font-size="11pt" style:rfc-language-tag="ca-ES-valencia" fo:language="ca" fo:country="ES" fo:font-style="normal" fo:font-weight="bold" officeooo:paragraph-rsid="0019ab64" style:font-size-asian="11pt" style:font-weight-asian="bold" style:font-name-complex="Arial1" style:font-size-complex="11pt" style:font-weight-complex="bold"/>
    </style:style>
    <style:style style:name="P25" style:family="paragraph" style:parent-style-name="Standard">
      <style:paragraph-properties fo:text-align="center" style:justify-single-word="false"/>
      <style:text-properties style:font-name="Arial1" fo:font-size="11pt" style:rfc-language-tag="ca-ES-valencia" fo:language="ca" fo:country="ES" fo:font-style="normal" fo:font-weight="normal" officeooo:paragraph-rsid="0019ab64" style:font-size-asian="11pt" style:font-name-complex="Arial1" style:font-size-complex="11pt"/>
    </style:style>
    <style:style style:name="P26" style:family="paragraph" style:parent-style-name="Standard">
      <style:paragraph-properties fo:text-align="center" style:justify-single-word="false"/>
      <style:text-properties style:font-name="Arial1" fo:font-size="11pt" style:rfc-language-tag="ca-ES-valencia" fo:language="ca" fo:country="ES" fo:font-style="normal" fo:font-weight="bold" officeooo:paragraph-rsid="0019ab64" style:font-size-asian="11pt" style:font-weight-asian="bold" style:font-name-complex="Arial1" style:font-size-complex="11pt" style:font-weight-complex="bold"/>
    </style:style>
    <style:style style:name="P27" style:family="paragraph" style:parent-style-name="Heading_20_2" style:list-style-name="WW8Num2" style:master-page-name="">
      <style:paragraph-properties fo:margin-left="0cm" fo:margin-right="0cm" fo:margin-top="0cm" fo:margin-bottom="0cm" style:contextual-spacing="false" fo:text-align="justify" style:justify-single-word="false" fo:keep-together="always" fo:orphans="0" fo:widows="0" fo:hyphenation-ladder-count="no-limit" fo:hyphenation-keep="auto" loext:hyphenation-keep-type="column" loext:hyphenation-keep-line="false" fo:text-indent="0cm" style:auto-text-indent="false" style:page-number="auto" fo:keep-with-next="always" style:text-autospace="ideograph-alpha" style:punctuation-wrap="hanging" style:line-break="strict" style:writing-mode="lr-tb">
        <style:tab-stops>
          <style:tab-stop style:position="0.503cm"/>
        </style:tab-stops>
      </style:paragraph-properties>
      <style:text-properties style:font-name="Arial1" fo:font-size="11pt" style:rfc-language-tag="ca-ES-valencia" fo:language="ca" fo:country="ES" fo:font-style="normal" fo:font-weight="bold" officeooo:paragraph-rsid="0019ab64" style:font-size-asian="11pt" style:font-weight-asian="bold" style:font-name-complex="Arial1" style:font-size-complex="11pt" style:font-weight-complex="bold" fo:hyphenate="false" fo:hyphenation-remain-char-count="2" fo:hyphenation-push-char-count="2" loext:hyphenation-no-caps="false" loext:hyphenation-no-last-word="false" loext:hyphenation-word-char-count="no-limit" loext:hyphenation-zone="no-limit"/>
    </style:style>
    <style:style style:name="P28" style:family="paragraph" style:parent-style-name="Heading_20_2" style:list-style-name="WW8Num2" style:master-page-name="">
      <style:paragraph-properties fo:margin-left="0cm" fo:margin-right="0cm" fo:margin-top="0cm" fo:margin-bottom="0cm" style:contextual-spacing="false" fo:text-align="justify" style:justify-single-word="false" fo:keep-together="always" fo:orphans="0" fo:widows="0" fo:hyphenation-ladder-count="no-limit" fo:hyphenation-keep="auto" loext:hyphenation-keep-type="column" loext:hyphenation-keep-line="false" fo:text-indent="0cm" style:auto-text-indent="false" style:page-number="auto" fo:keep-with-next="always" style:text-autospace="ideograph-alpha" style:punctuation-wrap="hanging" style:line-break="strict" style:writing-mode="lr-tb"/>
      <style:text-properties style:font-name="Arial1" fo:font-size="11pt" style:rfc-language-tag="ca-ES-valencia" fo:language="ca" fo:country="ES" fo:font-style="normal" fo:font-weight="bold" officeooo:paragraph-rsid="0019ab64" style:font-size-asian="11pt" style:font-weight-asian="bold" style:font-name-complex="Arial1" style:font-size-complex="11pt" style:font-weight-complex="bold" fo:hyphenate="false" fo:hyphenation-remain-char-count="2" fo:hyphenation-push-char-count="2" loext:hyphenation-no-caps="false" loext:hyphenation-no-last-word="false" loext:hyphenation-word-char-count="no-limit" loext:hyphenation-zone="no-limit"/>
    </style:style>
    <style:style style:name="P29" style:family="paragraph" style:parent-style-name="Heading_20_2" style:list-style-name="">
      <style:paragraph-properties fo:margin-left="0cm" fo:margin-right="0cm" fo:margin-top="0cm" fo:margin-bottom="0cm" style:contextual-spacing="false" fo:text-align="justify" style:justify-single-word="false" fo:text-indent="-0.016cm" style:auto-text-indent="false"/>
      <style:text-properties style:font-name="Arial1" fo:font-size="11pt" style:rfc-language-tag="ca-ES-valencia" fo:language="ca" fo:country="ES" fo:font-style="normal" fo:font-weight="bold" officeooo:paragraph-rsid="0019ab64" style:font-size-asian="11pt" style:font-weight-asian="bold" style:font-name-complex="Arial1" style:font-size-complex="11pt" style:font-weight-complex="bold"/>
    </style:style>
    <style:style style:name="P30" style:family="paragraph" style:parent-style-name="Standard">
      <style:paragraph-properties fo:text-align="justify" style:justify-single-word="false"/>
      <style:text-properties officeooo:paragraph-rsid="0019ab64"/>
    </style:style>
    <style:style style:name="P31" style:family="paragraph" style:parent-style-name="Footnote">
      <style:paragraph-properties fo:text-align="justify" style:justify-single-word="false"/>
    </style:style>
    <style:style style:name="P32" style:family="paragraph" style:parent-style-name="Standard">
      <style:paragraph-properties fo:text-align="justify" style:justify-single-word="false"/>
      <style:text-properties style:font-name="Arial1" fo:font-size="11pt" style:rfc-language-tag="ca-ES-valencia" fo:language="ca" fo:country="ES" fo:font-style="normal" fo:font-weight="normal" officeooo:paragraph-rsid="0019ab64" style:font-name-asian="Arial1" style:font-size-asian="11pt" style:font-name-complex="Arial1" style:font-size-complex="11pt"/>
    </style:style>
    <style:style style:name="P33" style:family="paragraph" style:parent-style-name="Standard">
      <style:paragraph-properties fo:margin-left="0.561cm" fo:margin-right="0cm" fo:text-align="justify" style:justify-single-word="false" fo:text-indent="-0.499cm" style:auto-text-indent="false"/>
      <style:text-properties style:font-name="Arial1" fo:font-size="11pt" style:rfc-language-tag="ca-ES-valencia" fo:language="ca" fo:country="ES" fo:font-style="normal" fo:font-weight="normal" officeooo:paragraph-rsid="0019ab64" style:font-size-asian="11pt" style:font-name-complex="Arial1" style:font-size-complex="11pt"/>
    </style:style>
    <style:style style:name="P34" style:family="paragraph" style:parent-style-name="Standard">
      <style:paragraph-properties fo:margin-left="0.561cm" fo:margin-right="0cm" fo:text-align="justify" style:justify-single-word="false" fo:text-indent="-0.561cm" style:auto-text-indent="false"/>
      <style:text-properties style:font-name="Arial1" fo:font-size="11pt" style:rfc-language-tag="ca-ES-valencia" fo:language="ca" fo:country="ES" fo:font-style="normal" fo:font-weight="normal" officeooo:paragraph-rsid="0019ab64" style:font-size-asian="11pt" style:font-name-complex="Arial1" style:font-size-complex="11pt"/>
    </style:style>
    <style:style style:name="P35" style:family="paragraph" style:parent-style-name="Standard">
      <style:paragraph-properties fo:text-align="center" style:justify-single-word="false"/>
      <style:text-properties style:font-name="Arial1" fo:font-size="11pt" style:rfc-language-tag="ca-ES-valencia" fo:language="ca" fo:country="ES" fo:font-style="normal" fo:font-weight="bold" officeooo:paragraph-rsid="0019ab64" style:font-size-asian="11pt" style:font-weight-asian="bold" style:font-size-complex="11pt" style:font-weight-complex="bold"/>
    </style:style>
    <style:style style:name="P36" style:family="paragraph" style:parent-style-name="Heading_20_2" style:list-style-name="">
      <style:paragraph-properties fo:margin-left="0cm" fo:margin-right="0cm" fo:margin-top="0cm" fo:margin-bottom="0cm" style:contextual-spacing="false" fo:text-align="justify" style:justify-single-word="false" fo:text-indent="0cm" style:auto-text-indent="false"/>
      <style:text-properties style:font-name="Arial1" fo:font-size="11pt" style:rfc-language-tag="ca-ES-valencia" fo:language="ca" fo:country="ES" fo:font-style="normal" fo:font-weight="bold" officeooo:paragraph-rsid="0019ab64" style:font-size-asian="11pt" style:font-weight-asian="bold" style:font-name-complex="Arial1" style:font-size-complex="11pt" style:font-weight-complex="bold"/>
    </style:style>
    <style:style style:name="P37" style:family="paragraph" style:parent-style-name="Párrafo_20_de_20_lista" style:list-style-name="WW8Num8">
      <style:paragraph-properties fo:line-height="100%" fo:text-align="justify" style:justify-single-word="false"/>
      <style:text-properties style:font-name="Arial1" fo:font-size="11pt" style:rfc-language-tag="ca-ES-valencia" fo:language="ca" fo:country="ES" fo:font-style="normal" fo:font-weight="normal" officeooo:paragraph-rsid="0019ab64" style:font-size-asian="11pt" style:font-name-complex="Arial1" style:font-size-complex="11pt"/>
    </style:style>
    <style:style style:name="P38" style:family="paragraph" style:parent-style-name="Heading_20_1" style:list-style-name="">
      <style:text-properties style:font-name="Arial1" fo:font-size="11pt" style:rfc-language-tag="ca-ES-valencia" fo:language="ca" fo:country="ES" fo:font-style="normal" fo:font-weight="bold" officeooo:paragraph-rsid="0019ab64" style:font-size-asian="11pt" style:font-weight-asian="bold" style:font-name-complex="Arial1" style:font-size-complex="11pt" style:font-weight-complex="bold"/>
    </style:style>
    <style:style style:name="P39" style:family="paragraph" style:parent-style-name="Standard">
      <style:paragraph-properties fo:text-align="center" style:justify-single-word="false" style:text-autospace="none"/>
      <style:text-properties style:font-name="Arial1" fo:font-size="11pt" style:rfc-language-tag="ca-ES-valencia" fo:language="ca" fo:country="ES" fo:font-style="normal" fo:font-weight="normal" officeooo:paragraph-rsid="0019ab64" style:font-size-asian="11pt" style:font-name-complex="Arial1" style:font-size-complex="11pt"/>
    </style:style>
    <style:style style:name="P40" style:family="paragraph" style:parent-style-name="Heading_20_2" style:list-style-name="">
      <style:paragraph-properties fo:margin-top="0cm" fo:margin-bottom="0cm" style:contextual-spacing="false"/>
      <style:text-properties style:font-name="Arial1" fo:font-size="11pt" style:rfc-language-tag="ca-ES-valencia" fo:language="ca" fo:country="ES" fo:font-style="normal" fo:font-weight="bold" officeooo:paragraph-rsid="0019ab64" style:font-size-asian="11pt" style:font-weight-asian="bold" style:font-size-complex="11pt" style:font-weight-complex="bold"/>
    </style:style>
    <style:style style:name="P41" style:family="paragraph" style:parent-style-name="Standard">
      <style:paragraph-properties fo:text-align="justify" style:justify-single-word="false" style:text-autospace="none"/>
      <style:text-properties style:font-name="Arial1" fo:font-size="11pt" style:rfc-language-tag="ca-ES-valencia" fo:language="ca" fo:country="ES" fo:font-style="normal" fo:font-weight="normal" officeooo:paragraph-rsid="0019ab64" style:font-size-asian="11pt" style:font-name-complex="Arial1" style:font-size-complex="11pt"/>
    </style:style>
    <style:style style:name="P42" style:family="paragraph" style:parent-style-name="Standard">
      <style:paragraph-properties fo:text-align="justify" style:justify-single-word="false"/>
      <style:text-properties style:font-name="Arial1" fo:font-size="11pt" style:rfc-language-tag="ca-ES-valencia" fo:language="ca" fo:country="ES" fo:font-style="normal" fo:font-weight="normal" officeooo:paragraph-rsid="0019ab64" fo:background-color="#ffffff" style:font-size-asian="11pt" style:font-name-complex="Arial1" style:font-size-complex="11pt"/>
    </style:style>
    <style:style style:name="P43" style:family="paragraph" style:parent-style-name="western">
      <style:paragraph-properties fo:margin-top="0.494cm" fo:margin-bottom="0cm" style:contextual-spacing="false" fo:line-height="100%" fo:text-align="justify" style:justify-single-word="false"/>
      <style:text-properties officeooo:paragraph-rsid="0019ab64"/>
    </style:style>
    <style:style style:name="P44" style:family="paragraph" style:parent-style-name="Heading_20_2" style:list-style-name="">
      <style:paragraph-properties fo:margin-top="0cm" fo:margin-bottom="0cm" style:contextual-spacing="false"/>
      <style:text-properties style:font-name="Arial1" fo:font-size="11pt" style:rfc-language-tag="ca-ES-valencia" fo:language="ca" fo:country="ES" fo:font-style="normal" fo:font-weight="normal" officeooo:paragraph-rsid="0019ab64" style:font-size-asian="11pt" style:font-name-complex="Arial1" style:font-size-complex="11pt"/>
    </style:style>
    <style:style style:name="P45" style:family="paragraph" style:parent-style-name="Heading_20_2" style:list-style-name="">
      <style:paragraph-properties fo:margin-top="0cm" fo:margin-bottom="0cm" style:contextual-spacing="false"/>
      <style:text-properties style:font-name="Arial1" fo:font-size="11pt" style:rfc-language-tag="ca-ES-valencia" fo:language="ca" fo:country="ES" fo:font-style="normal" fo:font-weight="bold" officeooo:paragraph-rsid="0019ab64" style:font-size-asian="11pt" style:font-weight-asian="bold" style:font-name-complex="Arial1" style:font-size-complex="11pt" style:font-weight-complex="bold"/>
    </style:style>
    <style:style style:name="P46" style:family="paragraph" style:parent-style-name="Párrafo_20_de_20_lista" style:list-style-name="WW8Num3" style:master-page-name="">
      <style:paragraph-properties fo:margin-left="0.499cm" fo:margin-right="0cm" fo:margin-top="0cm" fo:margin-bottom="0cm" style:contextual-spacing="false" fo:line-height="100%" fo:text-align="justify" style:justify-single-word="false" fo:orphans="0" fo:widows="0" fo:hyphenation-ladder-count="no-limit" fo:hyphenation-keep="auto" loext:hyphenation-keep-type="column" loext:hyphenation-keep-line="false" fo:text-indent="-0.499cm" style:auto-text-indent="false" style:page-number="auto" style:text-autospace="ideograph-alpha" style:punctuation-wrap="hanging" style:line-break="strict" style:writing-mode="lr-tb">
        <style:tab-stops>
          <style:tab-stop style:position="0.503cm"/>
        </style:tab-stops>
      </style:paragraph-properties>
      <style:text-properties style:font-name="Arial1" fo:font-size="11pt" style:rfc-language-tag="ca-ES-valencia" fo:language="ca" fo:country="ES" fo:font-style="normal" fo:font-weight="normal" officeooo:paragraph-rsid="0019ab64" fo:background-color="#ffffff" style:font-size-asian="11pt" style:font-name-complex="Arial1" style:font-size-complex="11pt" fo:hyphenate="false" fo:hyphenation-remain-char-count="2" fo:hyphenation-push-char-count="2" loext:hyphenation-no-caps="false" loext:hyphenation-no-last-word="false" loext:hyphenation-word-char-count="no-limit" loext:hyphenation-zone="no-limit"/>
    </style:style>
    <style:style style:name="P47" style:family="paragraph" style:parent-style-name="Párrafo_20_de_20_lista" style:list-style-name="WW8Num3">
      <style:paragraph-properties fo:margin-left="0.499cm" fo:margin-right="0cm" fo:margin-top="0cm" fo:margin-bottom="0cm" style:contextual-spacing="false" fo:line-height="100%" fo:text-align="justify" style:justify-single-word="false" fo:orphans="0" fo:widows="0" fo:hyphenation-ladder-count="no-limit" fo:hyphenation-keep="auto" loext:hyphenation-keep-type="column" loext:hyphenation-keep-line="false" fo:text-indent="-0.499cm" style:auto-text-indent="false" style:text-autospace="ideograph-alpha" style:punctuation-wrap="hanging" style:line-break="strict" style:writing-mode="lr-tb">
        <style:tab-stops>
          <style:tab-stop style:position="0.503cm"/>
        </style:tab-stops>
      </style:paragraph-properties>
      <style:text-properties style:font-name="Arial1" fo:font-size="11pt" style:rfc-language-tag="ca-ES-valencia" fo:language="ca" fo:country="ES" fo:font-style="normal" fo:font-weight="normal" officeooo:paragraph-rsid="0019ab64" fo:background-color="#ffffff" style:font-size-asian="11pt" style:font-name-complex="Arial1" style:font-size-complex="11pt" fo:hyphenate="false" fo:hyphenation-remain-char-count="2" fo:hyphenation-push-char-count="2" loext:hyphenation-no-caps="false" loext:hyphenation-no-last-word="false" loext:hyphenation-word-char-count="no-limit" loext:hyphenation-zone="no-limit"/>
    </style:style>
    <style:style style:name="P48" style:family="paragraph" style:parent-style-name="Párrafo_20_de_20_lista" style:list-style-name="WW8Num3">
      <style:paragraph-properties fo:margin-left="0.499cm" fo:margin-right="0cm" fo:margin-top="0cm" fo:margin-bottom="0cm" style:contextual-spacing="false" fo:line-height="100%" fo:text-align="justify" style:justify-single-word="false" fo:orphans="0" fo:widows="0" fo:hyphenation-ladder-count="no-limit" fo:hyphenation-keep="auto" loext:hyphenation-keep-type="column" loext:hyphenation-keep-line="false" fo:text-indent="-0.499cm" style:auto-text-indent="false" style:text-autospace="ideograph-alpha" style:punctuation-wrap="hanging" style:line-break="strict" style:writing-mode="lr-tb">
        <style:tab-stops>
          <style:tab-stop style:position="0.503cm"/>
        </style:tab-stops>
      </style:paragraph-properties>
      <style:text-properties style:font-name="Arial1" fo:font-size="11pt" style:rfc-language-tag="ca-ES-valencia" fo:language="ca" fo:country="ES" fo:font-style="normal" fo:font-weight="normal" officeooo:paragraph-rsid="0019ab64"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49" style:family="paragraph" style:parent-style-name="Standard">
      <style:paragraph-properties fo:margin-left="0.499cm" fo:margin-right="0cm" fo:margin-top="0cm" fo:margin-bottom="0cm" style:contextual-spacing="false" fo:line-height="100%" fo:text-align="justify" style:justify-single-word="false" fo:orphans="0" fo:widows="0" fo:hyphenation-ladder-count="no-limit" fo:hyphenation-keep="auto" loext:hyphenation-keep-type="column" loext:hyphenation-keep-line="false" fo:text-indent="-0.499cm" style:auto-text-indent="false" style:text-autospace="ideograph-alpha" style:punctuation-wrap="hanging" style:line-break="strict" style:writing-mode="lr-tb">
        <style:tab-stops>
          <style:tab-stop style:position="0.503cm"/>
        </style:tab-stops>
      </style:paragraph-properties>
      <style:text-properties style:font-name="Arial1" fo:font-size="11pt" style:rfc-language-tag="ca-ES-valencia" fo:language="ca" fo:country="ES" fo:font-style="normal" fo:font-weight="normal" officeooo:paragraph-rsid="0019ab64" fo:background-color="#ffffff" style:font-size-asian="11pt" style:font-name-complex="Arial1" style:font-size-complex="11pt" fo:hyphenate="false" fo:hyphenation-remain-char-count="2" fo:hyphenation-push-char-count="2" loext:hyphenation-no-caps="false" loext:hyphenation-no-last-word="false" loext:hyphenation-word-char-count="no-limit" loext:hyphenation-zone="no-limit"/>
    </style:style>
    <style:style style:name="P50" style:family="paragraph" style:parent-style-name="Párrafo_20_de_20_lista" style:list-style-name="WW8Num4" style:master-page-name="">
      <loext:graphic-properties draw:fill="solid" draw:fill-color="#ffffff" draw:opacity="100%"/>
      <style:paragraph-properties fo:margin-left="0.499cm" fo:margin-right="0cm" fo:margin-top="0cm" fo:margin-bottom="0cm" style:contextual-spacing="false" fo:line-height="100%" fo:text-align="justify" style:justify-single-word="false" fo:orphans="0" fo:widows="0" fo:hyphenation-ladder-count="no-limit" fo:hyphenation-keep="auto" loext:hyphenation-keep-type="column" loext:hyphenation-keep-line="false" fo:text-indent="-0.499cm" style:auto-text-indent="false" style:page-number="auto" fo:background-color="#ffffff" style:text-autospace="ideograph-alpha" style:punctuation-wrap="hanging" style:line-break="strict" style:vertical-align="baseline" style:writing-mode="lr-tb">
        <style:tab-stops>
          <style:tab-stop style:position="0.503cm"/>
        </style:tab-stops>
      </style:paragraph-properties>
      <style:text-properties style:font-name="Arial1" fo:font-size="11pt" style:rfc-language-tag="ca-ES-valencia" fo:language="ca" fo:country="ES" fo:font-style="normal" fo:font-weight="normal" officeooo:paragraph-rsid="0019ab64"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51" style:family="paragraph" style:parent-style-name="Párrafo_20_de_20_lista" style:list-style-name="WW8Num4">
      <style:paragraph-properties fo:margin-left="0.499cm" fo:margin-right="0cm" fo:margin-top="0cm" fo:margin-bottom="0cm" style:contextual-spacing="false" fo:line-height="100%" fo:text-align="justify" style:justify-single-word="false" fo:orphans="0" fo:widows="0" fo:hyphenation-ladder-count="no-limit" fo:hyphenation-keep="auto" loext:hyphenation-keep-type="column" loext:hyphenation-keep-line="false" fo:text-indent="-0.499cm" style:auto-text-indent="false" style:text-autospace="ideograph-alpha" style:punctuation-wrap="hanging" style:line-break="strict" style:writing-mode="lr-tb">
        <style:tab-stops>
          <style:tab-stop style:position="0.503cm"/>
        </style:tab-stops>
      </style:paragraph-properties>
      <style:text-properties style:font-name="Arial1" fo:font-size="11pt" style:rfc-language-tag="ca-ES-valencia" fo:language="ca" fo:country="ES" fo:font-style="normal" fo:font-weight="normal" officeooo:paragraph-rsid="0019ab64"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52" style:family="paragraph" style:parent-style-name="Párrafo_20_de_20_lista" style:list-style-name="WW8Num4">
      <style:paragraph-properties fo:margin-left="0.499cm" fo:margin-right="0cm" fo:margin-top="0cm" fo:margin-bottom="0cm" style:contextual-spacing="false" fo:line-height="100%" fo:text-align="justify" style:justify-single-word="false" fo:orphans="0" fo:widows="0" fo:hyphenation-ladder-count="no-limit" fo:hyphenation-keep="auto" loext:hyphenation-keep-type="column" loext:hyphenation-keep-line="false" fo:text-indent="-0.499cm" style:auto-text-indent="false" style:text-autospace="ideograph-alpha" style:punctuation-wrap="hanging" style:line-break="strict" style:writing-mode="lr-tb">
        <style:tab-stops>
          <style:tab-stop style:position="0.503cm"/>
        </style:tab-stops>
      </style:paragraph-properties>
      <style:text-properties style:font-name="Arial1" fo:font-size="11pt" style:rfc-language-tag="ca-ES-valencia" fo:language="ca" fo:country="ES" fo:font-style="normal" fo:font-weight="normal" officeooo:paragraph-rsid="0019ab64" fo:background-color="#ffffff" style:font-size-asian="11pt" style:font-name-complex="Arial1" style:font-size-complex="11pt" fo:hyphenate="false" fo:hyphenation-remain-char-count="2" fo:hyphenation-push-char-count="2" loext:hyphenation-no-caps="false" loext:hyphenation-no-last-word="false" loext:hyphenation-word-char-count="no-limit" loext:hyphenation-zone="no-limit"/>
    </style:style>
    <style:style style:name="P53" style:family="paragraph" style:parent-style-name="Párrafo_20_de_20_lista" style:list-style-name="WW8Num4">
      <style:paragraph-properties fo:margin-left="0.499cm" fo:margin-right="0cm" fo:margin-top="0cm" fo:margin-bottom="0cm" style:contextual-spacing="false" fo:line-height="100%" fo:text-align="justify" style:justify-single-word="false" fo:orphans="0" fo:widows="0" fo:hyphenation-ladder-count="no-limit" fo:hyphenation-keep="auto" loext:hyphenation-keep-type="column" loext:hyphenation-keep-line="false" fo:text-indent="-0.499cm" style:auto-text-indent="false" style:text-autospace="ideograph-alpha" style:punctuation-wrap="hanging" style:line-break="strict" style:writing-mode="lr-tb">
        <style:tab-stops>
          <style:tab-stop style:position="0.503cm"/>
        </style:tab-stops>
      </style:paragraph-properties>
      <style:text-properties style:font-name="Arial1" fo:font-size="11pt" style:rfc-language-tag="ca-ES-valencia" fo:language="ca" fo:country="ES" fo:font-style="normal" fo:font-weight="normal" officeooo:paragraph-rsid="0019ab64" style:font-size-asian="11pt" style:font-name-complex="Arial1" style:font-size-complex="11pt" fo:hyphenate="false" fo:hyphenation-remain-char-count="2" fo:hyphenation-push-char-count="2" loext:hyphenation-no-caps="false" loext:hyphenation-no-last-word="false" loext:hyphenation-word-char-count="no-limit" loext:hyphenation-zone="no-limit"/>
    </style:style>
    <style:style style:name="P54" style:family="paragraph" style:parent-style-name="Párrafo_20_de_20_lista" style:list-style-name="WW8Num4">
      <loext:graphic-properties draw:fill="solid" draw:fill-color="#ffffff" draw:opacity="100%"/>
      <style:paragraph-properties fo:margin-left="0.499cm" fo:margin-right="0cm" fo:margin-top="0cm" fo:margin-bottom="0cm" style:contextual-spacing="false" fo:line-height="100%" fo:text-align="justify" style:justify-single-word="false" fo:orphans="0" fo:widows="0" fo:hyphenation-ladder-count="no-limit" fo:hyphenation-keep="auto" loext:hyphenation-keep-type="column" loext:hyphenation-keep-line="false" fo:text-indent="-0.499cm" style:auto-text-indent="false" fo:background-color="#ffffff" style:text-autospace="ideograph-alpha" style:punctuation-wrap="hanging" style:line-break="strict" style:vertical-align="baseline" style:writing-mode="lr-tb">
        <style:tab-stops>
          <style:tab-stop style:position="0.503cm"/>
        </style:tab-stops>
      </style:paragraph-properties>
      <style:text-properties style:font-name="Arial1" fo:font-size="11pt" style:rfc-language-tag="ca-ES-valencia" fo:language="ca" fo:country="ES" fo:font-style="normal" fo:font-weight="normal" officeooo:paragraph-rsid="0019ab64" fo:background-color="#ffffff" style:font-size-asian="11pt" style:font-name-complex="Arial1" style:font-size-complex="11pt" fo:hyphenate="false" fo:hyphenation-remain-char-count="2" fo:hyphenation-push-char-count="2" loext:hyphenation-no-caps="false" loext:hyphenation-no-last-word="false" loext:hyphenation-word-char-count="no-limit" loext:hyphenation-zone="no-limit"/>
    </style:style>
    <style:style style:name="P55" style:family="paragraph" style:parent-style-name="Párrafo_20_de_20_lista" style:list-style-name="WW8Num4">
      <loext:graphic-properties draw:fill="solid" draw:fill-color="#ffffff" draw:opacity="100%"/>
      <style:paragraph-properties fo:margin-left="0.499cm" fo:margin-right="0cm" fo:margin-top="0cm" fo:margin-bottom="0cm" style:contextual-spacing="false" fo:line-height="100%" fo:text-align="justify" style:justify-single-word="false" fo:orphans="0" fo:widows="0" fo:hyphenation-ladder-count="no-limit" fo:hyphenation-keep="auto" loext:hyphenation-keep-type="column" loext:hyphenation-keep-line="false" fo:text-indent="-0.499cm" style:auto-text-indent="false" fo:background-color="#ffffff" style:text-autospace="ideograph-alpha" style:punctuation-wrap="hanging" style:line-break="strict" style:vertical-align="baseline" style:writing-mode="lr-tb">
        <style:tab-stops>
          <style:tab-stop style:position="0.503cm"/>
        </style:tab-stops>
      </style:paragraph-properties>
      <style:text-properties style:font-name="Arial1" fo:font-size="11pt" style:rfc-language-tag="ca-ES-valencia" fo:language="ca" fo:country="ES" fo:font-style="normal" fo:font-weight="normal" officeooo:paragraph-rsid="0019ab64"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56" style:family="paragraph" style:parent-style-name="Párrafo_20_de_20_lista" style:list-style-name="WW8Num4">
      <loext:graphic-properties draw:fill="solid" draw:fill-color="#ffffff" draw:opacity="100%"/>
      <style:paragraph-properties fo:margin-left="0.499cm" fo:margin-right="0cm" fo:margin-top="0cm" fo:margin-bottom="0cm" style:contextual-spacing="false" fo:line-height="100%" fo:text-align="justify" style:justify-single-word="false" fo:orphans="0" fo:widows="0" fo:hyphenation-ladder-count="no-limit" fo:hyphenation-keep="auto" loext:hyphenation-keep-type="column" loext:hyphenation-keep-line="false" fo:text-indent="-0.499cm" style:auto-text-indent="false" fo:background-color="#ffffff" style:text-autospace="ideograph-alpha" style:punctuation-wrap="hanging" style:line-break="strict" style:vertical-align="baseline" style:writing-mode="lr-tb">
        <style:tab-stops>
          <style:tab-stop style:position="0.503cm"/>
        </style:tab-stops>
      </style:paragraph-properties>
      <style:text-properties style:font-name="Arial1" fo:font-size="11pt" style:rfc-language-tag="ca-ES-valencia" fo:language="ca" fo:country="ES" fo:font-style="normal" fo:font-weight="normal" officeooo:paragraph-rsid="0019ab64" style:font-size-asian="11pt" style:font-name-complex="Arial1" style:font-size-complex="11pt" fo:hyphenate="false" fo:hyphenation-remain-char-count="2" fo:hyphenation-push-char-count="2" loext:hyphenation-no-caps="false" loext:hyphenation-no-last-word="false" loext:hyphenation-word-char-count="no-limit" loext:hyphenation-zone="no-limit"/>
    </style:style>
    <style:style style:name="P57" style:family="paragraph" style:parent-style-name="Standard">
      <style:paragraph-properties fo:margin-left="0.499cm" fo:margin-right="0cm" fo:margin-top="0cm" fo:margin-bottom="0cm" style:contextual-spacing="false" fo:line-height="100%" fo:text-align="justify" style:justify-single-word="false" fo:orphans="0" fo:widows="0" fo:hyphenation-ladder-count="no-limit" fo:hyphenation-keep="auto" loext:hyphenation-keep-type="column" loext:hyphenation-keep-line="false" fo:text-indent="-0.499cm" style:auto-text-indent="false" style:text-autospace="ideograph-alpha" style:punctuation-wrap="hanging" style:line-break="strict" style:writing-mode="lr-tb">
        <style:tab-stops>
          <style:tab-stop style:position="0.503cm"/>
        </style:tab-stops>
      </style:paragraph-properties>
      <style:text-properties style:font-name="Arial1" fo:font-size="11pt" style:rfc-language-tag="ca-ES-valencia" fo:language="ca" fo:country="ES" fo:font-style="normal" fo:font-weight="normal" officeooo:paragraph-rsid="0019ab64" style:font-size-asian="11pt" style:font-name-complex="Arial1" style:font-size-complex="11pt" fo:hyphenate="false" fo:hyphenation-remain-char-count="2" fo:hyphenation-push-char-count="2" loext:hyphenation-no-caps="false" loext:hyphenation-no-last-word="false" loext:hyphenation-word-char-count="no-limit" loext:hyphenation-zone="no-limit"/>
    </style:style>
    <style:style style:name="P58" style:family="paragraph" style:parent-style-name="Standard">
      <style:paragraph-properties fo:text-align="justify" style:justify-single-word="false"/>
      <style:text-properties style:font-name="Arial1" fo:font-size="11pt" style:rfc-language-tag="ca-ES-valencia" fo:language="ca" fo:country="ES" fo:font-style="normal" fo:font-weight="bold" officeooo:paragraph-rsid="0019ab64" style:font-size-asian="11pt" style:font-weight-asian="bold" style:font-name-complex="Arial1" style:font-size-complex="11pt" style:font-weight-complex="bold"/>
    </style:style>
    <style:style style:name="P59" style:family="paragraph" style:parent-style-name="Standard">
      <style:paragraph-properties fo:text-align="justify" style:justify-single-word="false"/>
      <style:text-properties style:font-name="Arial1" fo:font-size="11pt" style:rfc-language-tag="ca-ES-valencia" fo:language="ca" fo:country="ES" fo:font-style="normal" fo:font-weight="normal" officeooo:paragraph-rsid="0019ab64" style:font-size-asian="11pt" style:font-name-complex="Arial1" style:font-size-complex="11pt" style:font-style-complex="italic" style:font-weight-complex="bold"/>
    </style:style>
    <style:style style:name="P60" style:family="paragraph" style:parent-style-name="Standard">
      <style:text-properties style:font-name="Arial1" fo:font-size="11pt" style:rfc-language-tag="ca-ES-valencia" fo:language="ca" fo:country="ES" fo:font-style="normal" fo:font-weight="normal" officeooo:paragraph-rsid="0019ab64" style:font-size-asian="11pt" style:font-name-complex="Arial1" style:font-size-complex="11pt" style:font-style-complex="italic"/>
    </style:style>
    <style:style style:name="P61" style:family="paragraph" style:parent-style-name="Standard">
      <style:text-properties style:font-name="Arial1" fo:font-size="11pt" style:rfc-language-tag="ca-ES-valencia" fo:language="ca" fo:country="ES" fo:font-style="normal" fo:font-weight="bold" officeooo:paragraph-rsid="0019ab64" style:font-size-asian="11pt" style:font-weight-asian="bold" style:font-name-complex="Arial1" style:font-size-complex="11pt" style:font-weight-complex="bold"/>
    </style:style>
    <style:style style:name="P62" style:family="paragraph" style:parent-style-name="Párrafo_20_de_20_lista" style:list-style-name="WW8Num9">
      <style:paragraph-properties fo:margin-left="0.811cm" fo:margin-right="0cm" fo:margin-top="0cm" fo:margin-bottom="0cm" style:contextual-spacing="true" fo:line-height="100%" fo:text-align="justify" style:justify-single-word="false" fo:text-indent="-0.635cm" style:auto-text-indent="false"/>
      <style:text-properties style:font-name="Arial1" fo:font-size="11pt" style:rfc-language-tag="ca-ES-valencia" fo:language="ca" fo:country="ES" fo:font-style="normal" fo:font-weight="normal" officeooo:paragraph-rsid="0019ab64" style:font-size-asian="11pt" style:font-name-complex="Arial1" style:font-size-complex="11pt"/>
    </style:style>
    <style:style style:name="P63" style:family="paragraph" style:parent-style-name="Párrafo_20_de_20_lista" style:list-style-name="WW8Num10">
      <style:paragraph-properties fo:margin-left="0.811cm" fo:margin-right="0cm" fo:margin-top="0cm" fo:margin-bottom="0cm" style:contextual-spacing="true" fo:line-height="100%" fo:text-align="justify" style:justify-single-word="false" fo:text-indent="-0.635cm" style:auto-text-indent="false"/>
      <style:text-properties style:font-name="Arial1" fo:font-size="11pt" style:rfc-language-tag="ca-ES-valencia" fo:language="ca" fo:country="ES" fo:font-style="normal" fo:font-weight="normal" officeooo:paragraph-rsid="0019ab64" style:font-size-asian="11pt" style:font-name-complex="Arial1" style:font-size-complex="11pt"/>
    </style:style>
    <style:style style:name="P64" style:family="paragraph" style:parent-style-name="Párrafo_20_de_20_lista" style:list-style-name="WW8Num10">
      <style:paragraph-properties fo:margin-left="0.811cm" fo:margin-right="0cm" fo:margin-top="0cm" fo:margin-bottom="0cm" style:contextual-spacing="true" fo:line-height="100%" fo:text-align="justify" style:justify-single-word="false" fo:text-indent="-0.635cm" style:auto-text-indent="false"/>
      <style:text-properties style:font-name="Arial1" fo:font-size="11pt" style:rfc-language-tag="ca-ES-valencia" fo:language="ca" fo:country="ES" fo:font-style="normal" fo:font-weight="normal" officeooo:paragraph-rsid="0019ab64" style:font-size-asian="11pt" style:font-size-complex="11pt"/>
    </style:style>
    <style:style style:name="P65" style:family="paragraph" style:parent-style-name="Standard">
      <style:paragraph-properties fo:margin-left="0.561cm" fo:margin-right="0cm" fo:text-align="justify" style:justify-single-word="false" fo:text-indent="-0.499cm" style:auto-text-indent="false"/>
      <style:text-properties style:font-name="Arial1" fo:font-size="11pt" style:rfc-language-tag="ca-ES-valencia" fo:language="ca" fo:country="ES" fo:font-style="normal" fo:font-weight="normal" officeooo:paragraph-rsid="0019ab64" style:font-size-asian="11pt" style:font-size-complex="11pt"/>
    </style:style>
    <style:style style:name="P66" style:family="paragraph" style:parent-style-name="Standard" style:list-style-name="WW8Num5">
      <style:paragraph-properties fo:margin-left="0.751cm" fo:margin-right="0cm" fo:text-align="justify" style:justify-single-word="false" fo:text-indent="-0.635cm" style:auto-text-indent="false">
        <style:tab-stops>
          <style:tab-stop style:position="0.751cm"/>
        </style:tab-stops>
      </style:paragraph-properties>
      <style:text-properties style:font-name="Arial1" fo:font-size="11pt" style:rfc-language-tag="ca-ES-valencia" fo:language="ca" fo:country="ES" fo:font-style="normal" fo:font-weight="normal" officeooo:paragraph-rsid="0019ab64" style:font-size-asian="11pt" style:font-name-complex="Arial1" style:font-size-complex="11pt"/>
    </style:style>
    <style:style style:name="P67" style:family="paragraph" style:parent-style-name="Standard">
      <style:paragraph-properties fo:text-align="justify" style:justify-single-word="false" fo:orphans="0" fo:widows="0"/>
      <style:text-properties style:font-name="Arial1" fo:font-size="11pt" style:rfc-language-tag="ca-ES-valencia" fo:language="ca" fo:country="ES" fo:font-style="normal" fo:font-weight="normal" officeooo:paragraph-rsid="0019ab64" style:font-size-asian="11pt" style:font-name-complex="Arial1" style:font-size-complex="11pt"/>
    </style:style>
    <style:style style:name="P68" style:family="paragraph" style:parent-style-name="Standard">
      <style:paragraph-properties fo:text-align="justify" style:justify-single-word="false" fo:orphans="0" fo:widows="0"/>
      <style:text-properties style:font-name="Arial1" fo:font-size="11pt" style:rfc-language-tag="ca-ES-valencia" fo:language="ca" fo:country="ES" fo:font-style="normal" fo:font-weight="normal" officeooo:paragraph-rsid="0019ab64" style:font-size-asian="11pt" style:font-size-complex="11pt"/>
    </style:style>
    <style:style style:name="P69" style:family="paragraph" style:parent-style-name="Standard">
      <style:paragraph-properties fo:margin-left="0cm" fo:margin-right="0cm" fo:text-align="justify" style:justify-single-word="false" fo:orphans="0" fo:widows="0" fo:text-indent="0cm" style:auto-text-indent="false"/>
      <style:text-properties style:font-name="Arial1" fo:font-size="11pt" style:rfc-language-tag="ca-ES-valencia" fo:language="ca" fo:country="ES" fo:font-style="normal" fo:font-weight="normal" officeooo:paragraph-rsid="0019ab64" style:font-size-asian="11pt" style:font-name-complex="Arial1" style:font-size-complex="11pt"/>
    </style:style>
    <style:style style:name="P70" style:family="paragraph" style:parent-style-name="Standard">
      <style:paragraph-properties fo:margin-left="0cm" fo:margin-right="0cm" fo:text-align="justify" style:justify-single-word="false" fo:orphans="0" fo:widows="0" fo:text-indent="0cm" style:auto-text-indent="false"/>
      <style:text-properties style:font-name="Arial1" fo:font-size="11pt" style:rfc-language-tag="ca-ES-valencia" fo:language="ca" fo:country="ES" fo:font-style="normal" fo:font-weight="normal" officeooo:paragraph-rsid="0019ab64" style:font-size-asian="11pt" style:font-size-complex="11pt"/>
    </style:style>
    <style:style style:name="P71" style:family="paragraph" style:parent-style-name="Text_20_body">
      <style:paragraph-properties fo:margin-left="0cm" fo:margin-right="0cm" fo:line-height="100%" fo:text-indent="0cm" style:auto-text-indent="false"/>
      <style:text-properties style:font-name="Arial1" fo:font-size="11pt" style:rfc-language-tag="ca-ES-valencia" fo:language="ca" fo:country="ES" fo:font-style="normal" fo:font-weight="normal" officeooo:paragraph-rsid="0019ab64" style:font-size-asian="11pt" style:font-name-complex="Arial1" style:font-size-complex="11pt"/>
    </style:style>
    <style:style style:name="P72" style:family="paragraph" style:parent-style-name="Standard">
      <style:paragraph-properties fo:margin-left="0cm" fo:margin-right="0cm" fo:text-align="justify" style:justify-single-word="false" fo:text-indent="0cm" style:auto-text-indent="false"/>
      <style:text-properties style:font-name="Arial1" fo:font-size="11pt" style:rfc-language-tag="ca-ES-valencia" fo:language="ca" fo:country="ES" fo:font-style="normal" fo:font-weight="bold" officeooo:paragraph-rsid="0019ab64" style:font-size-asian="11pt" style:font-weight-asian="bold" style:font-name-complex="Arial1" style:font-size-complex="11pt" style:font-weight-complex="bold"/>
    </style:style>
    <style:style style:name="P73" style:family="paragraph" style:parent-style-name="Standard">
      <style:paragraph-properties fo:margin-left="0.561cm" fo:margin-right="0cm" fo:text-align="justify" style:justify-single-word="false" fo:text-indent="-0.561cm" style:auto-text-indent="false"/>
      <style:text-properties style:font-name="Arial1" fo:font-size="11pt" style:rfc-language-tag="ca-ES-valencia" fo:language="ca" fo:country="ES" fo:font-style="normal" fo:font-weight="normal" officeooo:paragraph-rsid="0019ab64" style:font-size-asian="11pt" style:font-size-complex="11pt"/>
    </style:style>
    <style:style style:name="P74" style:family="paragraph" style:parent-style-name="Standard">
      <style:paragraph-properties fo:text-align="center" style:justify-single-word="false"/>
      <style:text-properties fo:text-transform="uppercase" style:font-name="Arial1" fo:font-size="11pt" style:rfc-language-tag="ca-ES-valencia" fo:language="ca" fo:country="ES" fo:font-style="normal" fo:font-weight="bold" officeooo:paragraph-rsid="0019ab64" style:font-size-asian="11pt" style:font-weight-asian="bold" style:font-name-complex="Arial1" style:font-size-complex="11pt" style:font-weight-complex="bold"/>
    </style:style>
    <style:style style:name="P75" style:family="paragraph" style:parent-style-name="Heading_20_2" style:list-style-name="">
      <style:paragraph-properties fo:margin-top="0cm" fo:margin-bottom="0cm" style:contextual-spacing="false" fo:text-align="justify" style:justify-single-word="false"/>
      <style:text-properties style:font-name="Arial1" fo:font-size="11pt" style:rfc-language-tag="ca-ES-valencia" fo:language="ca" fo:country="ES" fo:font-style="normal" fo:font-weight="bold" officeooo:paragraph-rsid="0019ab64" style:font-size-asian="11pt" style:font-weight-asian="bold" style:font-name-complex="Arial1" style:font-size-complex="11pt" style:font-weight-complex="bold"/>
    </style:style>
    <style:style style:name="P76" style:family="paragraph" style:parent-style-name="Standard">
      <style:paragraph-properties fo:margin-left="0.751cm" fo:margin-right="0cm" fo:text-align="justify" style:justify-single-word="false" fo:text-indent="-0.75cm" style:auto-text-indent="false"/>
      <style:text-properties style:font-name="Arial1" fo:font-size="11pt" style:rfc-language-tag="ca-ES-valencia" fo:language="ca" fo:country="ES" fo:font-style="normal" fo:font-weight="normal" officeooo:paragraph-rsid="0019ab64" style:font-size-asian="11pt" style:font-name-complex="Arial1" style:font-size-complex="11pt"/>
    </style:style>
    <style:style style:name="P77" style:family="paragraph" style:parent-style-name="Standard">
      <style:paragraph-properties fo:text-align="center" style:justify-single-word="false"/>
      <style:text-properties fo:text-transform="uppercase" style:font-name="Arial1" fo:font-size="11pt" style:rfc-language-tag="ca-ES-valencia" fo:language="ca" fo:country="ES" fo:font-style="normal" fo:font-weight="normal" officeooo:paragraph-rsid="0019ab64" style:font-size-asian="11pt" style:font-weight-asian="bold" style:font-name-complex="Arial1" style:font-size-complex="11pt" style:font-weight-complex="bold"/>
    </style:style>
    <style:style style:name="P78" style:family="paragraph" style:parent-style-name="Standard">
      <style:text-properties style:font-name="Arial1" fo:font-size="11pt" style:rfc-language-tag="ca-ES-valencia" fo:language="ca" fo:country="ES" fo:font-style="normal" fo:font-weight="normal" officeooo:paragraph-rsid="0019ab64" style:font-name-asian="Arial1" style:font-size-asian="11pt" style:font-name-complex="Arial1" style:font-size-complex="11pt"/>
    </style:style>
    <style:style style:name="P79" style:family="paragraph" style:parent-style-name="Standard">
      <style:paragraph-properties fo:text-align="justify" style:justify-single-word="false"/>
      <style:text-properties style:font-name="Arial1" fo:font-size="11pt" style:rfc-language-tag="ca-ES-valencia" fo:language="ca" fo:country="ES" fo:font-style="normal" fo:font-weight="normal" officeooo:paragraph-rsid="0019ab64" style:font-size-asian="11pt" style:font-name-complex="Arial1" style:font-size-complex="11pt" style:font-style-complex="italic"/>
    </style:style>
    <style:style style:name="P80" style:family="paragraph" style:parent-style-name="Standard">
      <style:paragraph-properties fo:text-align="justify" style:justify-single-word="false" fo:orphans="0" fo:widows="0" style:text-autospace="none"/>
      <style:text-properties style:font-name="Arial1" fo:font-size="11pt" style:rfc-language-tag="ca-ES-valencia" fo:language="ca" fo:country="ES" fo:font-style="normal" fo:font-weight="normal" officeooo:paragraph-rsid="0019ab64" style:font-size-asian="11pt" style:font-size-complex="11pt"/>
    </style:style>
    <style:style style:name="P81" style:family="paragraph" style:parent-style-name="Standard">
      <style:paragraph-properties fo:text-align="justify" style:justify-single-word="false"/>
      <style:text-properties style:font-name="Arial1" fo:font-size="11pt" style:rfc-language-tag="ca-ES-valencia" fo:language="ca" fo:country="ES" fo:font-style="normal" fo:font-weight="normal" officeooo:paragraph-rsid="0019ab64" style:font-size-asian="11pt" style:font-weight-asian="bold" style:font-name-complex="Arial1" style:font-size-complex="11pt"/>
    </style:style>
    <style:style style:name="P82" style:family="paragraph" style:parent-style-name="Standard">
      <style:text-properties style:font-name="Arial1" fo:font-size="11pt" style:rfc-language-tag="ca-ES-valencia" fo:language="ca" fo:country="ES" fo:font-style="normal" fo:font-weight="normal" officeooo:paragraph-rsid="0019ab64" style:font-size-asian="11pt" style:font-weight-asian="bold" style:font-name-complex="Arial1" style:font-size-complex="11pt"/>
    </style:style>
    <style:style style:name="P83" style:family="paragraph" style:parent-style-name="Standard">
      <style:paragraph-properties fo:text-align="justify" style:justify-single-word="false"/>
      <style:text-properties fo:color="#000000" loext:opacity="100%" style:font-name="Arial1" fo:font-size="11pt" style:rfc-language-tag="ca-ES-valencia" fo:language="ca" fo:country="ES" fo:font-style="normal" fo:font-weight="normal" officeooo:paragraph-rsid="0019ab64" style:font-size-asian="11pt" style:font-name-complex="Arial1" style:font-size-complex="11pt"/>
    </style:style>
    <style:style style:name="P84" style:family="paragraph" style:parent-style-name="Standard" style:list-style-name="WW8Num6">
      <style:paragraph-properties fo:text-align="justify" style:justify-single-word="false"/>
      <style:text-properties style:font-name="Arial1" fo:font-size="11pt" style:rfc-language-tag="ca-ES-valencia" fo:language="ca" fo:country="ES" fo:font-style="normal" fo:font-weight="normal" officeooo:paragraph-rsid="0019ab64" style:font-size-asian="11pt" style:font-size-complex="11pt"/>
    </style:style>
    <style:style style:name="P85" style:family="paragraph" style:parent-style-name="Standard" style:list-style-name="WW8Num7">
      <style:paragraph-properties fo:text-align="justify" style:justify-single-word="false"/>
      <style:text-properties style:font-name="Arial1" fo:font-size="11pt" style:rfc-language-tag="ca-ES-valencia" fo:language="ca" fo:country="ES" fo:font-style="normal" fo:font-weight="normal" officeooo:paragraph-rsid="0019ab64" style:font-size-asian="11pt" style:font-name-complex="Arial1" style:font-size-complex="11pt"/>
    </style:style>
    <style:style style:name="P86" style:family="paragraph" style:parent-style-name="Normal1">
      <style:paragraph-properties fo:line-height="100%" fo:text-align="justify" style:justify-single-word="false"/>
      <style:text-properties style:font-name="Arial1" fo:font-size="11pt" style:rfc-language-tag="ca-ES-valencia" fo:language="ca" fo:country="ES" fo:font-style="normal" fo:font-weight="normal" officeooo:paragraph-rsid="0019ab64" style:font-size-asian="11pt" style:font-name-complex="Arial1" style:font-size-complex="11pt"/>
    </style:style>
    <style:style style:name="P87" style:family="paragraph" style:parent-style-name="Normal1">
      <style:paragraph-properties fo:line-height="100%" fo:text-align="justify" style:justify-single-word="false"/>
      <style:text-properties style:font-name="Arial1" fo:font-size="11pt" style:rfc-language-tag="ca-ES-valencia" fo:language="ca" fo:country="ES" fo:font-style="normal" fo:font-weight="normal" officeooo:paragraph-rsid="0019ab64" style:font-size-asian="11pt" style:font-size-complex="11pt"/>
    </style:style>
    <style:style style:name="P88" style:family="paragraph" style:parent-style-name="Standard">
      <style:paragraph-properties fo:text-align="justify" style:justify-single-word="false"/>
      <style:text-properties style:font-name="Arial1" fo:font-size="11pt" style:rfc-language-tag="ca-ES-valencia" fo:language="ca" fo:country="ES" fo:font-style="normal" fo:font-weight="normal" officeooo:paragraph-rsid="0019ab64" style:letter-kerning="true" style:font-name-asian="SimSun1" style:font-size-asian="11pt" style:language-asian="hi" style:country-asian="IN" style:font-name-complex="Arial1" style:font-size-complex="11pt" style:language-complex="hi" style:country-complex="IN"/>
    </style:style>
    <style:style style:name="P89" style:family="paragraph" style:parent-style-name="Normal1">
      <style:paragraph-properties fo:margin-left="0.561cm" fo:margin-right="0cm" fo:line-height="100%" fo:text-align="justify" style:justify-single-word="false" fo:text-indent="-0.561cm" style:auto-text-indent="false"/>
      <style:text-properties style:font-name="Arial1" fo:font-size="11pt" style:rfc-language-tag="ca-ES-valencia" fo:language="ca" fo:country="ES" fo:font-style="normal" fo:font-weight="normal" officeooo:paragraph-rsid="0019ab64" style:font-size-asian="11pt" style:font-name-complex="Arial1" style:font-size-complex="11pt"/>
    </style:style>
    <style:style style:name="P90" style:family="paragraph" style:parent-style-name="Standard">
      <style:paragraph-properties fo:margin-left="0cm" fo:margin-right="0cm" fo:text-align="justify" style:justify-single-word="false" fo:text-indent="1.27cm" style:auto-text-indent="false"/>
      <style:text-properties style:font-name="Arial1" fo:font-size="11pt" style:rfc-language-tag="ca-ES-valencia" fo:language="ca" fo:country="ES" fo:font-style="normal" fo:font-weight="normal" officeooo:paragraph-rsid="0019ab64" style:font-size-asian="11pt" style:font-name-complex="Arial1" style:font-size-complex="11pt"/>
    </style:style>
    <style:style style:name="P91" style:family="paragraph" style:parent-style-name="Standard">
      <style:paragraph-properties fo:text-align="justify" style:justify-single-word="false"/>
      <style:text-properties style:font-name="Arial1" fo:font-size="11pt" style:rfc-language-tag="ca-ES-valencia" fo:language="ca" fo:country="ES" fo:font-style="normal" fo:font-weight="normal" officeooo:paragraph-rsid="0019ab64" style:font-size-asian="11pt" style:font-weight-asian="bold" style:font-name-complex="Arial1" style:font-size-complex="11pt" style:font-weight-complex="bold"/>
    </style:style>
    <style:style style:name="P92" style:family="paragraph" style:parent-style-name="Normal1">
      <style:paragraph-properties fo:line-height="100%" fo:text-align="justify" style:justify-single-word="false">
        <style:tab-stops>
          <style:tab-stop style:position="0.953cm"/>
        </style:tab-stops>
      </style:paragraph-properties>
      <style:text-properties style:font-name="Arial1" fo:font-size="11pt" style:rfc-language-tag="ca-ES-valencia" fo:language="ca" fo:country="ES" fo:font-style="normal" fo:font-weight="normal" officeooo:paragraph-rsid="0019ab64" style:font-size-asian="11pt" style:font-name-complex="Arial1" style:font-size-complex="11pt" style:font-style-complex="italic" style:font-weight-complex="bold"/>
    </style:style>
    <style:style style:name="P93" style:family="paragraph" style:parent-style-name="Normal1">
      <style:paragraph-properties fo:line-height="100%" fo:text-align="justify" style:justify-single-word="false">
        <style:tab-stops>
          <style:tab-stop style:position="0.953cm"/>
        </style:tab-stops>
      </style:paragraph-properties>
      <style:text-properties style:font-name="Arial1" fo:font-size="11pt" style:rfc-language-tag="ca-ES-valencia" fo:language="ca" fo:country="ES" fo:font-style="normal" fo:font-weight="normal" officeooo:paragraph-rsid="0019ab64" style:font-size-asian="11pt" style:font-size-complex="11pt"/>
    </style:style>
    <style:style style:name="P94" style:family="paragraph" style:parent-style-name="Normal1">
      <style:paragraph-properties fo:line-height="100%" fo:text-align="justify" style:justify-single-word="false"/>
      <style:text-properties style:font-name="Arial1" fo:font-size="11pt" style:rfc-language-tag="ca-ES-valencia" fo:language="ca" fo:country="ES" fo:font-style="normal" fo:font-weight="normal" officeooo:paragraph-rsid="0019ab64" style:font-size-asian="11pt" style:font-name-complex="Arial1" style:font-size-complex="11pt" style:font-style-complex="italic" style:font-weight-complex="bold"/>
    </style:style>
    <style:style style:name="P95" style:family="paragraph" style:parent-style-name="western">
      <style:paragraph-properties fo:margin-top="0.494cm" fo:margin-bottom="0cm" style:contextual-spacing="false" fo:line-height="100%" fo:text-align="justify" style:justify-single-word="false"/>
      <style:text-properties style:font-name="Arial1" fo:font-size="11pt" style:rfc-language-tag="ca-ES-valencia" fo:language="ca" fo:country="ES" fo:font-style="normal" fo:font-weight="normal" officeooo:paragraph-rsid="0019ab64" style:font-size-asian="11pt" style:font-size-complex="11pt"/>
    </style:style>
    <style:style style:name="P96" style:family="paragraph" style:parent-style-name="western">
      <style:paragraph-properties fo:margin-top="0.494cm" fo:margin-bottom="0cm" style:contextual-spacing="false" fo:line-height="100%" fo:text-align="justify" style:justify-single-word="false"/>
      <style:text-properties fo:color="#000000" loext:opacity="100%" style:font-name="Arial1" fo:font-size="11pt" style:rfc-language-tag="ca-ES-valencia" fo:language="ca" fo:country="ES" fo:font-style="normal" fo:font-weight="normal" officeooo:paragraph-rsid="0019ab64" style:font-size-asian="11pt" style:font-name-complex="Arial1" style:font-size-complex="11pt" style:font-weight-complex="bold"/>
    </style:style>
    <style:style style:name="P97" style:family="paragraph" style:parent-style-name="western">
      <style:paragraph-properties fo:line-height="100%" fo:text-align="justify" style:justify-single-word="false"/>
      <style:text-properties style:font-name="Arial1" fo:font-size="11pt" style:rfc-language-tag="ca-ES-valencia" fo:language="ca" fo:country="ES" fo:font-style="normal" fo:font-weight="normal" officeooo:paragraph-rsid="0019ab64" style:font-size-asian="11pt" style:font-name-complex="Arial1" style:font-size-complex="11pt" style:font-weight-complex="bold"/>
    </style:style>
    <style:style style:name="P98" style:family="paragraph" style:parent-style-name="parrafo">
      <loext:graphic-properties draw:fill="solid" draw:fill-color="#ffffff" draw:opacity="100%"/>
      <style:paragraph-properties fo:margin-top="0cm" fo:margin-bottom="0cm" style:contextual-spacing="false" fo:text-align="justify" style:justify-single-word="false" fo:background-color="#ffffff"/>
      <style:text-properties style:font-name="Arial1" fo:font-size="11pt" style:rfc-language-tag="ca-ES-valencia" fo:language="ca" fo:country="ES" fo:font-style="normal" fo:font-weight="normal" officeooo:paragraph-rsid="0019ab64" style:font-size-asian="11pt" style:font-name-complex="Arial1" style:font-size-complex="11pt"/>
    </style:style>
    <style:style style:name="P99" style:family="paragraph" style:parent-style-name="western">
      <style:paragraph-properties fo:margin-top="0.494cm" fo:margin-bottom="0cm" style:contextual-spacing="false" fo:line-height="100%" fo:text-align="justify" style:justify-single-word="false"/>
      <style:text-properties fo:color="#000000" loext:opacity="100%" style:font-name="Arial1" fo:font-size="11pt" style:rfc-language-tag="ca-ES-valencia" fo:language="ca" fo:country="ES" fo:font-weight="bold" officeooo:paragraph-rsid="001e5344" style:font-size-asian="11pt" style:font-weight-asian="bold" style:font-name-complex="Arial1" style:font-size-complex="11pt" style:language-complex="ar" style:country-complex="SA" style:font-weight-complex="bold"/>
    </style:style>
    <style:style style:name="P100" style:family="paragraph" style:parent-style-name="Standard">
      <style:paragraph-properties fo:text-align="justify" style:justify-single-word="false"/>
      <style:text-properties style:font-name="Arial1" fo:font-size="11pt" style:rfc-language-tag="ca-ES-valencia" fo:language="ca" fo:country="ES" fo:font-weight="normal" officeooo:paragraph-rsid="001e5344" style:font-size-asian="11pt" style:font-weight-asian="normal" style:font-size-complex="11pt" style:language-complex="ar" style:country-complex="SA" style:font-weight-complex="normal"/>
    </style:style>
    <style:style style:name="P101" style:family="paragraph" style:parent-style-name="Standard">
      <style:paragraph-properties fo:margin-top="0.494cm" fo:margin-bottom="0cm" style:contextual-spacing="false" fo:line-height="100%" fo:text-align="justify" style:justify-single-word="false"/>
      <style:text-properties fo:color="#000000" loext:opacity="100%" style:font-name="Arial1" fo:font-size="11pt" style:rfc-language-tag="ca-ES-valencia" fo:language="ca" fo:country="ES" fo:font-style="normal" fo:font-weight="normal" officeooo:paragraph-rsid="001e5344" style:font-size-asian="11pt" style:font-weight-asian="normal" style:font-name-complex="Arial1" style:font-size-complex="11pt" style:language-complex="ar" style:country-complex="SA" style:font-weight-complex="normal"/>
    </style:style>
    <style:style style:name="P102" style:family="paragraph" style:parent-style-name="western">
      <style:paragraph-properties fo:margin-top="0.494cm" fo:margin-bottom="0cm" style:contextual-spacing="false" fo:line-height="100%" fo:text-align="justify" style:justify-single-word="false"/>
      <style:text-properties fo:color="#000000" loext:opacity="100%" style:font-name="Arial1" fo:font-size="11pt" style:rfc-language-tag="ca-ES-valencia" fo:language="ca" fo:country="ES" fo:font-weight="bold" officeooo:paragraph-rsid="0025560f" style:font-size-asian="11pt" style:font-weight-asian="bold" style:font-name-complex="Arial1" style:font-size-complex="11pt" style:language-complex="ar" style:country-complex="SA" style:font-weight-complex="bold"/>
    </style:style>
    <style:style style:name="P103" style:family="paragraph" style:parent-style-name="Standard">
      <style:paragraph-properties fo:text-align="justify" style:justify-single-word="false"/>
      <style:text-properties style:font-name="Arial1" fo:font-size="11pt" style:rfc-language-tag="ca-ES-valencia" fo:language="ca" fo:country="ES" fo:font-weight="normal" officeooo:paragraph-rsid="002421db" style:font-size-asian="11pt" style:font-weight-asian="normal" style:font-size-complex="11pt" style:language-complex="ar" style:country-complex="SA" style:font-weight-complex="normal"/>
    </style:style>
    <style:style style:name="P104" style:family="paragraph" style:parent-style-name="Standard">
      <style:paragraph-properties fo:text-align="justify" style:justify-single-word="false"/>
      <style:text-properties style:font-name="Arial1" fo:font-size="11pt" style:rfc-language-tag="ca-ES-valencia" fo:language="ca" fo:country="ES" officeooo:paragraph-rsid="002421db" style:font-size-asian="11pt" style:font-size-complex="11pt" style:language-complex="ar" style:country-complex="SA"/>
    </style:style>
    <style:style style:name="P105" style:family="paragraph" style:parent-style-name="Standard">
      <style:paragraph-properties fo:text-align="justify" style:justify-single-word="false"/>
      <style:text-properties fo:color="#000000" loext:opacity="100%" style:font-name="Arial1" fo:font-size="11pt" style:rfc-language-tag="ca-ES-valencia" fo:language="ca" fo:country="ES" fo:font-weight="normal" officeooo:paragraph-rsid="002421db" style:font-size-asian="11pt" style:font-weight-asian="normal" style:font-name-complex="Arial1" style:font-size-complex="11pt" style:language-complex="ar" style:country-complex="SA" style:font-weight-complex="normal"/>
    </style:style>
    <style:style style:name="P106" style:family="paragraph" style:parent-style-name="Standard">
      <style:paragraph-properties fo:margin-top="0cm" fo:margin-bottom="0cm" style:contextual-spacing="false" fo:line-height="100%" fo:text-align="justify" style:justify-single-word="false"/>
      <style:text-properties fo:color="#000000" loext:opacity="100%" style:font-name="Arial1" fo:font-size="11pt" style:rfc-language-tag="ca-ES-valencia" fo:language="ca" fo:country="ES" fo:font-style="normal" fo:font-weight="normal" officeooo:paragraph-rsid="002421db" style:font-size-asian="11pt" style:font-weight-asian="normal" style:font-name-complex="Arial1" style:font-size-complex="11pt" style:language-complex="ar" style:country-complex="SA" style:font-weight-complex="normal"/>
    </style:style>
    <style:style style:name="P107" style:family="paragraph" style:parent-style-name="western">
      <style:paragraph-properties fo:margin-top="0.494cm" fo:margin-bottom="0cm" style:contextual-spacing="false" fo:line-height="100%" fo:text-align="justify" style:justify-single-word="false"/>
      <style:text-properties style:font-name="Arial1" fo:font-size="11pt" style:rfc-language-tag="ca-ES-valencia" fo:language="ca" fo:country="ES" fo:font-style="normal" fo:font-weight="normal" officeooo:paragraph-rsid="0019ab64" style:font-size-asian="11pt" style:font-weight-asian="bold" style:font-name-complex="Arial1" style:font-size-complex="11pt" style:language-complex="ar" style:country-complex="SA" style:font-weight-complex="bold"/>
    </style:style>
    <style:style style:name="P108" style:family="paragraph" style:parent-style-name="western">
      <style:paragraph-properties fo:margin-top="0.494cm" fo:margin-bottom="0cm" style:contextual-spacing="false" fo:line-height="100%" fo:text-align="justify" style:justify-single-word="false"/>
      <style:text-properties style:font-name="Arial1" fo:font-size="11pt" style:rfc-language-tag="ca-ES-valencia" fo:language="ca" fo:country="ES" fo:font-style="normal" fo:font-weight="bold" officeooo:paragraph-rsid="0025560f" style:font-size-asian="11pt" style:font-weight-asian="bold" style:font-name-complex="Arial1" style:font-size-complex="11pt" style:font-weight-complex="bold"/>
    </style:style>
    <style:style style:name="P109" style:family="paragraph" style:parent-style-name="western">
      <style:paragraph-properties fo:margin-top="0.494cm" fo:margin-bottom="0cm" style:contextual-spacing="false" fo:line-height="100%" fo:text-align="justify" style:justify-single-word="false"/>
      <style:text-properties fo:color="#000000" loext:opacity="100%" style:font-name="Arial1" fo:font-size="11pt" style:rfc-language-tag="ca-ES-valencia" fo:language="ca" fo:country="ES" fo:font-style="normal" fo:font-weight="normal" officeooo:paragraph-rsid="0019ab64" style:font-size-asian="11pt" style:font-name-complex="Arial1" style:font-size-complex="11pt"/>
    </style:style>
    <style:style style:name="P110" style:family="paragraph" style:parent-style-name="western">
      <style:paragraph-properties fo:margin-top="0.494cm" fo:margin-bottom="0cm" style:contextual-spacing="false" fo:line-height="100%" fo:text-align="justify" style:justify-single-word="false"/>
      <style:text-properties style:font-name="Arial1" fo:font-size="11pt" style:rfc-language-tag="ca-ES-valencia" fo:language="ca" fo:country="ES" fo:font-style="normal" fo:font-weight="bold" officeooo:paragraph-rsid="0019ab64" style:font-size-asian="11pt" style:font-weight-asian="bold" style:font-name-complex="Arial1" style:font-size-complex="11pt" style:language-complex="ar" style:country-complex="SA" style:font-weight-complex="bold" style:script-type="latin"/>
    </style:style>
    <style:style style:name="P111" style:family="paragraph" style:parent-style-name="Standard" style:master-page-name="">
      <style:paragraph-properties fo:margin-top="0.494cm" fo:margin-bottom="0.494cm" style:contextual-spacing="false" fo:text-align="justify" style:justify-single-word="false" fo:orphans="2" fo:widows="2" fo:hyphenation-ladder-count="no-limit" fo:hyphenation-keep="page" loext:hyphenation-keep-type="always" loext:hyphenation-keep-line="true" style:page-number="auto" loext:word-spacing-minimum="75%" loext:word-spacing-maximum="133%"/>
      <style:text-properties style:font-name="Arial1" fo:font-size="11pt" style:rfc-language-tag="ca-ES-valencia" fo:language="ca" fo:country="ES" fo:font-weight="bold" officeooo:paragraph-rsid="0025e733" style:font-size-asian="11pt" style:font-weight-asian="bold" style:font-name-complex="Arial2" style:font-size-complex="11pt" style:language-complex="ar" style:country-complex="SA" style:font-weight-complex="bold" fo:hyphenate="false" fo:hyphenation-remain-char-count="2" fo:hyphenation-push-char-count="2" loext:hyphenation-no-caps="true" loext:hyphenation-no-last-word="true" loext:hyphenation-word-char-count="no-limit" loext:hyphenation-zone="no-limit" style:script-type="latin"/>
    </style:style>
    <style:style style:name="P112" style:family="paragraph" style:parent-style-name="Standard">
      <style:paragraph-properties fo:margin-top="0.494cm" fo:margin-bottom="0.494cm" style:contextual-spacing="false" fo:text-align="justify" style:justify-single-word="false" fo:orphans="2" fo:widows="2" fo:hyphenation-ladder-count="no-limit" fo:hyphenation-keep="page" loext:hyphenation-keep-type="always" loext:hyphenation-keep-line="true" loext:word-spacing-minimum="75%" loext:word-spacing-maximum="133%"/>
      <style:text-properties style:font-name="Arial1" fo:font-size="11pt" style:rfc-language-tag="ca-ES-valencia" fo:language="ca" fo:country="ES" officeooo:paragraph-rsid="0025e733" style:font-size-asian="11pt" style:font-name-complex="Arial2" style:font-size-complex="11pt" style:language-complex="ar" style:country-complex="SA" fo:hyphenate="false" fo:hyphenation-remain-char-count="2" fo:hyphenation-push-char-count="2" loext:hyphenation-no-caps="true" loext:hyphenation-no-last-word="true" loext:hyphenation-word-char-count="no-limit" loext:hyphenation-zone="no-limit" style:script-type="latin"/>
    </style:style>
    <style:style style:name="P113" style:family="paragraph" style:parent-style-name="western">
      <style:paragraph-properties fo:margin-top="0.494cm" fo:margin-bottom="0cm" style:contextual-spacing="false" fo:line-height="100%" fo:text-align="justify" style:justify-single-word="false"/>
      <style:text-properties style:font-name="Arial1" fo:font-size="11pt" fo:font-style="normal" fo:font-weight="normal" officeooo:paragraph-rsid="0019ab64" style:font-size-asian="11pt" style:font-name-complex="Arial1" style:font-size-complex="11pt"/>
    </style:style>
    <style:style style:name="P114" style:family="paragraph" style:parent-style-name="western">
      <style:paragraph-properties fo:margin-top="0.494cm" fo:margin-bottom="0cm" style:contextual-spacing="false" fo:line-height="100%" fo:text-align="justify" style:justify-single-word="false" fo:break-before="page"/>
      <style:text-properties style:font-name="Arial1" fo:font-size="11pt" style:rfc-language-tag="ca-ES-valencia" fo:language="ca" fo:country="ES" fo:font-style="normal" fo:font-weight="normal" officeooo:paragraph-rsid="0019ab64" style:font-size-asian="11pt" style:font-name-complex="Arial1" style:font-size-complex="11pt" style:language-complex="ar" style:country-complex="SA"/>
    </style:style>
    <style:style style:name="P115" style:family="paragraph" style:parent-style-name="Standard">
      <style:paragraph-properties fo:text-align="center" style:justify-single-word="false"/>
      <style:text-properties style:font-name="Arial1" fo:font-size="11pt" style:rfc-language-tag="ca-ES-valencia" fo:language="ca" fo:country="ES" fo:font-style="normal" fo:font-weight="normal" officeooo:paragraph-rsid="0019ab64" style:font-size-asian="11pt" style:font-weight-asian="bold" style:font-name-complex="Arial1" style:font-size-complex="11pt" style:language-complex="ar" style:country-complex="SA"/>
    </style:style>
    <style:style style:name="P116" style:family="paragraph" style:parent-style-name="Standard">
      <style:paragraph-properties fo:text-align="justify" style:justify-single-word="false"/>
      <style:text-properties style:font-name="Arial1" fo:font-size="11pt" style:rfc-language-tag="ca-ES-valencia" fo:language="ca" fo:country="ES" fo:font-style="normal" fo:font-weight="normal" officeooo:paragraph-rsid="0019ab64" style:font-size-asian="11pt" style:font-name-complex="Arial1" style:font-size-complex="11pt" style:language-complex="ar" style:country-complex="SA"/>
    </style:style>
    <style:style style:name="P117" style:family="paragraph" style:parent-style-name="Standard">
      <style:paragraph-properties fo:text-align="center" style:justify-single-word="false"/>
      <style:text-properties fo:font-size="11pt" style:rfc-language-tag="ca-ES-valencia" fo:language="ca" fo:country="ES" fo:font-style="normal" fo:font-weight="normal" officeooo:paragraph-rsid="0019ab64" style:font-size-asian="11pt" style:font-size-complex="11pt" style:language-complex="ar" style:country-complex="SA"/>
    </style:style>
    <style:style style:name="P118" style:family="paragraph" style:parent-style-name="Standard">
      <style:paragraph-properties fo:text-align="justify" style:justify-single-word="false" style:snap-to-layout-grid="false"/>
      <style:text-properties style:font-name="Arial1" fo:font-size="11pt" style:rfc-language-tag="ca-ES-valencia" fo:language="ca" fo:country="ES" fo:font-style="normal" fo:font-weight="normal" officeooo:paragraph-rsid="0019ab64" style:font-size-asian="11pt" style:font-name-complex="Arial1" style:font-size-complex="11pt" style:language-complex="ar" style:country-complex="SA"/>
    </style:style>
    <style:style style:name="P119" style:family="paragraph" style:parent-style-name="Standard">
      <style:paragraph-properties fo:text-align="justify" style:justify-single-word="false" fo:break-before="page"/>
      <style:text-properties style:font-name="Arial1" fo:font-size="11pt" style:rfc-language-tag="ca-ES-valencia" fo:language="ca" fo:country="ES" fo:font-style="normal" fo:font-weight="normal" officeooo:paragraph-rsid="0019ab64" style:font-size-asian="11pt" style:font-name-complex="Arial1" style:font-size-complex="11pt" style:language-complex="ar" style:country-complex="SA"/>
    </style:style>
    <style:style style:name="P120" style:family="paragraph" style:parent-style-name="Standard">
      <style:paragraph-properties fo:text-align="justify" style:justify-single-word="false"/>
      <style:text-properties style:font-name="Arial1" fo:font-size="11pt" style:rfc-language-tag="ca-ES-valencia" fo:language="ca" fo:country="ES" fo:font-style="normal" fo:font-weight="normal" officeooo:paragraph-rsid="0019ab64" style:font-size-asian="11pt" style:font-weight-asian="bold" style:font-name-complex="Arial1" style:font-size-complex="11pt" style:language-complex="ar" style:country-complex="SA"/>
    </style:style>
    <style:style style:name="P121" style:family="paragraph" style:parent-style-name="western">
      <style:paragraph-properties fo:margin-top="0.494cm" fo:margin-bottom="0cm" style:contextual-spacing="false" fo:line-height="100%" fo:text-align="justify" style:justify-single-word="false"/>
      <style:text-properties style:font-name="Arial1" fo:font-size="11pt" style:rfc-language-tag="ca-ES-valencia" fo:language="ca" fo:country="ES" fo:font-style="normal" fo:font-weight="normal" officeooo:paragraph-rsid="0019ab64" style:font-size-asian="11pt" style:font-name-complex="Arial1" style:font-size-complex="11pt" style:language-complex="ar" style:country-complex="SA"/>
    </style:style>
    <style:style style:name="P122" style:family="paragraph" style:parent-style-name="Standard">
      <style:paragraph-properties fo:text-align="justify" style:justify-single-word="false" style:snap-to-layout-grid="false"/>
    </style:style>
    <style:style style:name="P123" style:family="paragraph" style:parent-style-name="Standard">
      <style:text-properties style:font-name-asian="Times New Roman" style:font-name-complex="Times New Roman"/>
    </style:style>
    <style:style style:name="P124" style:family="paragraph" style:parent-style-name="Standard">
      <style:paragraph-properties fo:text-align="center" style:justify-single-word="false" fo:break-before="page"/>
      <style:text-properties officeooo:paragraph-rsid="0019ab64"/>
    </style:style>
    <style:style style:name="P125" style:family="paragraph" style:parent-style-name="Standard">
      <style:paragraph-properties fo:line-height="150%"/>
      <style:text-properties fo:font-size="10pt" style:font-size-asian="10pt" style:font-size-complex="10pt"/>
    </style:style>
    <style:style style:name="P126" style:family="paragraph" style:parent-style-name="Standard">
      <style:paragraph-properties fo:text-align="center" style:justify-single-word="false"/>
      <style:text-properties style:font-name="Arial1" fo:font-size="10pt" style:rfc-language-tag="ca-ES-valencia" fo:language="ca" fo:country="ES" fo:font-style="normal" fo:font-weight="normal" officeooo:paragraph-rsid="0019ab64" style:font-size-asian="10pt" style:font-weight-asian="bold" style:font-name-complex="Arial1" style:font-size-complex="10pt" style:language-complex="ar" style:country-complex="SA"/>
    </style:style>
    <style:style style:name="P127" style:family="paragraph" style:parent-style-name="Standard">
      <style:paragraph-properties fo:margin-top="0.494cm" fo:margin-bottom="0.423cm" style:contextual-spacing="false" fo:line-height="150%"/>
      <style:text-properties fo:color="#000000" loext:opacity="100%" style:font-name="Arial1" fo:font-size="10pt" style:rfc-language-tag="ca-ES-valencia" fo:language="ca" fo:country="ES" fo:font-style="normal" fo:font-weight="normal" officeooo:paragraph-rsid="0019ab64" style:font-size-asian="10pt" style:font-name-complex="Arial1" style:font-size-complex="10pt" style:language-complex="ar" style:country-complex="SA"/>
    </style:style>
    <style:style style:name="P128" style:family="paragraph" style:parent-style-name="Standard">
      <style:paragraph-properties fo:margin-top="0.494cm" fo:margin-bottom="0.423cm" style:contextual-spacing="false"/>
      <style:text-properties fo:color="#000000" loext:opacity="100%" style:font-name="Arial1" fo:font-size="10pt" style:rfc-language-tag="ca-ES-valencia" fo:language="ca" fo:country="ES" fo:font-style="normal" fo:font-weight="normal" officeooo:paragraph-rsid="0019ab64" style:font-size-asian="10pt" style:font-name-complex="Arial1" style:font-size-complex="10pt" style:language-complex="ar" style:country-complex="SA"/>
    </style:style>
    <style:style style:name="P129" style:family="paragraph" style:parent-style-name="Standard">
      <style:paragraph-properties fo:margin-top="0.494cm" fo:margin-bottom="0cm" style:contextual-spacing="false" fo:text-align="justify" style:justify-single-word="false"/>
      <style:text-properties fo:font-size="10pt" style:rfc-language-tag="ca-ES-valencia" fo:language="ca" fo:country="ES" fo:font-style="normal" fo:font-weight="normal" officeooo:paragraph-rsid="0019ab64" style:font-size-asian="10pt" style:font-size-complex="10pt" style:language-complex="ar" style:country-complex="SA"/>
    </style:style>
    <style:style style:name="P130" style:family="paragraph" style:parent-style-name="Standard">
      <style:paragraph-properties fo:margin-top="0.494cm" fo:margin-bottom="0cm" style:contextual-spacing="false" fo:line-height="150%" fo:text-align="justify" style:justify-single-word="false"/>
      <style:text-properties fo:font-size="10pt" style:rfc-language-tag="ca-ES-valencia" fo:language="ca" fo:country="ES" fo:font-style="normal" fo:font-weight="normal" officeooo:paragraph-rsid="0019ab64" style:font-size-asian="10pt" style:font-size-complex="10pt" style:language-complex="ar" style:country-complex="SA"/>
    </style:style>
    <style:style style:name="P131" style:family="paragraph" style:parent-style-name="Standard">
      <style:paragraph-properties fo:margin-top="0.494cm" fo:margin-bottom="0cm" style:contextual-spacing="false" fo:line-height="150%" fo:text-align="center" style:justify-single-word="false"/>
      <style:text-properties fo:color="#000000" loext:opacity="100%" style:font-name="Arial1" fo:font-size="10pt" style:rfc-language-tag="ca-ES-valencia" fo:language="ca" fo:country="ES" fo:font-style="normal" fo:font-weight="normal" officeooo:paragraph-rsid="0019ab64" style:font-size-asian="10pt" style:font-name-complex="Arial1" style:font-size-complex="10pt" style:language-complex="ar" style:country-complex="SA"/>
    </style:style>
    <style:style style:name="P132" style:family="paragraph" style:parent-style-name="Standard">
      <style:paragraph-properties fo:margin-left="-0.101cm" fo:margin-right="0cm" fo:margin-top="0cm" fo:margin-bottom="0cm" style:contextual-spacing="false" fo:line-height="100%" fo:text-align="center" style:justify-single-word="false" fo:text-indent="0cm" style:auto-text-indent="false"/>
      <style:text-properties fo:color="#000000" loext:opacity="100%" style:font-name="Arial1" fo:font-size="10pt" style:rfc-language-tag="ca-ES-valencia" fo:language="ca" fo:country="ES" fo:font-style="normal" fo:font-weight="normal" officeooo:paragraph-rsid="0019ab64" style:font-size-asian="10pt" style:font-name-complex="Arial1" style:font-size-complex="10pt" style:language-complex="ar" style:country-complex="SA"/>
    </style:style>
    <style:style style:name="P133" style:family="paragraph" style:parent-style-name="Standard">
      <style:paragraph-properties fo:text-align="justify" style:justify-single-word="false"/>
      <style:text-properties style:font-name="Arial1" fo:font-size="10pt" style:rfc-language-tag="ca-ES-valencia" fo:language="ca" fo:country="ES" fo:font-style="normal" fo:font-weight="normal" officeooo:paragraph-rsid="0019ab64" style:font-size-asian="10pt" style:font-name-complex="Arial1" style:font-size-complex="10pt" style:language-complex="ar" style:country-complex="SA"/>
    </style:style>
    <style:style style:name="P134" style:family="paragraph" style:parent-style-name="Standard">
      <style:paragraph-properties fo:text-align="center" style:justify-single-word="false" fo:break-before="page"/>
      <style:text-properties style:font-name="Arial1" fo:font-size="11pt" style:rfc-language-tag="ca-ES-valencia" fo:language="ca" fo:country="ES" fo:font-style="normal" fo:font-weight="normal" officeooo:paragraph-rsid="0019ab64" style:font-size-asian="11pt" style:font-weight-asian="bold" style:font-name-complex="Arial1" style:font-size-complex="11pt" style:language-complex="ar" style:country-complex="SA"/>
    </style:style>
    <style:style style:name="P135" style:family="paragraph" style:parent-style-name="Standard">
      <style:text-properties style:font-name="Arial1" fo:font-size="11pt" style:rfc-language-tag="ca-ES-valencia" fo:language="ca" fo:country="ES" fo:font-style="normal" fo:font-weight="normal" officeooo:paragraph-rsid="0019ab64" style:font-size-asian="11pt" style:font-name-complex="Arial1" style:font-size-complex="11pt" style:language-complex="ar" style:country-complex="SA"/>
    </style:style>
    <style:style style:name="P136" style:family="paragraph" style:parent-style-name="Standard">
      <style:paragraph-properties fo:text-align="justify" style:justify-single-word="false"/>
      <style:text-properties style:font-name="Arial1" fo:font-size="11pt" style:rfc-language-tag="ca-ES-valencia" fo:language="ca" fo:country="ES" fo:font-style="normal" fo:font-weight="normal" officeooo:paragraph-rsid="0019ab64" style:font-name-asian="Arial1" style:font-size-asian="11pt" style:font-name-complex="Arial1" style:font-size-complex="11pt" style:language-complex="ar" style:country-complex="SA"/>
    </style:style>
    <style:style style:name="P137" style:family="paragraph" style:parent-style-name="Standard">
      <style:paragraph-properties fo:text-align="center" style:justify-single-word="false"/>
      <style:text-properties style:font-name="Arial1" fo:font-size="11pt" style:rfc-language-tag="ca-ES-valencia" fo:language="ca" fo:country="ES" fo:font-style="normal" fo:font-weight="normal" officeooo:paragraph-rsid="0019ab64" style:font-size-asian="11pt" style:font-name-complex="Arial1" style:font-size-complex="11pt" style:language-complex="ar" style:country-complex="SA"/>
    </style:style>
    <style:style style:name="P138" style:family="paragraph" style:parent-style-name="Standard">
      <style:paragraph-properties fo:text-align="justify" style:justify-single-word="false"/>
      <style:text-properties style:font-name="Arial1" fo:font-size="12pt" style:rfc-language-tag="ca-ES-valencia" fo:language="ca" fo:country="ES" officeooo:paragraph-rsid="0019ab64" style:font-size-asian="12pt" style:font-name-complex="Arial1" style:font-size-complex="12pt" style:language-complex="ar" style:country-complex="SA"/>
    </style:style>
    <style:style style:name="P139" style:family="paragraph" style:parent-style-name="Standard">
      <style:paragraph-properties fo:line-height="115%" fo:text-align="justify" style:justify-single-word="false"/>
      <style:text-properties style:font-name="Arial1" fo:font-size="12pt" style:rfc-language-tag="ca-ES-valencia" fo:language="ca" fo:country="ES" style:font-size-asian="12pt" style:font-name-complex="Arial1" style:font-size-complex="12pt" style:language-complex="ar" style:country-complex="SA"/>
    </style:style>
    <style:style style:name="P140" style:family="paragraph" style:parent-style-name="western">
      <style:paragraph-properties fo:margin-top="0.494cm" fo:margin-bottom="0cm" style:contextual-spacing="false" fo:line-height="100%" fo:text-align="justify" style:justify-single-word="false"/>
      <style:text-properties style:font-name="Arial1" fo:font-size="12pt" style:rfc-language-tag="ca-ES-valencia" fo:language="ca" fo:country="ES" style:font-size-asian="12pt" style:font-name-complex="Arial1" style:font-size-complex="12pt" style:language-complex="ar" style:country-complex="SA"/>
    </style:style>
    <style:style style:name="T1" style:family="text">
      <style:text-properties officeooo:rsid="0019ab64"/>
    </style:style>
    <style:style style:name="T2" style:family="text">
      <style:text-properties officeooo:rsid="002706a5"/>
    </style:style>
    <style:style style:name="T3" style:family="text">
      <style:text-properties officeooo:rsid="001b9d52"/>
    </style:style>
    <style:style style:name="T4" style:family="text">
      <style:text-properties style:font-name-complex="Arial1"/>
    </style:style>
    <style:style style:name="T5" style:family="text">
      <style:text-properties officeooo:rsid="004fe344" style:font-name-complex="Arial1"/>
    </style:style>
    <style:style style:name="T6" style:family="text">
      <style:text-properties style:font-name-complex="Arial1" style:font-weight-complex="bold"/>
    </style:style>
    <style:style style:name="T7" style:family="text">
      <style:text-properties style:font-weight-asian="bold" style:font-name-complex="Arial1" style:font-weight-complex="bold"/>
    </style:style>
    <style:style style:name="T8" style:family="text">
      <style:text-properties officeooo:rsid="004fe344"/>
    </style:style>
    <style:style style:name="T9" style:family="text">
      <style:text-properties style:font-style-asian="italic" style:font-weight-asian="bold" style:font-name-complex="Arial1"/>
    </style:style>
    <style:style style:name="T10" style:family="text">
      <style:text-properties style:font-name-complex="Arial1" style:font-style-complex="italic" style:font-weight-complex="bold"/>
    </style:style>
    <style:style style:name="T11" style:family="text">
      <style:text-properties officeooo:rsid="004fe344" style:font-name-complex="Arial1" style:font-style-complex="italic" style:font-weight-complex="bold"/>
    </style:style>
    <style:style style:name="T12" style:family="text">
      <style:text-properties style:font-name="Arial1" fo:font-size="11pt" style:rfc-language-tag="ca-ES-valencia" fo:language="ca" fo:country="ES" fo:font-style="normal" fo:font-weight="normal" style:font-size-asian="11pt" style:font-name-complex="Arial1" style:font-size-complex="11pt"/>
    </style:style>
    <style:style style:name="T13" style:family="text">
      <style:text-properties style:font-name="Arial1" style:font-name-asian="Arial1" style:font-name-complex="Arial1"/>
    </style:style>
    <style:style style:name="T14" style:family="text">
      <style:text-properties style:font-name="Arial1" style:font-name-complex="Arial1"/>
    </style:style>
    <style:style style:name="T15" style:family="text">
      <style:text-properties style:font-name="Arial1" officeooo:rsid="004fe344" style:font-name-complex="Arial1"/>
    </style:style>
    <style:style style:name="T16" style:family="text">
      <style:text-properties fo:text-transform="uppercase" style:font-name-complex="Arial1"/>
    </style:style>
    <style:style style:name="T17" style:family="text">
      <style:text-properties fo:background-color="#ffffff" loext:char-shading-value="0" style:font-name-complex="Arial1"/>
    </style:style>
    <style:style style:name="T18" style:family="text">
      <style:text-properties officeooo:rsid="005119c1"/>
    </style:style>
    <style:style style:name="T19" style:family="text">
      <style:text-properties officeooo:rsid="005119c1" style:font-name-complex="Arial1" text:display="none"/>
    </style:style>
    <style:style style:name="T20" style:family="text">
      <style:text-properties officeooo:rsid="005119c1" style:font-name-complex="Arial1"/>
    </style:style>
    <style:style style:name="T21" style:family="text">
      <style:text-properties style:font-name="Arial1" fo:font-size="11pt" style:rfc-language-tag="ca-ES-valencia" fo:language="ca" fo:country="ES" fo:font-style="normal" fo:font-weight="normal" fo:background-color="#ffffff" loext:char-shading-value="0" style:font-size-asian="11pt" style:font-name-complex="Arial1" style:font-size-complex="11pt"/>
    </style:style>
    <style:style style:name="T22" style:family="text">
      <style:text-properties style:font-name="Arial1" fo:font-size="11pt" style:rfc-language-tag="ca-ES-valencia" fo:language="ca" fo:country="ES" fo:font-style="normal" fo:font-weight="normal" officeooo:rsid="005119c1" fo:background-color="#ffffff" loext:char-shading-value="0" style:font-size-asian="11pt" style:font-name-complex="Arial1" style:font-size-complex="11pt"/>
    </style:style>
    <style:style style:name="T23" style:family="text">
      <style:text-properties style:font-name="Arial1" fo:font-size="11pt" style:rfc-language-tag="ca-ES-valencia" fo:language="ca" fo:country="ES" fo:font-style="normal" fo:font-weight="normal" officeooo:rsid="005119c1" style:font-size-asian="11pt" style:font-name-complex="Arial1" style:font-size-complex="11pt"/>
    </style:style>
    <style:style style:name="T24" style:family="text">
      <style:text-properties fo:background-color="#ffffff" loext:char-shading-value="0" style:font-name-complex="Arial1" style:font-style-complex="italic" style:font-weight-complex="bold"/>
    </style:style>
    <style:style style:name="T25" style:family="text">
      <style:text-properties officeooo:rsid="005119c1" fo:background-color="#ffffff" loext:char-shading-value="0" style:font-name-complex="Arial1"/>
    </style:style>
    <style:style style:name="T26" style:family="text">
      <style:text-properties officeooo:rsid="00526192"/>
    </style:style>
    <style:style style:name="T27" style:family="text">
      <style:text-properties officeooo:rsid="00526192" fo:background-color="#ffffff" loext:char-shading-value="0" style:font-name-complex="Arial1"/>
    </style:style>
    <style:style style:name="T28" style:family="text">
      <style:text-properties fo:background-color="#ffffff" loext:char-shading-value="0" style:font-style-asian="italic" style:font-name-complex="Arial1" style:font-style-complex="italic"/>
    </style:style>
    <style:style style:name="T29" style:family="text">
      <style:text-properties officeooo:rsid="005334ad"/>
    </style:style>
    <style:style style:name="T30" style:family="text">
      <style:text-properties style:font-name="Arial1" fo:font-size="11pt" style:rfc-language-tag="ca-ES-valencia" fo:language="ca" fo:country="ES" fo:font-style="normal" fo:font-weight="normal" officeooo:rsid="005334ad" style:font-size-asian="11pt" style:font-name-complex="Arial1" style:font-size-complex="11pt"/>
    </style:style>
    <style:style style:name="T31" style:family="text">
      <style:text-properties officeooo:rsid="0053d005"/>
    </style:style>
    <style:style style:name="T32" style:family="text">
      <style:text-properties officeooo:rsid="0053d005" style:font-name-complex="Arial1"/>
    </style:style>
    <style:style style:name="T33" style:family="text">
      <style:text-properties style:font-style-asian="italic" style:font-name-complex="Arial1" style:font-style-complex="italic" style:font-weight-complex="bold"/>
    </style:style>
    <style:style style:name="T34" style:family="text">
      <style:text-properties fo:color="#ff0000" loext:opacity="100%" style:font-name-complex="Arial1"/>
    </style:style>
    <style:style style:name="T35" style:family="text">
      <style:text-properties officeooo:rsid="005504e9"/>
    </style:style>
    <style:style style:name="T36" style:family="text">
      <style:text-properties officeooo:rsid="005504e9" style:font-name-complex="Arial1" style:font-style-complex="italic" style:font-weight-complex="bold"/>
    </style:style>
    <style:style style:name="T37" style:family="text">
      <style:text-properties officeooo:rsid="005595ed" style:font-name-complex="Arial1"/>
    </style:style>
    <style:style style:name="T38" style:family="text">
      <style:text-properties officeooo:rsid="005504e9" style:font-name-complex="Arial1"/>
    </style:style>
    <style:style style:name="T39" style:family="text">
      <style:text-properties officeooo:rsid="005595ed"/>
    </style:style>
    <style:style style:name="T40" style:family="text">
      <style:text-properties officeooo:rsid="005779bb"/>
    </style:style>
    <style:style style:name="T41" style:family="text">
      <style:text-properties fo:color="#000000" loext:opacity="100%" style:font-name-complex="Arial1"/>
    </style:style>
    <style:style style:name="T42" style:family="text">
      <style:text-properties fo:color="#000000" loext:opacity="100%" officeooo:rsid="005779bb" style:font-name-complex="Arial1"/>
    </style:style>
    <style:style style:name="T43" style:family="text">
      <style:text-properties officeooo:rsid="005779bb" style:font-name-complex="Arial1"/>
    </style:style>
    <style:style style:name="T44" style:family="text">
      <style:text-properties style:text-line-through-style="solid" style:text-line-through-type="single" style:font-name-complex="Arial1"/>
    </style:style>
    <style:style style:name="T45" style:family="text">
      <style:text-properties fo:color="#000000" loext:opacity="100%" style:text-line-through-style="solid" style:text-line-through-type="single" style:font-name-complex="Arial1"/>
    </style:style>
    <style:style style:name="T46" style:family="text">
      <style:text-properties fo:color="#0000ff" loext:opacity="100%" style:font-name-complex="Arial1"/>
    </style:style>
    <style:style style:name="T47" style:family="text">
      <style:text-properties fo:color="#000000" loext:opacity="100%" style:font-name="Arial1" fo:font-size="11pt" style:rfc-language-tag="ca-ES-valencia" fo:language="ca" fo:country="ES" fo:font-style="normal" fo:font-weight="normal" style:font-size-asian="11pt" style:font-name-complex="Arial1" style:font-size-complex="11pt"/>
    </style:style>
    <style:style style:name="T48" style:family="text">
      <style:text-properties style:font-name="Arial1" fo:font-size="11pt" style:rfc-language-tag="ca-ES-valencia" fo:language="ca" fo:country="ES" fo:font-style="normal" fo:font-weight="normal" officeooo:rsid="005779bb" style:font-size-asian="11pt" style:font-name-complex="Arial1" style:font-size-complex="11pt"/>
    </style:style>
    <style:style style:name="T49" style:family="text">
      <style:text-properties style:font-style-asian="italic" style:font-weight-asian="bold" style:font-name-complex="Arial1" style:font-style-complex="italic" style:font-weight-complex="bold"/>
    </style:style>
    <style:style style:name="T50" style:family="text">
      <style:text-properties style:letter-kerning="true" style:font-name-asian="SimSun1" style:language-asian="hi" style:country-asian="IN" style:font-name-complex="Arial1" style:language-complex="hi" style:country-complex="IN"/>
    </style:style>
    <style:style style:name="T51" style:family="text">
      <style:text-properties fo:color="#000000" loext:opacity="100%" style:font-name-complex="Arial1" style:font-weight-complex="bold"/>
    </style:style>
    <style:style style:name="T52" style:family="text">
      <style:text-properties fo:color="#000000" loext:opacity="100%" officeooo:rsid="005779bb" style:font-name-complex="Arial1" style:font-weight-complex="bold"/>
    </style:style>
    <style:style style:name="T53" style:family="text">
      <style:text-properties officeooo:rsid="005779bb" style:font-name-complex="Arial1" style:font-weight-complex="bold"/>
    </style:style>
    <style:style style:name="T54" style:family="text">
      <style:text-properties officeooo:rsid="0057c090"/>
    </style:style>
    <style:style style:name="T55" style:family="text">
      <style:text-properties officeooo:rsid="005885f7"/>
    </style:style>
    <style:style style:name="T56" style:family="text">
      <style:text-properties officeooo:rsid="005885f7" style:font-name-complex="Arial1"/>
    </style:style>
    <style:style style:name="T57" style:family="text">
      <style:text-properties fo:color="#333333" loext:opacity="100%" fo:background-color="#ffffff" loext:char-shading-value="0" style:font-name-complex="Arial1"/>
    </style:style>
    <style:style style:name="T58" style:family="text">
      <style:text-properties style:font-style-asian="italic" style:font-name-complex="Arial1"/>
    </style:style>
    <style:style style:name="T59" style:family="text">
      <style:text-properties style:font-name="Arial1" fo:font-size="11pt" style:rfc-language-tag="ca-ES-valencia" fo:language="ca" fo:country="ES" fo:font-style="normal" fo:font-weight="normal" style:font-size-asian="11pt" style:font-style-asian="italic" style:font-name-complex="Arial1" style:font-size-complex="11pt" style:font-weight-complex="bold"/>
    </style:style>
    <style:style style:name="T60" style:family="text">
      <style:text-properties style:font-name="Arial1" fo:font-size="11pt" style:rfc-language-tag="ca-ES-valencia" fo:language="ca" fo:country="ES" fo:font-style="normal" fo:font-weight="normal" officeooo:rsid="005885f7" style:font-size-asian="11pt" style:font-style-asian="italic" style:font-name-complex="Arial1" style:font-size-complex="11pt" style:font-weight-complex="bold"/>
    </style:style>
    <style:style style:name="T61" style:family="text">
      <style:text-properties style:font-name="Arial1" fo:font-size="11pt" style:rfc-language-tag="ca-ES-valencia" fo:language="ca" fo:country="ES" fo:font-style="normal" fo:font-weight="normal" officeooo:rsid="005885f7" style:font-size-asian="11pt" style:font-name-complex="Arial1" style:font-size-complex="11pt"/>
    </style:style>
    <style:style style:name="T62" style:family="text">
      <style:text-properties officeooo:rsid="001e6383"/>
    </style:style>
    <style:style style:name="T63" style:family="text">
      <style:text-properties officeooo:rsid="0012e075"/>
    </style:style>
    <style:style style:name="T64" style:family="text">
      <style:text-properties officeooo:rsid="001eba05"/>
    </style:style>
    <style:style style:name="T65" style:family="text">
      <style:text-properties fo:font-style="normal" officeooo:rsid="00209e5b"/>
    </style:style>
    <style:style style:name="T66" style:family="text">
      <style:text-properties officeooo:rsid="0018b6e1"/>
    </style:style>
    <style:style style:name="T67" style:family="text">
      <style:text-properties officeooo:rsid="0025560f"/>
    </style:style>
    <style:style style:name="T68" style:family="text">
      <style:text-properties officeooo:rsid="00168747"/>
    </style:style>
    <style:style style:name="T69" style:family="text">
      <style:text-properties officeooo:rsid="00209e5b"/>
    </style:style>
    <style:style style:name="T70" style:family="text">
      <style:text-properties style:font-name="Arial1" fo:font-size="11pt" style:rfc-language-tag="ca-ES-valencia" fo:language="ca" fo:country="ES" fo:font-style="normal" fo:font-weight="normal" style:font-size-asian="11pt" style:font-name-complex="Arial1" style:font-size-complex="11pt" style:language-complex="ar" style:country-complex="SA" style:script-type="latin"/>
    </style:style>
    <style:style style:name="T71" style:family="text">
      <style:text-properties style:font-name="Arial1" fo:font-size="11pt" style:rfc-language-tag="ca-ES-valencia" fo:language="ca" fo:country="ES" fo:font-style="normal" fo:font-weight="normal" officeooo:rsid="005885f7" style:font-size-asian="11pt" style:font-name-complex="Arial1" style:font-size-complex="11pt" style:language-complex="ar" style:country-complex="SA" style:script-type="latin"/>
    </style:style>
    <style:style style:name="T72" style:family="text">
      <style:text-properties style:font-name="Arial1" style:font-weight-asian="bold" style:font-name-complex="Arial1"/>
    </style:style>
    <style:style style:name="T73" style:family="text">
      <style:text-properties style:font-name="Arial1" officeooo:rsid="005885f7" style:font-weight-asian="bold" style:font-name-complex="Arial1"/>
    </style:style>
    <style:style style:name="T74" style:family="text">
      <style:text-properties fo:color="#000000" loext:opacity="100%" style:font-name="Arial1" style:font-weight-asian="bold" style:font-name-complex="Arial1"/>
    </style:style>
    <style:style style:name="T75" style:family="text">
      <style:text-properties style:font-name="Arial1" style:font-style-asian="italic" style:font-weight-asian="bold" style:font-name-complex="Arial1"/>
    </style:style>
    <style:style style:name="T76" style:family="text">
      <style:text-properties style:font-name="Arial1" fo:font-size="11pt" style:rfc-language-tag="ca-ES-valencia" fo:language="ca" fo:country="ES" fo:font-style="normal" fo:font-weight="normal" style:font-size-asian="10pt" style:font-weight-asian="bold" style:font-name-complex="Arial1" style:font-size-complex="10pt" style:language-complex="ar" style:country-complex="SA"/>
    </style:style>
    <style:style style:name="T77" style:family="text">
      <style:text-properties style:font-name="Arial1" fo:font-size="11pt" style:rfc-language-tag="ca-ES-valencia" fo:language="ca" fo:country="ES" fo:font-style="normal" fo:font-weight="normal" officeooo:rsid="005885f7" style:font-size-asian="10pt" style:font-weight-asian="bold" style:font-name-complex="Arial1" style:font-size-complex="10pt" style:language-complex="ar" style:country-complex="SA"/>
    </style:style>
    <style:style style:name="T78" style:family="text">
      <style:text-properties style:font-name-asian="Times New Roman" style:font-name-complex="Times New Roman"/>
    </style:style>
    <style:style style:name="T79" style:family="text">
      <style:text-properties fo:color="#000000" loext:opacity="100%" style:font-name="Arial1" style:font-weight-asian="bold" style:font-name-complex="Arial1" style:font-weight-complex="bold"/>
    </style:style>
    <style:style style:name="T80" style:family="text">
      <style:text-properties fo:color="#000000" loext:opacity="100%" style:font-name="Arial1" style:font-name-complex="Arial1"/>
    </style:style>
    <style:style style:name="T81" style:family="text">
      <style:text-properties fo:color="#000000" loext:opacity="100%" style:font-name="Arial1" officeooo:rsid="005885f7" style:font-name-complex="Arial1"/>
    </style:style>
    <style:style style:name="T82" style:family="text">
      <style:text-properties fo:color="#000000" loext:opacity="100%" style:font-name="Arial1" style:font-name-asian="Arial1" style:font-name-complex="Arial1"/>
    </style:style>
    <style:style style:name="T83" style:family="text">
      <style:text-properties fo:font-size="11pt" fo:font-style="normal" fo:font-weight="normal" officeooo:rsid="005885f7" style:font-name-asian="Arial1" style:font-size-asian="11pt" style:font-size-complex="11pt"/>
    </style:style>
    <style:style style:name="T84" style:family="text">
      <style:text-properties fo:font-size="11pt" fo:font-style="normal" fo:font-weight="normal" style:font-name-asian="Arial1" style:font-size-asian="11pt" style:font-size-complex="11pt"/>
    </style:style>
    <style:style style:name="T85" style:family="text">
      <style:text-properties style:font-name-asian="Arial1"/>
    </style:style>
    <style:style style:name="T86" style:family="text">
      <style:text-properties style:font-name="Arial1" fo:font-size="12pt" style:font-size-asian="12pt" style:font-name-complex="Arial1" style:font-size-complex="12pt"/>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Frame">
      <style:graphic-properties fo:margin-left="0.249cm" fo:margin-right="0.249cm" style:wrap="parallel" style:number-wrapped-paragraphs="no-limit" style:vertical-pos="from-top" style:vertical-rel="paragraph" style:horizontal-pos="from-left" style:horizontal-rel="paragraph" fo:background-color="#ffffff" style:background-transparency="100%" draw:fill="solid" draw:fill-color="#ffffff" draw:opacity="0%" fo:padding="0.002cm" fo:border="none"/>
    </style:style>
    <style:style style:name="fr3" style:family="graphic" style:parent-style-name="Frame">
      <style:graphic-properties style:wrap="dynamic" style:number-wrapped-paragraphs="1" style:vertical-pos="from-top" style:vertical-rel="paragraph" style:horizontal-pos="right" style:horizontal-rel="page-content" fo:background-color="#ffffff" style:background-transparency="100%" draw:fill="solid" draw:fill-color="#ffffff" draw:opacity="0%" style:writing-mode="lr-tb" draw:wrap-influence-on-position="once-successive" loext:allow-overlap="true"/>
    </style:style>
    <style:style style:name="fr4"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agen1 Copia 1" text:anchor-type="char" svg:x="5.274cm" svg:y="0.245cm" svg:width="4.471cm" svg:height="2.381cm" draw:z-index="91"><draw:image xlink:href="Pictures/10000000000000A90000005AB42BFA9D.png" xlink:type="simple" xlink:show="embed" xlink:actuate="onLoad" draw:mime-type="image/png"/></draw:frame></text:p>
      <text:p text:style-name="P2"/>
      <text:p text:style-name="P2"/>
      <text:p text:style-name="P2"/>
      <text:p text:style-name="P3"/>
      <text:p text:style-name="P4"/>
      <text:p text:style-name="P5">ORDENAN<text:span text:style-name="T1">Ç</text:span>A REGULADORA DE LA ADMINISTRACIÓ ELECTR<text:span text:style-name="T1">Ò</text:span>NICA DE LA DIPUTACIÓ PROVINCIAL DE CASTELLÓ</text:p>
      <text:p text:style-name="P6"/>
      <text:p text:style-name="P3"/>
      <text:p text:style-name="P7">TEXT CONSOLIDAT</text:p>
      <text:p text:style-name="P7">Última modificació: <text:span text:style-name="T2">30</text:span> de <text:span text:style-name="T2">juny</text:span> de 20<text:span text:style-name="T3">2</text:span><text:span text:style-name="T2">6</text:span></text:p>
      <text:p text:style-name="P8"/>
      <text:p text:style-name="P8"/>
      <text:p text:style-name="P9"/>
      <text:p text:style-name="P9"/>
      <text:p text:style-name="P9"/>
      <text:p text:style-name="P9"/>
      <text:p text:style-name="P9"/>
      <text:p text:style-name="P9"/>
      <text:p text:style-name="P10"/>
      <text:p text:style-name="P11"/>
      <text:p text:style-name="P12">PREÀMBUL</text:p>
      <text:p text:style-name="P13"/>
      <text:p text:style-name="P14"><text:span text:style-name="T4">L'impacte de les noves lleis de procediment i règim jurídic en l'Administració, especialment la primera, obliga a adaptar-</text:span><text:span text:style-name="T5">les a</text:span><text:span text:style-name="T4"> les </text:span><text:span text:style-name="T5">o</text:span><text:span text:style-name="T4">rdenances i </text:span><text:span text:style-name="T5">r</text:span><text:span text:style-name="T4">eglaments locals en matèria d'</text:span><text:span text:style-name="T5">A</text:span><text:span text:style-name="T4">dministració electrònica. Es defin</text:span><text:span text:style-name="T5">e</text:span><text:span text:style-name="T4">ix </text:span><text:span text:style-name="T5">aqu</text:span><text:span text:style-name="T4">esta com l'ús de les TIC en les AAPP, combinat amb</text:span><text:span text:style-name="T6"> canvis organitzatius i</text:span><text:span text:style-name="T4"> </text:span><text:span text:style-name="T6">noves</text:span><text:span text:style-name="T4"> aptituds</text:span><text:span text:style-name="T6">, a</text:span><text:span text:style-name="T7"> fi</text:span><text:span text:style-name="T4"> de millorar els serv</text:span><text:span text:style-name="T5">e</text:span><text:span text:style-name="T4">is públics i els processos democràtics i reforçar el suport a les polítiques públiques. » (Comissió Europea).</text:span></text:p>
      <text:p text:style-name="P15"/>
      <text:p text:style-name="P15">Des del punt de vista de l<text:span text:style-name="T8">a</text:span> ciutad<text:span text:style-name="T8">ania</text:span>, es reconeixen una sèrie de “drets de les persones”, el més important dels quals és el de triar l<text:span text:style-name="T8">a</text:span> <text:span text:style-name="T8">via</text:span> a través de l<text:span text:style-name="T8">a</text:span> qual es relacionen amb l'Administració, <text:span text:style-name="T8">via</text:span> que obligatòriament haurà de ser l'electrònic<text:span text:style-name="T8">a</text:span> per al cas de les persones jurídiques i determinades persones físiques. La simplificació administrativa, un altre dels principis inspiradors de la reforma legal, es plasma fonamentalment en la possibilitat de presentar una declaració responsable, a més del dret a no presentar cap document que s'origine en qualsevol Administració pública. Sens dubte també suposa una simplificació la generalització, en la mesura que siga possible, de l'ús dels sistemes d'identificació electrònica per a les relacions entre l'Administració i l<text:span text:style-name="T8">a</text:span> ciutad<text:span text:style-name="T8">ania</text:span>, relegant la necessitat de firma als supòsits estrictament taxats per la <text:span text:style-name="T8">l</text:span>lei.</text:p>
      <text:p text:style-name="P15"/>
      <text:p text:style-name="P15">Des del punt de vista de l'Administració, abans que res ha d'implantar els mecanismes per a fer efectius aquells drets. A nivell intern, el procediment ha de ser íntegrament electrònic: el Registre és electrònic i únic, i registrarà d'entrada documents originals electrònics o còpies autèntiques d'originals en paper; l'expedient, que s'impulsarà d'ofici i per mitjans electrònics, és un índex electrònic que es compon de documents electrònics (proves, informes, dictàmens…), tramitats i firmats electrònicament; l'arxiu, filtrat per l'Esquema Nacional de Seguretat, també serà únic i suposarà l'emmagatzematge per mitjans electrònics, segur i confidencial, de tots els documents administratius que es generen. Des del punt de vista de la tramitació dels dits expedients, la clau és la firma electrònica, havent d'estar tot el <text:span text:style-name="T8">personal</text:span> públic que ting<text:span text:style-name="T8">a</text:span> alguna responsabilitat en la tramitació del procediment d'un certificat de firma, bé per a firmar, stricto sensu, bé per a tramitar o remetre informació. Junt amb la firma electrònica associada directament a la persona, destaca la generalització de l'actuació administrativa automatitzada, a través de segells d'entitat, d'òrgan i de temps, essencialment.</text:p>
      <text:p text:style-name="P15"/>
      <text:p text:style-name="P15">En definitiva, la necessitat d'adaptació a les noves lleis de procediment i règim jurídic, així com a altres recents derivades del CORA, especialment la de Transparència –i també per la seua connexió amb el procediment electrònic-, justifiquen la necessitat de l'aprovació de la present Ordenança.</text:p>
      <text:p text:style-name="P15"/>
      <text:p text:style-name="P16">TÍTOL I. ÀMBIT D'APLICACIÓ DE L'ORDENANÇA.</text:p>
      <text:p text:style-name="P17">Article 1. Àmbit objectiu. </text:p>
      <text:p text:style-name="P18"/>
      <text:p text:style-name="P19"><text:span text:style-name="T4">1. La present Ordenança té com a objecte el desenrotllament del procediment administratiu comú per a la gestió administrativa de la Diputació </text:span><text:span text:style-name="T5">P</text:span><text:span text:style-name="T4">rovincial de Castelló (d'ara en</text:span><text:span text:style-name="T5">d</text:span><text:span text:style-name="T4">avant, Diputació)</text:span><text:span text:style-name="T9"> i</text:span><text:span text:style-name="T4"> la</text:span><text:span text:style-name="T10"> tramitació de la qual es realitzarà, en tot cas, per mitjans electrònics,</text:span><text:span text:style-name="T4"> en aplicació de les Lleis 39/2015, d'1 d'octubre, del </text:span><text:span text:style-name="T5">p</text:span><text:span text:style-name="T4">rocediment </text:span><text:soft-page-break/><text:span text:style-name="T5">a</text:span><text:span text:style-name="T4">dministratiu </text:span><text:span text:style-name="T5">c</text:span><text:span text:style-name="T4">omú de les </text:span><text:span text:style-name="T5">a</text:span><text:span text:style-name="T4">dministracions </text:span><text:span text:style-name="T5">p</text:span><text:span text:style-name="T4">úbliques, i 40/2015, d'1 d'octubre, del </text:span><text:span text:style-name="T5">r</text:span><text:span text:style-name="T4">ègim </text:span><text:span text:style-name="T5">j</text:span><text:span text:style-name="T4">urídic del </text:span><text:span text:style-name="T5">s</text:span><text:span text:style-name="T4">ector </text:span><text:span text:style-name="T5">p</text:span><text:span text:style-name="T4">úblic.</text:span></text:p>
      <text:p text:style-name="P20"/>
      <text:p text:style-name="P15">2. A <text:span text:style-name="T8">l'</text:span>efecte, <text:span text:style-name="T8">aqu</text:span>esta Ordenança regula en els seus <text:span text:style-name="T8">t</text:span>ítols II a VI les condicions i els efectes jurídics de la utilització de les tecnologies de la informació en l'activitat administrativa, en les relacions entre la Diputació i la resta d'entitats integrants del sector públic, així com en les relacions amb la ciutadania a fi de garantir els seus drets i, en especial, la regulació de les condicions i els efectes jurídics de l'ús dels mitjans electrònics en la tramitació dels <text:span text:style-name="T8">p</text:span>rocediments administratius.</text:p>
      <text:p text:style-name="P21">3. Així mateix, i en atenció a la necessitat de donar cobertura jurídica al procés d'implantació de la licitació electrònica en la Diputació, es regulen en el <text:span text:style-name="T8">t</text:span>ítol VII de l'Ordenança els requisits tècnics en l'ocupació de mitjans electrònics, informàtics i telemàtics en els procediments d'adjudicació de contractes públics que són competència d'<text:span text:style-name="T8">aqu</text:span>esta.</text:p>
      <text:p text:style-name="P21">4. Finalment, es regula pel <text:span text:style-name="T8">t</text:span>ítol VIII de l'Ordenança totes les especialitats derivades del <text:span text:style-name="T8">t</text:span>ítol VI de la Llei 39/2015, d'1 d'octubre, del <text:span text:style-name="T8">p</text:span>rocediment <text:span text:style-name="T8">a</text:span>dministratiu <text:span text:style-name="T8">c</text:span>omú de les <text:span text:style-name="T8">a</text:span>dministracions <text:span text:style-name="T8">p</text:span>úbliques en relació amb el Pla <text:span text:style-name="T8">a</text:span>nual <text:span text:style-name="T8">n</text:span>ormatiu, la participació de l<text:span text:style-name="T8">e</text:span>s <text:span text:style-name="T8">persones</text:span> interessa<text:span text:style-name="T8">de</text:span>s en l'aprovació d'<text:span text:style-name="T8">o</text:span>rdenances i <text:span text:style-name="T8">r</text:span>eglaments, i l'avaluació l'impacte normatiu d'<text:span text:style-name="T8">aqu</text:span>estos. </text:p>
      <text:p text:style-name="P17">Article 2. Àmbit subjectiu.</text:p>
      <text:p text:style-name="P21">1. La present Ordenança serà aplicable a la Diputació, així com a les entitats de dret públic vinculades o dependents d'<text:span text:style-name="T8">aqu</text:span>esta, i a l<text:span text:style-name="T8">a</text:span> ciutadan<text:span text:style-name="T8">ia</text:span>, persones jurídiques i entitats sense personalitat jurídica en les seues relacions amb <text:span text:style-name="T8">aqu</text:span>esta. </text:p>
      <text:p text:style-name="P22"/>
      <text:list text:style-name="WW8Num2">
        <text:list-item>
          <text:h text:style-name="P23" text:outline-level="1"/>
        </text:list-item>
        <text:list-item>
          <text:h text:style-name="P24" text:outline-level="1">TÍTOL II. IDENTIFICACIÓ I FIRMA ELECTRÒNICA</text:h>
        </text:list-item>
      </text:list>
      <text:p text:style-name="P25"/>
      <text:p text:style-name="P26">Capítol I. Identificació i firma electrònica de l<text:span text:style-name="T8">e</text:span>s <text:span text:style-name="T8">persones</text:span> interessa<text:span text:style-name="T8">de</text:span>s</text:p>
      <text:p text:style-name="P25"/>
      <text:list text:continue-numbering="true" text:style-name="WW8Num2">
        <text:list-item>
          <text:list>
            <text:list-header>
              <text:h text:style-name="P27" text:outline-level="2">Article 3. Regles generals relatives a la identificació electrònica.</text:h>
            </text:list-header>
          </text:list>
        </text:list-item>
      </text:list>
      <text:p text:style-name="P18"/>
      <text:p text:style-name="P14"><text:span text:style-name="T4">1. </text:span><text:span text:style-name="T5">Les persones i</text:span><text:span text:style-name="T4">nteressa</text:span><text:span text:style-name="T5">de</text:span><text:span text:style-name="T4">s podran identificar-se electrònicament davant </text:span><text:span text:style-name="T10">la Diputació emprant</text:span><text:span text:style-name="T4"> qualsevol sistema que </text:span><text:span text:style-name="T5">tinga</text:span><text:span text:style-name="T4"> un registre previ com a usu</text:span><text:span text:style-name="T5">à</text:span><text:span text:style-name="T4">ri</text:span><text:span text:style-name="T5">es</text:span><text:span text:style-name="T4"> que permeta garantir la seua identitat de forma suficient en atenció al nivell de seguretat exigit per a l'actuació que es tracte, en els termes establits per la legislació aplicable i, en particular, pel qu</text:span><text:span text:style-name="T5">e</text:span><text:span text:style-name="T4"> es regule en l'Esquema Nacional de Seguretat.</text:span></text:p>
      <text:p text:style-name="P15"/>
      <text:p text:style-name="P15">2. A<text:span text:style-name="T8">ls</text:span> efectes, seran admesos els sistemes d'identificació electrònica acceptats per l'Administració <text:span text:style-name="T8">g</text:span>eneral de l'Estat, d'acord amb el que disposa l'article 9.3 de la Llei 39/2015, d'1 d'octubre, del <text:span text:style-name="T8">p</text:span>rocediment <text:span text:style-name="T8">a</text:span>dministratiu <text:span text:style-name="T8">c</text:span>omú de les <text:span text:style-name="T8">a</text:span>dministracions <text:span text:style-name="T8">p</text:span>úbliques, en les mateixes condicions previstes en el paràgraf anterior.</text:p>
      <text:p text:style-name="P15"/>
      <text:p text:style-name="P14"><text:span text:style-name="T4">3. </text:span><text:span text:style-name="T10">La Diputació</text:span><text:span text:style-name="T4"> podrà expedir i gestionar el seu propi sistema de claus concertades, </text:span><text:span text:style-name="T5">m</text:span><text:span text:style-name="T4">itjançant </text:span><text:span text:style-name="T5">u</text:span><text:span text:style-name="T4">n Decret de </text:span><text:span text:style-name="T10">Presid</text:span><text:span text:style-name="T11">è</text:span><text:span text:style-name="T10">n</text:span><text:span text:style-name="T11">cia</text:span><text:span text:style-name="T4">, en el qu</text:span><text:span text:style-name="T5">è</text:span><text:span text:style-name="T4"> es regularan els termes i condicions per al seu ús, havent de complir a tota la normativa, tant nacional com europea, de seguretat que s'aplique.</text:span></text:p>
      <text:p text:style-name="P15"/>
      <text:list xml:id="list130449381025402" text:continue-numbering="true" text:style-name="WW8Num2">
        <text:list-item>
          <text:list>
            <text:list-header>
              <text:h text:style-name="P28" text:outline-level="2">Article 4. Regles generals relatives a la firma o segell electrònic.</text:h>
            </text:list-header>
          </text:list>
        </text:list-item>
      </text:list>
      <text:p text:style-name="P15"/>
      <text:p text:style-name="P15"><text:soft-page-break/>1. Quan resulte legalment exigible, l<text:span text:style-name="T8">e</text:span>s <text:span text:style-name="T8">persones</text:span> interessa<text:span text:style-name="T8">de</text:span>s podran firmar electrònicament emprant qualsevol mitjà d'identificació electrònica, així com qualsevol mitjà previst en la legislació de serv<text:span text:style-name="T8">e</text:span>is de confiança, sempre que permeta acreditar electrònicament l'autenticitat de la seua voluntat i consentiment de forma suficient en atenció al nivell de seguretat exigit per a l'actuació que es tracte, en els termes establits per la legislació aplicable i, en particular, pel qu<text:span text:style-name="T8">e</text:span> es regule en l'Esquema Nacional de Seguretat.</text:p>
      <text:p text:style-name="P15"/>
      <text:p text:style-name="P15">2. Quan, en aplicació de les normes reguladores de l'Esquema Nacional de Seguretat en l'àmbit de l'Administració <text:span text:style-name="T8">e</text:span>lectrònica, la Diputació haja d'exigir a l<text:span text:style-name="T8">a persona i</text:span>nteressa<text:span text:style-name="T8">da</text:span> l'ús d'una firma o segell electrònic avançat, una firma o segell electrònic avançat basat en certificat qualificat, o d'una firma o segell electrònic qualificat, no es podrà emprar un sistema d'identificació electrònica per a <text:span text:style-name="T8">aqu</text:span>esta funció.</text:p>
      <text:p text:style-name="P15"/>
      <text:p text:style-name="P15">3. La Diputació no exigirà, en cap cas, l'ús d'un sistema de firma o segell electrònic amb un nivell de garantia superior a la firma o segell electrònic qualificat.</text:p>
      <text:p text:style-name="P15"/>
      <text:h text:style-name="P29" text:outline-level="2">Article 5. Sistemes d'identificació i firma electrònica de les persones físiques.</text:h>
      <text:p text:style-name="P15"/>
      <text:p text:style-name="P14"><text:span text:style-name="T4">1. Les persones físiques podran emprar, per a identificar-se i firmar electrònicament, el sistema de claus concertades Cl@ve, de l</text:span><text:span text:style-name="T5">'</text:span><text:span text:style-name="T4">Administració </text:span><text:span text:style-name="T5">g</text:span><text:span text:style-name="T4">eneral de l</text:span><text:span text:style-name="T5">'</text:span><text:span text:style-name="T4">Estat, en les seues diferents modalitats d'ús. L'ús d'</text:span><text:span text:style-name="T5">aqu</text:span><text:span text:style-name="T4">estos sistemes d'identificació i firma es regirà pel que dispose l'òrgan titular de la seua expedició i gestió, així com per la política d'identificació i firma electrònica de la Diputació</text:span><text:span text:style-name="T10">.</text:span></text:p>
      <text:p text:style-name="P15"/>
      <text:p text:style-name="P30"><text:span text:style-name="T12">2. Així mateix, les persones físiques també podran emprar sistemes d'identificació i de firma electrònica avançada basats en certificat electrònic qualificat, o de firma electrònica qualificada, d'acord amb el que preveu el Reglament eIDAS</text:span><text:span text:style-name="Ref._20_de_20_nota_20_al_20_pie1"><text:span text:style-name="T12"><text:note text:id="ftn1" text:note-class="footnote"><text:note-citation>1</text:note-citation><text:note-body><text:p text:style-name="P31"><text:span text:style-name="T13"><text:s/></text:span><text:span text:style-name="T14">Reglament (UE) n</text:span><text:span text:style-name="T15">úm.</text:span><text:span text:style-name="T14"> 910/2014 del Parlament Europe</text:span><text:span text:style-name="T15">u</text:span><text:span text:style-name="T14"> </text:span><text:span text:style-name="T15">i</text:span><text:span text:style-name="T14"> del Conse</text:span><text:span text:style-name="T15">ll</text:span><text:span text:style-name="T14">, de 23 de julio de 2014, relati</text:span><text:span text:style-name="T15">u</text:span><text:span text:style-name="T14"> a la identificació electr</text:span><text:span text:style-name="T15">ò</text:span><text:span text:style-name="T14">nica </text:span><text:span text:style-name="T15">i</text:span><text:span text:style-name="T14"> </text:span><text:span text:style-name="T15">e</text:span><text:span text:style-name="T14">ls serv</text:span><text:span text:style-name="T15">e</text:span><text:span text:style-name="T14">is de confian</text:span><text:span text:style-name="T15">ç</text:span><text:span text:style-name="T14">a p</text:span><text:span text:style-name="T15">e</text:span><text:span text:style-name="T14">r a l</text:span><text:span text:style-name="T15">e</text:span><text:span text:style-name="T14">s transaccions electr</text:span><text:span text:style-name="T15">ò</text:span><text:span text:style-name="T14">ni</text:span><text:span text:style-name="T15">que</text:span><text:span text:style-name="T14">s en el merca</text:span><text:span text:style-name="T15">t</text:span><text:span text:style-name="T14"> interior </text:span><text:span text:style-name="T15">i</text:span><text:span text:style-name="T14"> p</text:span><text:span text:style-name="T15">e</text:span><text:span text:style-name="T14">r la qu</text:span><text:span text:style-name="T15">è</text:span><text:span text:style-name="T14"> se deroga la Directiva 1999/93/CE</text:span></text:p></text:note-body></text:note></text:span></text:span><text:span text:style-name="T12">, expedits per prestadors qualificats.</text:span></text:p>
      <text:p text:style-name="P15"/>
      <text:p text:style-name="P14"><text:span text:style-name="T4">3. </text:span><text:span text:style-name="T10">La Diputació admetrà</text:span><text:span text:style-name="T4">, addicionalment, els sistemes basats en certificats electrònics qualificats expedits a persones físiques representants de persones jurídiques o entitats sense personalitat jurídica, quan siguen conformes amb el que </text:span><text:span text:style-name="T5">s'e</text:span><text:span text:style-name="T4">stabl</text:span><text:span text:style-name="T5">e</text:span><text:span text:style-name="T4">ix en l'annex II de la </text:span><text:span text:style-name="T5">p</text:span><text:span text:style-name="T4">olítica de firma electrònica i certificats de l</text:span><text:span text:style-name="T5">'</text:span><text:span text:style-name="T4">Administració </text:span><text:span text:style-name="T5">g</text:span><text:span text:style-name="T4">eneral de l</text:span><text:span text:style-name="T5">'</text:span><text:span text:style-name="T4">Estat. En </text:span><text:span text:style-name="T5">aqu</text:span><text:span text:style-name="T4">est cas, la representació quedarà plenament acreditada, als efectes legals oportuns.</text:span></text:p>
      <text:p text:style-name="P32"><text:s/></text:p>
      <text:p text:style-name="P15">4. La Diputació podrà establir mecanismes de firma electrònica manuscrita per al seu ús, en relacions presencials, per les persones físiques. Els dits mecanismes hauran de garantir, en tot cas, la confidencialitat de les dades biomètriques de la firma, així com la integritat i inalterabilitat dels documents i la no reutilització de la informació biomètrica per part de la Diputació o de terceres persones, assegurant la seua vinculació única amb el document firmat.  Les firmes electròniques manuscrites hauran d'estar basades en estàndards tècnics que garant<text:span text:style-name="T8">e</text:span>squen la neutralitat tecnològica i permeten l<text:span text:style-name="T8">a</text:span> seu<text:span text:style-name="T8">a </text:span>peritació en un litigi.</text:p>
      <text:p text:style-name="P15"/>
      <text:h text:style-name="P29" text:outline-level="2">Article 6. Sistemes d'identificació i firma electrònica de les persones jurídiques i entitats sense personalitat jurídica.</text:h>
      <text:p text:style-name="P15"/>
      <text:p text:style-name="P15"><text:soft-page-break/>1. Les persones jurídiques i les entitats sense personalitat jurídica podran emprar sistemes d'identificació i de segell electrònic avançat basats en certificat electrònic qualificat, o de segell electrònic qualificat, d'acord amb el que preveu el Reglament eIDAS, expedits per prestadors qualificats.</text:p>
      <text:p text:style-name="P15"/>
      <text:p text:style-name="P15">2. L'admissió del segell electrònic se subjectarà a les condicions següents:</text:p>
      <text:p text:style-name="P15"/>
      <text:p text:style-name="P33">a) L'ús del segell electrònic implica que l'actuació s'atribuirà directament a la persona jurídica o entitat sense personalitat jurídica, sense que haja d'acreditar-se la representació.</text:p>
      <text:p text:style-name="P33">b)<text:tab/>El segell electrònic no es podrà subjectar a límits, dins del conjunt de tràmits per als que siga admés.</text:p>
      <text:p text:style-name="P34">c) <text:s/>L'ús del segell electrònic serà alternatiu a l'ús del sistema de firma electrònica de la persona física representant, podent emprar-se ambdós sistemes, de forma indistinta, a elecció de l<text:span text:style-name="T8">a persona </text:span>interessa<text:span text:style-name="T8">da</text:span>.</text:p>
      <text:p text:style-name="P15"/>
      <text:p text:style-name="P15">3. L'ús del segell electrònic només podrà ser admés en aquelles actuacions on siga prou la garantia de la correcció de l'origen de les dades i de la integritat de les dades. </text:p>
      <text:p text:style-name="P21"/>
      <text:p text:style-name="P35"><text:span text:style-name="T16">Capítol </text:span><text:span text:style-name="T4">II</text:span><text:span text:style-name="T16">. Identificació i </text:span><text:span text:style-name="T4">firma</text:span><text:span text:style-name="T16"> electrònica </text:span><text:span text:style-name="T4">de</text:span><text:span text:style-name="T16"> </text:span><text:span text:style-name="T4">la</text:span><text:span text:style-name="T16"> Diputació</text:span><text:span text:style-name="T4">.</text:span></text:p>
      <text:p text:style-name="P15"/>
      <text:h text:style-name="P36" text:outline-level="2">Article 7. Sistemes d'identificació i firma electrònica automatitzada de la Diputació.</text:h>
      <text:p text:style-name="P15"/>
      <text:p text:style-name="P14"><text:span text:style-name="T4">1. </text:span><text:span text:style-name="T10">La Diputació</text:span><text:span text:style-name="T4"> es podrà identificar i firmar electrònicament de forma automatitzada emprant sistemes de segell electrònic avançat basats en certificat electrònic qualificat, o de segell electrònic qualificat, d'acord amb el que preveu el Reglament eIDAS, expedits per prestadors qualificats, en atenció al nivell de seguretat exigit per a l'actuació que es tracte, en els termes establits per la legislació aplicable i, en particular, pel qu</text:span><text:span text:style-name="T5">e</text:span><text:span text:style-name="T4"> es regule en l'Esquema Nacional de Seguretat.</text:span></text:p>
      <text:p text:style-name="P15"/>
      <text:p text:style-name="P15">2. Els certificats qualificats de segell electrònic de la Diputació hauran de ser expedits preferentment als <text:span text:style-name="T8">seus </text:span>òrgans, per a l'exercici per <text:span text:style-name="T8">aqu</text:span>estos de les seues competències legalment establides, sense perju<text:span text:style-name="T8">dici</text:span> de la possibilitat que la Diputació també dispose d'un certificat qualificat de segell electrònic al seu nom.</text:p>
      <text:p text:style-name="P15"/>
      <text:p text:style-name="P15">3. Els certificats qualificats de segell electrònic expedits a òrgans administratius inclouran, en tot cas, les dades d'identificació personal dels titulars dels dits òrgans, a excepció del número del <text:span text:style-name="T8">d</text:span>ocument <text:span text:style-name="T8">n</text:span>acional d'<text:span text:style-name="T8">i</text:span>dentitat o equivalent, que no serà obligatori.</text:p>
      <text:p text:style-name="P15"/>
      <text:p text:style-name="P14"><text:span text:style-name="T4">4. </text:span><text:span text:style-name="T10">La Diputació</text:span><text:span text:style-name="T4"> també podrà emprar, per a firmar de forma automatitzada, sistemes de codi segur de verificació, expedit preferentment als òrgans de la </text:span><text:span text:style-name="T10">Diputació</text:span><text:span text:style-name="T4">, per a l'exercici per </text:span><text:span text:style-name="T5">aqu</text:span><text:span text:style-name="T4">estos de les seues competències legalment establides, sense perju</text:span><text:span text:style-name="T5">dici</text:span><text:span text:style-name="T4"> de la possibilitat que </text:span><text:span text:style-name="T10">la Diputació</text:span><text:span text:style-name="T17"> també</text:span><text:span text:style-name="T4"> dispose d'un sistema de codi segur de verificació al seu nom.</text:span></text:p>
      <text:p text:style-name="P15"/>
      <text:p text:style-name="P15">5. El sistema de codi segur de verificació general de la Diputació s'utilitzarà per a garantir l'autenticitat de les còpies en suport paper de documents electrònics.</text:p>
      <text:p text:style-name="P15"/>
      <text:h text:style-name="P36" text:outline-level="2"><text:soft-page-break/>Article 8. Sistemes d'identificació i firma electrònica del personal al serv<text:span text:style-name="T8">e</text:span>i de la Diputació.</text:h>
      <text:p text:style-name="P15"/>
      <text:p text:style-name="P15">1. Les persones titulars o membres dels òrgans de la Diputació, així com el personal al seu serv<text:span text:style-name="T8">e</text:span>i, podran emprar sistemes d'identificació i de firma electrònica avançada basats en certificat electrònic qualificat, o de firma electrònica qualificada, d'acord amb el que preveu el Reglament eIDAS, expedits per prestadors qualificats, en atenció al nivell de seguretat exigit per a l'actuació que es tracte, en els termes establits per la legislació aplicable i, en particular, pel qu<text:span text:style-name="T8">e</text:span> es regule en l'Esquema Nacional de Seguretat.</text:p>
      <text:p text:style-name="P15"/>
      <text:p text:style-name="P14"><text:span text:style-name="T4">2. </text:span><text:span text:style-name="T10">La Diputació</text:span><text:span text:style-name="T4"> podrà expedir i gestionar el seu propi sistema de claus concertades per al seu </text:span><text:span text:style-name="T5">personal</text:span><text:span text:style-name="T4"> públic, </text:span><text:span text:style-name="T5">m</text:span><text:span text:style-name="T4">itjançant </text:span><text:span text:style-name="T5">u</text:span><text:span text:style-name="T4">n Decret de </text:span><text:span text:style-name="T10">Presid</text:span><text:span text:style-name="T11">è</text:span><text:span text:style-name="T10">n</text:span><text:span text:style-name="T11">cia</text:span><text:span text:style-name="T4">, en </text:span><text:span text:style-name="T5">e</text:span><text:span text:style-name="T4">l qu</text:span><text:span text:style-name="T5">è</text:span><text:span text:style-name="T4"> es regularan els termes i condicions per al seu ús, havent de complir a tota la normativa, tant nacional com europea, de seguretat que s'aplique.</text:span></text:p>
      <text:p text:style-name="P15"/>
      <text:p text:style-name="P15">3. Així mateix, Diputació podrà adherir-se a sistemes d'identificació i firma basats en claus concertades oferits per altres <text:span text:style-name="T8">a</text:span>dministracions públiques, sempre que el seu nivell de seguretat resulte <text:span text:style-name="T8">suficient</text:span>.</text:p>
      <text:p text:style-name="P15"/>
      <text:p text:style-name="P15">4. La Diputació podrà establir mecanismes de firma electrònica manuscrita per al seu ús, en relacions presencials, per les persones al seu serv<text:span text:style-name="T8">e</text:span>i. Els dits mecanismes hauran de garantir, en tot cas, la confidencialitat de les dades biomètriques de la firma, així com la integritat i inalterabilitat dels documents i la no reutilització de la informació biomètrica per part de la Diputació o de terceres persones, assegurant la seua vinculació única amb el document firmat.  Les firmes electròniques manuscrites hauran d'estar basades en estàndards tècnics que garant<text:span text:style-name="T8">e</text:span>squen la neutralitat tecnològica i permeten l<text:span text:style-name="T8">a</text:span> seu<text:span text:style-name="T8">a</text:span> peritació en un litigi.</text:p>
      <text:p text:style-name="P15"/>
      <text:p text:style-name="P15">5. Als efectes de la tramitació d'expedients electrònics per la corresponent aplicació o plataforma de gestió documental, el <text:span text:style-name="T8">personal</text:span> públic de la Diputació realitzar<text:span text:style-name="T8">à</text:span> validacions <text:span text:style-name="T18">a</text:span>l <text:span text:style-name="T18">seu </text:span>si, el valor jurídic de l<text:span text:style-name="T18">es</text:span> qual<text:span text:style-name="T18">s</text:span> s'entendrà:</text:p>
      <text:p text:style-name="P15"/>
      <text:list text:style-name="WW8Num8">
        <text:list-item>
          <text:p text:style-name="P37">En el cas dels/<text:span text:style-name="T18">de les</text:span> <text:span text:style-name="T18">c</text:span>aps de <text:span text:style-name="T18">d</text:span>epartament (<text:span text:style-name="T18">à</text:span>rees, <text:span text:style-name="T18">s</text:span>erv<text:span text:style-name="T18">e</text:span>is, <text:span text:style-name="T18">s</text:span>eccions i restants unitats administratives, així com <text:span text:style-name="T18">g</text:span>erència d'<text:span text:style-name="T18">o</text:span>rganismes <text:span text:style-name="T18">a</text:span>utònoms), com <text:span text:style-name="T18">e</text:span>l <text:span text:style-name="T18">v</text:span>istiplau corresponent a l'actuació administrativa supervisada.</text:p>
        </text:list-item>
        <text:list-item>
          <text:p text:style-name="P37">En el cas de l<text:span text:style-name="T18">e</text:span>s habilita<text:span text:style-name="T18">cion</text:span>s <text:s/>nacionals adscrit<text:span text:style-name="T18">e</text:span>s a les funcions de Secretaria, la validació es referenciarà respecte l'exercici de la fe pública previst en l'article 2 del Reial <text:span text:style-name="T18">d</text:span>ecret 1174/1987, de 18 de setembre, pel qual es regula el règim jurídic del funcionari<text:span text:style-name="T18">at</text:span> d'Administració <text:span text:style-name="T18">l</text:span>ocal amb habilitació de caràcter nacional.</text:p>
        </text:list-item>
      </text:list>
      <text:p text:style-name="P15">6. Potestativament, el restant personal de la Diputació empleat públic <text:span text:style-name="T18">seu</text:span>, podrà incloure algun tipus de validació que no tindrà cap valor jurídic.</text:p>
      <text:p text:style-name="P15"/>
      <text:p text:style-name="P15"/>
      <text:h text:style-name="P38" text:outline-level="1">TÍTOL III. LA SEU ELECTRÒNICA</text:h>
      <text:p text:style-name="P39"/>
      <text:h text:style-name="P40" text:outline-level="2"><text:span text:style-name="T4">Article 9. Seu electrònica de la Diputaci</text:span><text:span text:style-name="T19">óó</text:span></text:h>
      <text:p text:style-name="P41"/>
      <text:p text:style-name="P15">1. La seu electrònica de la Diputació és l'adreça electrònica disponible per a la ciutadania a través de xarxes de telecomunicacions, la titularitat de la qual correspon a aquella o, si és el cas, a un ens dependent d<text:span text:style-name="T18">'</text:span>e<text:span text:style-name="T18">l</text:span>la.</text:p>
      <text:p text:style-name="P41"/>
      <text:p text:style-name="P19"><text:soft-page-break/><text:span text:style-name="T4">2. La seu electrònica de la Diputació serà única per a tots els òrgans </text:span><text:span text:style-name="T20">d'aqu</text:span><text:span text:style-name="T10">esta</text:span><text:span text:style-name="T4">, podent incloure en </text:span><text:span text:style-name="T20">el</text:span><text:span text:style-name="T4">la les entitats de dret públic vinculades o dependents d'e</text:span><text:span text:style-name="T20">ll</text:span><text:span text:style-name="T4">a </text:span></text:p>
      <text:p text:style-name="P41"/>
      <text:p text:style-name="P42">3. Es podran crear una o diverses seus electròniques derivades -o subseus- de la seu electrònica principal, que hauran de resultar accessibles des de l'adreça electrònica d'<text:span text:style-name="T18">aqu</text:span>esta sense perju<text:span text:style-name="T18">dici</text:span> que siga possible l'accés electrònic directe. <text:s/></text:p>
      <text:p text:style-name="P43"><text:span text:style-name="T21">4. La seu electrònica de la Diputació es va crear per acord plenari d'</text:span><text:span text:style-name="T22">aqu</text:span><text:span text:style-name="T21">esta de data 25 de febrer de 2014, (publicat en el BOP núm. 56 de data 8 de maig</text:span><text:span text:style-name="T12">) i es troba ubicada en l'adreça electrònica </text:span><text:a xlink:type="simple" xlink:href="http://dipcas.sedelectronica.es/" text:style-name="Internet_20_link" text:visited-style-name="Visited_20_Internet_20_Link"><text:span text:style-name="T12">http://dipcas.se</text:span><text:span text:style-name="T23">u</text:span><text:span text:style-name="T12">electronica.es</text:span></text:a><text:span text:style-name="T12">/ desde la que s'acced</text:span><text:span text:style-name="T23">e</text:span><text:span text:style-name="T12">ix als diferents serv</text:span><text:span text:style-name="T23">e</text:span><text:span text:style-name="T12">is disponibles en </text:span><text:span text:style-name="T23">el</text:span><text:span text:style-name="T12">la.</text:span></text:p>
      <text:h text:style-name="P44" text:outline-level="2"/>
      <text:h text:style-name="P45" text:outline-level="2">Article 10. Característiques de la seu electrònica.</text:h>
      <text:p text:style-name="P42"/>
      <text:p text:style-name="P42">1. Es realitzaran a través de la seu electrònica de la Diputació totes les actuacions, procediments i serv<text:span text:style-name="T18">e</text:span>is que requer<text:span text:style-name="T18">e</text:span>squen l'autenticació o firma de la Diputació, de qualsevol persona física, jurídica o d'entitats sense personalitat jurídica. <text:s/></text:p>
      <text:p text:style-name="P42"/>
      <text:p text:style-name="P42">2. Es garant<text:span text:style-name="T18">e</text:span>ix la integritat, veracitat i actualització de la informació i els serv<text:span text:style-name="T18">e</text:span>is a què puga accedir-se a través d<text:span text:style-name="T18">'</text:span>e<text:span text:style-name="T18">l</text:span>la.</text:p>
      <text:p text:style-name="P42"/>
      <text:p text:style-name="P42">3. La publicació en les seus electròniques d'informacions, serv<text:span text:style-name="T18">e</text:span>is i transaccions respectarà els principis d'accessibilitat i ús d'acord amb les normes establides respecte d'això, estàndards oberts i, si és el cas, aquells altres que siguen d'ús generalitzat pe<text:span text:style-name="T18">r </text:span>l<text:span text:style-name="T18">a</text:span> ciutadan<text:span text:style-name="T18">ia</text:span>.</text:p>
      <text:p text:style-name="P42"/>
      <text:p text:style-name="P14"><text:span text:style-name="T17">4. La seu electrònica disposarà de sistemes que permeten l'establiment de comunicacions segures sempre que siguen necessàries</text:span><text:span text:style-name="T24">.</text:span></text:p>
      <text:p text:style-name="P42"/>
      <text:p text:style-name="P42">5. La seu electrònica utilitzarà, per a identificar-se i garantir una comunicació segura amb <text:span text:style-name="T18">el</text:span>les, certificats reconeguts o qualificats d'autenticació de lloc web o mi<text:span text:style-name="T18">tjà</text:span> equivalent.</text:p>
      <text:p text:style-name="P42"/>
      <text:p text:style-name="P42">6. Els serv<text:span text:style-name="T18">e</text:span>is en la seu electrònica estaran operatius les 24 hores del dia, tots els dies de l'any. Quan per raons tècniques es preveja que la seu electrònica o alguns dels seus serv<text:span text:style-name="T18">e</text:span>is puguen no estar operatius haurà d'anunciar-se a l<text:span text:style-name="T18">e</text:span>s <text:span text:style-name="T18">persones</text:span> usu<text:span text:style-name="T18">à</text:span>ri<text:span text:style-name="T18">e</text:span>s amb la màxima antelació que siga possible, indicant els mitjans de consulta alternatius que estiguen disponibles.</text:p>
      <text:p text:style-name="P42"/>
      <text:p text:style-name="P14"><text:span text:style-name="T17">7. La seu electrònica </text:span><text:span text:style-name="T10">de la Diputació</text:span><text:span text:style-name="T17"> es reg</text:span><text:span text:style-name="T25">e</text:span><text:span text:style-name="T17">ix per la data i hora oficials a Espanya.</text:span></text:p>
      <text:p text:style-name="P42"/>
      <text:h text:style-name="P45" text:outline-level="2">Article 11. Contingut de la seu electrònica.</text:h>
      <text:p text:style-name="P42"/>
      <text:p text:style-name="P42">1. La seu electrònica de la Diputació disposarà del contingut següent mínim:</text:p>
      <text:p text:style-name="P42"/>
      <text:list text:style-name="WW8Num3">
        <text:list-item>
          <text:p text:style-name="P46">Identificació de la seu, especificant l'adreça electrònica de referència.</text:p>
        </text:list-item>
        <text:list-item>
          <text:p text:style-name="P47">Identificació de l'òrgan o òrgans titulars i de l<text:span text:style-name="T18">e</text:span>s <text:span text:style-name="T18">persones</text:span> responsables de la seua gestió i administració.</text:p>
        </text:list-item>
        <text:list-item>
          <text:p text:style-name="P47">Resolució o acord de creació de la seu i, si és el cas, de les subseus derivades.</text:p>
        </text:list-item>
        <text:list-item>
          <text:p text:style-name="P47">Àmbit subjectiu de la seu i, si és el cas, de les subseus derivades.</text:p>
        </text:list-item>
        <text:list-item>
          <text:p text:style-name="P47">Relació dels serv<text:span text:style-name="T18">e</text:span>is disponibles en la seu electrònica.</text:p>
        </text:list-item>
        <text:list-item>
          <text:p text:style-name="P47">Informació necessària per a la utilització correcta de la seu incloent el mapa de la seu electrònica o informació equivalent, amb especificació de l'estructura de <text:soft-page-break/>navegació i les distintes seccions disponibles, així com la relacionada amb propietat intel·lectual.</text:p>
        </text:list-item>
        <text:list-item>
          <text:p text:style-name="P47">Serv<text:span text:style-name="T26">E</text:span>is d'assessorament electrònic i telefònic a <text:span text:style-name="T26">la persona </text:span>usu<text:span text:style-name="T26">à</text:span>ri<text:span text:style-name="T26">a</text:span> per a la utilització correcta de la seu.</text:p>
        </text:list-item>
        <text:list-item>
          <text:p text:style-name="P47">Sistema de verificació dels certificats de la seu, que estarà accessible de forma directa i gratuïta.</text:p>
        </text:list-item>
        <text:list-item>
          <text:p text:style-name="P47">Relació de sistemes de firma electrònica que siguen admesos o utilitzats en la seu.</text:p>
        </text:list-item>
        <text:list-item>
          <text:p text:style-name="P47">Informació relacionada amb la protecció de dades de caràcter personal, incloent-hi un enllaç amb la seu electrònica de l'Agència Espanyola de protecció de dades.</text:p>
        </text:list-item>
        <text:list-item>
          <text:p text:style-name="P48"><text:span text:style-name="T17">Llistat actualitzat dels codis d'identificació vigents d'òrgans, centres o unitats administratives de </text:span><text:span text:style-name="T10">la Diputació</text:span><text:span text:style-name="T17"> i els seus ens dependents.</text:span></text:p>
        </text:list-item>
        <text:list-item>
          <text:p text:style-name="P47">Relació actualitzada d'oficines en què es prestarà assistència per a la presentació electrònica de documents, amb directori geogràfic que permeta <text:span text:style-name="T26">a</text:span> l<text:span text:style-name="T26">a persona </text:span>interessa<text:span text:style-name="T26">da</text:span> identificar l'oficina d'assistència en matèria de registres més pròxima al seu domicili.</text:p>
        </text:list-item>
        <text:list-item>
          <text:p text:style-name="P47">Indicació de la data i hora oficial.</text:p>
        </text:list-item>
      </text:list>
      <text:p text:style-name="P49"/>
      <text:p text:style-name="P42">2. La seu electrònica tindrà a disposició de la ciutadania:</text:p>
      <text:p text:style-name="P42"/>
      <text:list text:style-name="WW8Num4">
        <text:list-item>
          <text:p text:style-name="P50"><text:span text:style-name="T17">Punt d'Accés General electrònic </text:span><text:span text:style-name="T10">de la Diputació</text:span><text:span text:style-name="T17"> i les seues entitats i organismes vincula</text:span><text:span text:style-name="T27">t</text:span><text:span text:style-name="T17">s o dependents.</text:span></text:p>
        </text:list-item>
        <text:list-item>
          <text:p text:style-name="P51"><text:span text:style-name="T17">Relació dels mitjans presencials, telefònics i electrònics que l</text:span><text:span text:style-name="T27">a</text:span><text:span text:style-name="T17"> ciutadan</text:span><text:span text:style-name="T27">ia</text:span><text:span text:style-name="T17"> po</text:span><text:span text:style-name="T27">t</text:span><text:span text:style-name="T17"> utilitzar en l'exercici del seu dret a comunicar-se amb </text:span><text:span text:style-name="T10">la Diputació.</text:span></text:p>
        </text:list-item>
        <text:list-item>
          <text:p text:style-name="P52">Enllaç per a la formulació de suggeriments i queixes davant dels òrgans que en cada cas resulten competents.</text:p>
        </text:list-item>
        <text:list-item>
          <text:p text:style-name="P53">Models de sol·licituds.</text:p>
        </text:list-item>
        <text:list-item>
          <text:p text:style-name="P54">Resolució, acord o disposició de creació del <text:span text:style-name="T26">R</text:span>egistre <text:span text:style-name="T26">E</text:span>lectrònic <text:span text:style-name="T26">G</text:span>eneral.</text:p>
        </text:list-item>
        <text:list-item>
          <text:p text:style-name="P54">Relació actualitzada de tràmits que poden iniciar-se en el <text:span text:style-name="T26">R</text:span>egistre <text:span text:style-name="T26">E</text:span>lectrònic <text:span text:style-name="T26">G</text:span>eneral.</text:p>
        </text:list-item>
        <text:list-item>
          <text:p text:style-name="P54">Relació de dies que es consideren inhàbils als efectes de còmput de terminis en els registre electrònics.</text:p>
        </text:list-item>
        <text:list-item>
          <text:p text:style-name="P54">Identificació d'incidències tècniques que determinen ampliació de terminis.</text:p>
        </text:list-item>
        <text:list-item>
          <text:p text:style-name="P55"><text:span text:style-name="T17">Tauler d'anuncis o edictes electrònic (Tauler Edictal) de </text:span><text:span text:style-name="T10">la Diputació</text:span><text:span text:style-name="T17"> i els seus ens dependents, indicant el caràcter substitutiu o complementari de la publicació electrònica.</text:span></text:p>
        </text:list-item>
        <text:list-item>
          <text:p text:style-name="P56">Accés a la publicació de butlletins i diaris oficials.</text:p>
        </text:list-item>
        <text:list-item>
          <text:p text:style-name="P54">Serv<text:span text:style-name="T26">e</text:span>i de notificacions electròniques.</text:p>
        </text:list-item>
        <text:list-item>
          <text:p text:style-name="P54">Sistemes d'identificació i firma de l<text:span text:style-name="T26">e</text:span>s <text:span text:style-name="T26">persones</text:span> interessa<text:span text:style-name="T26">de</text:span>s.</text:p>
        </text:list-item>
        <text:list-item>
          <text:p text:style-name="P54">Relació dels segells electrònics dels òrgans o organismes públics inclosos en la seu electrònica, especificant les característiques dels certificats electrònics i els prestadors que els exped<text:span text:style-name="T26">e</text:span>ixen, així com les mesures per a la seua verificació.</text:p>
        </text:list-item>
        <text:list-item>
          <text:p text:style-name="P55"><text:span text:style-name="T17">Relació de codis segurs de verificació utilitzats per </text:span><text:span text:style-name="T10">la Diputació</text:span><text:span text:style-name="T17"> i els seus ens dependents, permetent la comprovació de l'autenticitat i integritat dels documents així generats o autenticats.</text:span></text:p>
        </text:list-item>
        <text:list-item>
          <text:p text:style-name="P55"><text:span text:style-name="T17">Serv</text:span><text:span text:style-name="T27">e</text:span><text:span text:style-name="T17">i d'apoderament “</text:span><text:span text:style-name="T28">apud acta”</text:span><text:span text:style-name="T17"> efectuat per compareixença electrònica.</text:span></text:p>
        </text:list-item>
        <text:list-item>
          <text:p text:style-name="P54">Registre electrònic d'apoderaments.</text:p>
        </text:list-item>
        <text:list-item>
          <text:p text:style-name="P55"><text:span text:style-name="T17">Registre de funcionari</text:span><text:span text:style-name="T27">at</text:span><text:span text:style-name="T17"> habilitat per a l'assistència a l</text:span><text:span text:style-name="T27">e</text:span><text:span text:style-name="T17">s </text:span><text:span text:style-name="T27">persones</text:span><text:span text:style-name="T17"> interessa</text:span><text:span text:style-name="T27">de</text:span><text:span text:style-name="T17">s en l'ús de mitjans electrònics i per a la</text:span><text:span text:style-name="T10"> Diputació</text:span><text:span text:style-name="T17"> i els seus ens dependents o, a falta d'això, informació objecte de publicitat activa, de conformitat amb la Llei 19/2013, de 9 de desembre, de transparència, accés a la informació pública i bon govern, i normativa de desplegament.</text:span></text:p>
        </text:list-item>
        <text:list-item>
          <text:p text:style-name="P55"><text:soft-page-break/><text:span text:style-name="T17">Perfil </text:span><text:span text:style-name="T24">de</text:span><text:span text:style-name="T17"> contractant.</text:span></text:p>
        </text:list-item>
        <text:list-item>
          <text:p text:style-name="P54">Carta de serv<text:span text:style-name="T26">e</text:span>is electrònics, si és el cas.</text:p>
        </text:list-item>
        <text:list-item>
          <text:p text:style-name="P54">Altres continguts, informacions o serv<text:span text:style-name="T26">e</text:span>is que legal o reglamentàriament siguen exigibles.</text:p>
        </text:list-item>
        <text:list-item>
          <text:p text:style-name="P54">Altres continguts, informacions o serv<text:span text:style-name="T26">e</text:span>is que s'afigen per l'òrgan titular responsable de la seu.</text:p>
        </text:list-item>
      </text:list>
      <text:p text:style-name="P57"/>
      <text:p text:style-name="P15">3. No serà necessari arreplegar en les subseus la informació i els serv<text:span text:style-name="T26">e</text:span>is a què es refer<text:span text:style-name="T26">e</text:span>ixen els apartats anteriors quan ja figuren en la seu de què aquelles deriven.</text:p>
      <text:p text:style-name="P41"/>
      <text:p text:style-name="P41">4. La seu electrònica de la Diputació possibilitarà, en tot cas, l'accés als seus continguts i serv<text:span text:style-name="T26">e</text:span>is en valencià. S'exceptuen els continguts corresponents a enllaços o vincles corresponents a altres <text:span text:style-name="T26">a</text:span>dministracions o entitats públiques o privades, sempre que <text:span text:style-name="T26">aqu</text:span>estes no tinguen obligació d'oferir-los en ambd<text:span text:style-name="T26">ue</text:span>s <text:span text:style-name="T26">llengües</text:span>. </text:p>
      <text:h text:style-name="P44" text:outline-level="2"/>
      <text:p text:style-name="P15"><text:bookmark text:name="RCL_2009_2215_A_5"/>5. Són responsables de la gestió així com de la integritat, veracitat i actualització dels continguts i serv<text:span text:style-name="T26">e</text:span>is posats a disposició de l<text:span text:style-name="T26">a</text:span> ciutadan<text:span text:style-name="T26">ia</text:span> en la seu electrònica, els centres gestors que tinguen atribuïda la competència corresponent en cada cas per la legislació vigent que siga aplicable. No seran responsables dels enllaços la responsabilitat del qual corresponga a distint òrgan o Administració pública, si bé establiran els mitjans oportuns perquè l<text:span text:style-name="T26">a</text:span> ciutad<text:span text:style-name="T26">ania</text:span> conega si la informació o serv<text:span text:style-name="T26">e</text:span>i a què acced<text:span text:style-name="T26">e</text:span>ix correspon a la pròpia seu electrònica, a una <text:span text:style-name="T26">adreça</text:span> que no tinga el caràcter de seu electrònica o a un tercer.</text:p>
      <text:p text:style-name="P15"/>
      <text:p text:style-name="P15">6. Les entitats vinculades o dependents de la Diputació que en virtut d'acord expr<text:span text:style-name="T26">é</text:span>s compart<text:span text:style-name="T26">e</text:span>squen amb <text:span text:style-name="T26">aqu</text:span>esta la seua seu electrònica, respondran pels seus continguts propis en tot cas i, solidàriament, pels continguts comuns ubicats en l'esmentada seu electrònica.</text:p>
      <text:p text:style-name="P15"/>
      <text:p text:style-name="P15"/>
      <text:h text:style-name="P38" text:outline-level="1">TÍTOL IV. EL REGISTRE ELECTRÒNIC</text:h>
      <text:p text:style-name="P25"/>
      <text:p text:style-name="P58">Article 12. Creació i gestió del Registre <text:span text:style-name="T26">E</text:span>lectrònic de la Diputació</text:p>
      <text:p text:style-name="P59"/>
      <text:p text:style-name="P15">1. El Registre <text:span text:style-name="T26">E</text:span>lectrònic de la Diputació es va crear per acord plenari d'<text:span text:style-name="T26">aqu</text:span>esta de data 25 de febrer de 2014 (publicat en el BOP núm. 56 de data 8 de maig), corresponent al Serv<text:span text:style-name="T26">e</text:span>i d'Administració i Innovació Pública, dependent directament de la Secretaria General, la <text:span text:style-name="T26">seua </text:span>gestió i manteniment funcional.</text:p>
      <text:p text:style-name="P15"/>
      <text:p text:style-name="P15">2. El Registre electrònic tindrà caràcter obligatori per a aquells subjectes que hagen de relacionar-se electrònicament amb les <text:span text:style-name="T29">a</text:span>dministracions públiques, de conformitat amb l'apartat segon de l'article 14 de la Llei 39/2015, d'1 d'octubre, del <text:span text:style-name="T29">p</text:span>rocediment <text:span text:style-name="T29">a</text:span>dministratiu <text:span text:style-name="T29">c</text:span>omú de les <text:span text:style-name="T29">a</text:span>dministracions <text:span text:style-name="T29">p</text:span>úbliques.</text:p>
      <text:p text:style-name="P15"/>
      <text:p text:style-name="P30"><text:span text:style-name="T12">3. El Registre </text:span><text:span text:style-name="T30">E</text:span><text:span text:style-name="T12">lectrònic serà accessible a través de la seu electrònica de la Diputació, ubicada en l'adreça web </text:span><text:a xlink:type="simple" xlink:href="http://dipcas.sedelectronica.es/" text:style-name="Internet_20_link" text:visited-style-name="Visited_20_Internet_20_Link"><text:span text:style-name="Internet_20_link"><text:span text:style-name="T12">http://dipcas.se</text:span></text:span><text:span text:style-name="Internet_20_link"><text:span text:style-name="T30">u</text:span></text:span><text:span text:style-name="Internet_20_link"><text:span text:style-name="T12">electronica.</text:span></text:span><text:span text:style-name="Internet_20_link"><text:span text:style-name="T30">e</text:span></text:span><text:span text:style-name="Internet_20_link"><text:span text:style-name="T12">s/</text:span></text:span></text:a><text:span text:style-name="T12"> </text:span></text:p>
      <text:p text:style-name="P15"/>
      <text:p text:style-name="P15">4. El Registre <text:span text:style-name="T29">E</text:span>lectrònic s'integra en el Registre General de la Diputació, sent auxiliar d'<text:span text:style-name="T29">aqu</text:span>est i quedant garantida la seua interconnexió.</text:p>
      <text:p text:style-name="P15"/>
      <text:p text:style-name="P15">5. En cap cas tindran la condició de Registre</text:p>
      <text:p text:style-name="P15"/>
      <text:p text:style-name="P15"><text:soft-page-break/><text:span text:style-name="T29">E</text:span>lectrònic les bústies de correu electrònic corporatiu, tant els comptes personals assigna<text:span text:style-name="T31">t</text:span>s al <text:span text:style-name="T31">personal</text:span> de la Diputació com les corresponents a les diferents unitats, departaments u òrgans de gestió d'aquella.</text:p>
      <text:p text:style-name="P15"/>
      <text:p text:style-name="P15">6. Tampoc tindrà <text:span text:style-name="T31">aqu</text:span>esta condició el canal establit per a la presentació de queixes, suggeriments i reclamacions disponible en la seu electrònica.</text:p>
      <text:p text:style-name="P15"/>
      <text:p text:style-name="P15">7. La presentació de sol·licituds, escrits o comunicacions pels mitjans indicats en els apartats anteriors, o que no es corresponguen amb els procediments i actuacions competència de la Diputació no produirà cap efecte, i es tindrà per no realitzada.</text:p>
      <text:p text:style-name="P60"/>
      <text:p text:style-name="P61">Article 13. Funcionament del Registre <text:span text:style-name="T31">E</text:span>lectrònic General.</text:p>
      <text:p text:style-name="P15"/>
      <text:p text:style-name="P14"><text:span text:style-name="T4">1. En el Registre </text:span><text:span text:style-name="T32">E</text:span><text:span text:style-name="T4">lectrònic General es farà l</text:span><text:span text:style-name="T32">a corresponent anotació</text:span><text:span text:style-name="T4"> de tot document que siga presentat o que es reba en qualsevol òrgan administratiu, organisme públic o entitat vincula</text:span><text:span text:style-name="T32">da</text:span><text:span text:style-name="T4"> o dependent </text:span><text:span text:style-name="T10">la Diputació</text:span><text:span text:style-name="T4">. També es podran anotar en e</text:span><text:span text:style-name="T32">l</text:span><text:span text:style-name="T4">l, l'eixida dels documents oficials </text:span><text:span text:style-name="T32">adreçats</text:span><text:span text:style-name="T4"> a altres òrgans de les </text:span><text:span text:style-name="T32">a</text:span><text:span text:style-name="T4">dministracions públiques, dels seus organismes o entitats vinculades o particulars.</text:span></text:p>
      <text:p text:style-name="P15"/>
      <text:p text:style-name="P14"><text:span text:style-name="T4">2. El Registre funcionarà com un portal que facilitarà l'accés als registres electrònics de cada organisme i indicarà la data i hora oficial, que serà la mateixa que figure en la seu electrònica, així com la relació dels dies declarats com inhàbils per a </text:span><text:span text:style-name="T10">la Diputació</text:span><text:span text:style-name="T4"> i els seus organismes públics vinculats o dependents.</text:span></text:p>
      <text:p text:style-name="P15"/>
      <text:p text:style-name="P15">3. En <text:span text:style-name="T31">aqu</text:span>est Registre es podran presentar documents tots els dies de l'any durant les vint-i-quatre hores.</text:p>
      <text:p text:style-name="P15"/>
      <text:p text:style-name="P15">4. En la seu electrònica que dóna accés a <text:span text:style-name="T31">aqu</text:span>e<text:span text:style-name="T31">st</text:span> Registre figurarà la relació actualitzada de tràmits que poden iniciar-se per mitjà del citat Registre <text:span text:style-name="T31">E</text:span>lectrònic General.</text:p>
      <text:p text:style-name="P15"/>
      <text:p text:style-name="P15">5. <text:span text:style-name="T31">Les anotacions</text:span> <text:span text:style-name="T31">e</text:span>s <text:span text:style-name="T31">posaran</text:span> respectant l'ord<text:span text:style-name="T31">r</text:span>e temporal de recepció o eixida dels documents, i indicaran la data del dia en què es produ<text:span text:style-name="T31">e</text:span>squen. Conclòs el tràmit de registre, els documents seran cursats sense dilació a l<text:span text:style-name="T31">e</text:span>s <text:span text:style-name="T31">persones</text:span> destinat<text:span text:style-name="T31">à</text:span>ri<text:span text:style-name="T31">e</text:span>s i a les unitats administratives corresponents des del registre en què hagueren <text:span text:style-name="T31">e</text:span>s<text:span text:style-name="T31">ta</text:span>t rebudes.</text:p>
      <text:p text:style-name="P15"/>
      <text:p text:style-name="P14"><text:span text:style-name="T4">6. El Registre </text:span><text:span text:style-name="T32">E</text:span><text:span text:style-name="T4">lectrònic General de </text:span><text:span text:style-name="T10">la Diputació i els registres electrònics de les seues entitats i organismes vinculats o dependents</text:span><text:span text:style-name="T4"> garantiran la constància, com a mínim i en cada a</text:span><text:span text:style-name="T32">notació</text:span><text:span text:style-name="T4"> que es practique, de:</text:span></text:p>
      <text:p text:style-name="P15"/>
      <text:list text:style-name="WW8Num9">
        <text:list-item>
          <text:p text:style-name="P62">Un número o identificador unívoc de l'a<text:span text:style-name="T31">notació</text:span></text:p>
        </text:list-item>
        <text:list-item>
          <text:p text:style-name="P62">La naturalesa de l'a<text:span text:style-name="T31">notació</text:span></text:p>
        </text:list-item>
        <text:list-item>
          <text:p text:style-name="P62">La data i hora de la seua presentació</text:p>
        </text:list-item>
        <text:list-item>
          <text:p text:style-name="P62">La identificació de l<text:span text:style-name="T31">a persona </text:span>interessa<text:span text:style-name="T31">da</text:span> </text:p>
        </text:list-item>
        <text:list-item>
          <text:p text:style-name="P62">L'òrgan administratiu remitent, si és procedent, </text:p>
        </text:list-item>
        <text:list-item>
          <text:p text:style-name="P62">La persona o òrgan administratiu a què s'envia,</text:p>
        </text:list-item>
        <text:list-item>
          <text:p text:style-name="P62"><text:s/><text:span text:style-name="T31">S</text:span>i és el cas, referència al contingut del document que es registra. </text:p>
        </text:list-item>
      </text:list>
      <text:p text:style-name="P18"/>
      <text:p text:style-name="P15">7. Per a això, s'emetrà automàticament un rebut consistent en una còpia autenticada del document electrònic de què es tracte, incloent-hi:</text:p>
      <text:p text:style-name="P15"/>
      <text:list text:style-name="WW8Num10">
        <text:list-item>
          <text:p text:style-name="P63"><text:soft-page-break/>El contingut de l'escrit, comunicació o sol·licitud presentada per mitjà de l'a<text:span text:style-name="T31">notació</text:span> en el <text:span text:style-name="T31">R</text:span>egistre <text:span text:style-name="T31">E</text:span>lectrònic, sent admissible a <text:span text:style-name="T31">aqu</text:span>estos efectes la reproducció literal de les dades introduïdes en el formulari de presentació.</text:p>
        </text:list-item>
        <text:list-item>
          <text:p text:style-name="P64"><text:span text:style-name="T4">La data i hora de presentació que determinarà l'inici del còmput de terminis que haja de complir </text:span><text:span text:style-name="T10">la Diputació</text:span><text:span text:style-name="T4">.</text:span></text:p>
        </text:list-item>
        <text:list-item>
          <text:p text:style-name="P63">El número o identificador de l'a<text:span text:style-name="T31">notació</text:span> en el <text:span text:style-name="T31">R</text:span>egistre <text:span text:style-name="T31">E</text:span>lectrònic</text:p>
        </text:list-item>
        <text:list-item>
          <text:p text:style-name="P63">L'enumeració i la denominació dels documents que, si és el cas, acompanyen i s'adjunten al document presentat, seguida de l'empremta electrònica de cada un d'ells que actuarà com a rebut acreditatiu, amb la finalitat de garantir la integritat i el no repudi.</text:p>
        </text:list-item>
        <text:list-item>
          <text:p text:style-name="P63">Quan siga automàticament determinable i l'a<text:span text:style-name="T31">notació</text:span> es realitze associa<text:span text:style-name="T31">da</text:span> a un tràmit com a iniciació del procediment a sol·licitud de l<text:span text:style-name="T31">a persona </text:span>interessa<text:span text:style-name="T31">da</text:span>, s'inclourà en el rebut la informació de la unitat administrativa responsable de la seua tramitació, de l'òrgan responsable de la seua resolució, del termini màxim establit normativament per a la resolució i notificació del procediment i dels efectes que puga produir el silenci administratiu.</text:p>
        </text:list-item>
        <text:list-item>
          <text:p text:style-name="P63">Quan l'a<text:span text:style-name="T31">notació</text:span> es realitze associa<text:span text:style-name="T31">da</text:span> a un tràmit com a iniciació del procediment a sol·licitud de l<text:span text:style-name="T31">a persona </text:span>interessa<text:span text:style-name="T31">da</text:span> i siga automàticament determinable la falta de part o tota la documentació necessària per a la iniciació del procediment en qüestió, s'emetrà junt amb el rebut mencionat anteriorment un requeriment d'esmena i l'atorgament de 10 dies per a realitzar-la.</text:p>
        </text:list-item>
      </text:list>
      <text:p text:style-name="P15"/>
      <text:p text:style-name="P14"><text:span text:style-name="T4">8. Els documents que l</text:span><text:span text:style-name="T32">e</text:span><text:span text:style-name="T4">s </text:span><text:span text:style-name="T32">persones</text:span><text:span text:style-name="T4"> interessa</text:span><text:span text:style-name="T32">de</text:span><text:span text:style-name="T4">s </text:span><text:span text:style-name="T32">adrecen</text:span><text:span text:style-name="T4"> als òrgans de </text:span><text:span text:style-name="T10">la Diputació</text:span><text:span text:style-name="T4"> podran presentar-se:</text:span></text:p>
      <text:p text:style-name="P15"/>
      <text:p text:style-name="P65"><text:span text:style-name="T4">a)<text:tab/>En el registre electrònic de </text:span><text:span text:style-name="T10">la Diputació</text:span><text:span text:style-name="T4"> o </text:span><text:span text:style-name="T32">o</text:span><text:span text:style-name="T4">rganisme a què s</text:span><text:span text:style-name="T32">'adrecen</text:span><text:span text:style-name="T4">, així com en la resta de registres electrònics de qualsevol Administració pública.</text:span></text:p>
      <text:p text:style-name="P33">b)<text:tab/>En les oficines de Correus, en la forma que reglamentàriament s'establ<text:span text:style-name="T31">e</text:span>sca.</text:p>
      <text:p text:style-name="P33">c)<text:tab/>En les representacions diplomàtiques o oficines consulars d'Espanya <text:span text:style-name="T31">a</text:span> l'estranger.</text:p>
      <text:p text:style-name="P33">d)<text:tab/>En les oficines d'assistència en matèria de registres.</text:p>
      <text:p text:style-name="P33">e) En qualsevol altre que establ<text:span text:style-name="T31">e</text:span>squen les disposicions vigents.</text:p>
      <text:p text:style-name="P15"/>
      <text:p text:style-name="P14"><text:span text:style-name="T4">9. Els documents en paper presentats de manera presencial davant </text:span><text:span text:style-name="T10">la Diputació</text:span><text:span text:style-name="T4"> hauran de ser digitalitzats, d'acord amb el que preveu</text:span><text:span text:style-name="T32">en</text:span><text:span text:style-name="T4"> els</text:span><text:span text:style-name="T10"> articles 16.5 i 27 de la Llei 39/2015, d'1 d'octubre, i</text:span><text:span text:style-name="T4"> la resta de normativa aplicable, per l'oficina d'assistència en matèria de registres en què hagen </text:span><text:span text:style-name="T32">e</text:span><text:span text:style-name="T4">s</text:span><text:span text:style-name="T32">ta</text:span><text:span text:style-name="T4">t presentats per a la seua incorporació a l'expedient administratiu electrònic, tornant-se els originals a l</text:span><text:span text:style-name="T32">a persona </text:span><text:span text:style-name="T4">interessa</text:span><text:span text:style-name="T32">da</text:span><text:span text:style-name="T4">, sense perju</text:span><text:span text:style-name="T32">dici</text:span><text:span text:style-name="T4"> d'aquells supòsits en què la norma determine la custòdia per l'Administració dels documents presentats o resulte obligatòria la presentació d'objectes o de documents en un suport específic no susceptibles de digitalització.</text:span></text:p>
      <text:p text:style-name="P15"/>
      <text:p text:style-name="P14"><text:span text:style-name="T4">10. Podrà fer-se efectiu per mitjà de transferència </text:span><text:span text:style-name="T32">adreçada</text:span><text:span text:style-name="T4"> a l'oficina pública corresponent, el pagament de qualssevol quantitat que haja </text:span><text:span text:style-name="T32">d</text:span><text:span text:style-name="T4">e satisfer en el moment de la presentació de documents de </text:span><text:span text:style-name="T10">la Diputació</text:span><text:span text:style-name="T4">, sense perju</text:span><text:span text:style-name="T32">dici</text:span><text:span text:style-name="T4"> de la possibilitat del seu </text:span><text:span text:style-name="T32">pagament</text:span><text:span text:style-name="T4"> per altres mitjans.</text:span></text:p>
      <text:p text:style-name="P15"/>
      <text:p text:style-name="P14"><text:span text:style-name="T4">11. La seu electrònica de </text:span><text:span text:style-name="T10">la Diputació</text:span><text:span text:style-name="T4"> publicarà i mantindrà actualitzada en tot moment la relació de les oficines d'assistència en matèria de registre així com l'accés a la relació de persones de la funció pública habilita</text:span><text:span text:style-name="T32">de</text:span><text:span text:style-name="T4">s per a l'assistència en l'ús dels mitjans electrònics a les persones físiques interessades</text:span></text:p>
      <text:p text:style-name="P15"/>
      <text:p text:style-name="P15">12. No es tindran per presentats en el registre aquells documents i informació el règim especial dels quals establ<text:span text:style-name="T31">e</text:span>sca una altra forma de presentació.</text:p>
      <text:p text:style-name="P15"><text:soft-page-break/></text:p>
      <text:p text:style-name="P15">13. Es podran rebutjar documents electrònics que presenten les circumstàncies següents:</text:p>
      <text:p text:style-name="P15"/>
      <text:list text:style-name="WW8Num5">
        <text:list-item>
          <text:p text:style-name="P66">Que continguen codi maliciós o dispositiu susceptible d'afectar la integritat de la seguretat del sistema</text:p>
        </text:list-item>
        <text:list-item>
          <text:p text:style-name="P66">En el cas d'utilització de documents normalitzats, quan no s'òmpliguen els camps requerits com obligatoris en la resolució d'aprovació dels models normalitzats, quan continguen incongruències, omissions o altres causes que imped<text:span text:style-name="T31">e</text:span>squen el seu tractament o no tinguen alguna de les característiques exigides per a la seua presentació.</text:p>
        </text:list-item>
      </text:list>
      <text:p text:style-name="P18"/>
      <text:p text:style-name="P15">14. En els casos previstos en l'apartat anterior, s'informarà d'això a l<text:span text:style-name="T31">a persona</text:span> remitent del document, amb indicació dels motius del rebuig així com, quan això fóra possible, dels mitjans d'esmena de tals deficiències i direcció en què puga presentar-se. Quan l<text:span text:style-name="T31">a persona </text:span>interessa<text:span text:style-name="T31">da</text:span> ho sol·licite es remetrà justificació de l'intent de presentació, que inclourà les circumstàncies del seu rebuig.</text:p>
      <text:p text:style-name="P15"/>
      <text:p text:style-name="P15">15. Quan concorrent les circumstàncies que poden produir rebuig de documents electrònics, no s'haja produït el rebuig automàtic pel registre electrònic, l'òrgan administratiu competent requerirà la corresponent esmena, advertint que, de no ser atés el requeriment, la presentació no tindrà validesa o eficàcia.</text:p>
      <text:p text:style-name="P15"/>
      <text:p text:style-name="P61">Article 14. còmput de terminis en els registres.</text:p>
      <text:p text:style-name="P67"/>
      <text:p text:style-name="P68"><text:span text:style-name="T10">1. La Diputació</text:span><text:span text:style-name="T4"> publicarà en la seua seu electrònica d'accés al registre electrònic, el calendari de dies inhàbils que serà l'únic calendari que s'aplicarà als efectes del còmput de terminis en els registres electrònics. Ai</text:span><text:span text:style-name="T32">xí</text:span><text:span text:style-name="T4"> mateix es publicarà els dies i l'horari en què romandran obertes les oficines d'assistència en matèria de registres garantint així el dret de l</text:span><text:span text:style-name="T32">e</text:span><text:span text:style-name="T4">s </text:span><text:span text:style-name="T32">persones</text:span><text:span text:style-name="T4"> interessa</text:span><text:span text:style-name="T32">de</text:span><text:span text:style-name="T4">s a ser assisti</text:span><text:span text:style-name="T32">de</text:span><text:span text:style-name="T4">s en l'ús dels mitjans electrònics.</text:span></text:p>
      <text:p text:style-name="P67"/>
      <text:p text:style-name="P68"><text:span text:style-name="T10">2.</text:span><text:span text:style-name="T33"> </text:span><text:span text:style-name="T4">El registre electrònic de </text:span><text:span text:style-name="T10">la Diputació i les seues entitats i organismes dependents o vinculats es</text:span><text:span text:style-name="T4"> regirà als efectes de còmput dels terminis, per la data i hora oficial de la seu electrònica d'accés, que haurà de </text:span><text:span text:style-name="T32">tindre</text:span><text:span text:style-name="T4"> les mesures de seguretat necessàries per a garantir la seua integritat i figurar de manera accessible i visible.</text:span></text:p>
      <text:p text:style-name="P69"/>
      <text:p text:style-name="P69">3. Als efectes del còmput de termini fixat en dies hàbils, i <text:span text:style-name="T31">pel que fa</text:span> al compliment de terminis pe<text:span text:style-name="T31">r </text:span>l<text:span text:style-name="T31">e</text:span>s <text:span text:style-name="T31">persones</text:span> interessa<text:span text:style-name="T31">de</text:span>s, la presentació en un dia inhàbil s'entendrà realitzada en la primera hora del primer dia hàbil següent llevat que una norma permeta expressament la recepció en dia inhàbil. Els documents es consideraran presentats per l'ord<text:span text:style-name="T31">r</text:span>e d'hora efectiva en què ho van ser en el dia inhàbil. Els documents presentats en el dia inhàbil es reputaran anteriors, segons el mateix ord<text:span text:style-name="T31">r</text:span>e, als que ho foren el primer dia hàbil posterior.</text:p>
      <text:p text:style-name="P69"/>
      <text:p text:style-name="P70"><text:span text:style-name="T4">4. L'inici del còmput dels terminis que haja de complir </text:span><text:span text:style-name="T10">la Diputació</text:span><text:span text:style-name="T4"> i els seus organismes dependents o vinculats vindrà determinat per la data i hora de presentació en el </text:span><text:span text:style-name="T32">R</text:span><text:span text:style-name="T4">egistre </text:span><text:span text:style-name="T32">E</text:span><text:span text:style-name="T4">lectrònic.</text:span></text:p>
      <text:p text:style-name="P69"/>
      <text:p text:style-name="P70"><text:span text:style-name="T4">5. Quan una incidència tècnica imprevista o una actuació planificada necessària de manteniment tècnic haja impossibilitat el funcionament ordinari del sistema o aplicació que corresponga al </text:span><text:span text:style-name="T32">R</text:span><text:span text:style-name="T4">egistre </text:span><text:span text:style-name="T32">E</text:span><text:span text:style-name="T4">lectrònic, </text:span><text:span text:style-name="T10">la Diputació</text:span><text:span text:style-name="T4"> i els seus organismes dependents o vinculats podrà determinar una ampliació dels terminis no vençuts, havent de </text:span><text:soft-page-break/><text:span text:style-name="T4">publicar en la seu electrònica tant la incidència tècnica succeïda o avís previ de no disponibilitat planificada com l'ampliació concreta del termini no vençut.</text:span></text:p>
      <text:p text:style-name="P71"/>
      <text:p text:style-name="P72">Article 15. Documents aportats pe<text:span text:style-name="T31">r </text:span>l<text:span text:style-name="T31">e</text:span>s <text:span text:style-name="T31">persones</text:span> interessa<text:span text:style-name="T31">de</text:span>s al procediment administratiu.</text:p>
      <text:p text:style-name="P15"/>
      <text:p text:style-name="P14"><text:span text:style-name="T4">1. </text:span><text:span text:style-name="T32">Les persones</text:span><text:span text:style-name="T4"> interessa</text:span><text:span text:style-name="T32">de</text:span><text:span text:style-name="T4">s hauran d'aportar al procediment administratiu les dades i documents exigits</text:span><text:span text:style-name="T34">,</text:span><text:span text:style-name="T4"> tant en el seu inici com en la seua tramitació, així com qualsevol altre document que estimen convenient. </text:span><text:span text:style-name="T32">Les persones</text:span><text:span text:style-name="T4"> interessa</text:span><text:span text:style-name="T32">de</text:span><text:span text:style-name="T4">s es responsabilitzaran de la veracitat dels documents que presenten.</text:span></text:p>
      <text:p text:style-name="P15"/>
      <text:p text:style-name="P14"><text:span text:style-name="T4">2. La seu electrònica de </text:span><text:span text:style-name="T10">la Diputació</text:span><text:span text:style-name="T4"> contindrà, p</text:span><text:span text:style-name="T32">e</text:span><text:span text:style-name="T4">r a cada un dels procediments administratius</text:span><text:span text:style-name="T34">,</text:span><text:span text:style-name="T4"> la relació simplificada i actualitzada de dades i documents que l</text:span><text:span text:style-name="T32">e</text:span><text:span text:style-name="T4">s </text:span><text:span text:style-name="T32">persones</text:span><text:span text:style-name="T4"> interessa</text:span><text:span text:style-name="T32">de</text:span><text:span text:style-name="T4">s hauran d'aportar en el moment de la presentació de la seua sol·licitud en el </text:span><text:span text:style-name="T32">R</text:span><text:span text:style-name="T4">egistre </text:span><text:span text:style-name="T32">E</text:span><text:span text:style-name="T4">lectrònic.</text:span></text:p>
      <text:p text:style-name="P15"/>
      <text:p text:style-name="P14"><text:span text:style-name="T4">3. L</text:span><text:span text:style-name="T10">a Diputació</text:span><text:span text:style-name="T4"> no exigirà a l</text:span><text:span text:style-name="T32">e</text:span><text:span text:style-name="T4">s </text:span><text:span text:style-name="T32">persones</text:span><text:span text:style-name="T4"> interessa</text:span><text:span text:style-name="T32">de</text:span><text:span text:style-name="T4">s la presentació de:</text:span></text:p>
      <text:p text:style-name="P15"/>
      <text:p text:style-name="P34">a)<text:tab/>Documents originals, llevat que, amb caràcter excepcional, la normativa reguladora aplicable establ<text:span text:style-name="T31">e</text:span>sca el contrari.</text:p>
      <text:p text:style-name="P73"><text:span text:style-name="T4">b)<text:tab/>Documents que hagen </text:span><text:span text:style-name="T32">e</text:span><text:span text:style-name="T4">s</text:span><text:span text:style-name="T32">ta</text:span><text:span text:style-name="T4">t elaborats per la pròpia </text:span><text:span text:style-name="T10">Diputació</text:span><text:span text:style-name="T4"> o per qualsevol altra Administració.</text:span></text:p>
      <text:p text:style-name="P34">c)<text:tab/>Dades o documents no exigits per la normativa reguladora aplicable.</text:p>
      <text:p text:style-name="P34">d)<text:tab/>Dades o documents que hagen <text:span text:style-name="T31">e</text:span>s<text:span text:style-name="T31">ta</text:span>t aportats anteriorment per l<text:span text:style-name="T31">a persona </text:span>interessa<text:span text:style-name="T31">da</text:span> a qualsevol Administració i en <text:span text:style-name="T31">aqu</text:span>est cas l<text:span text:style-name="T31">a persona </text:span>interessa<text:span text:style-name="T31">da</text:span> haurà d'indicar en quin moment i davant de quin òrgan administratiu va presentar els esmentats documents.</text:p>
      <text:p text:style-name="P15"/>
      <text:p text:style-name="P14"><text:span text:style-name="T4">4. </text:span><text:span text:style-name="T32">L</text:span><text:span text:style-name="T10">a Diputació</text:span><text:span text:style-name="T4"> demanarà els documents i dades necessàries per a la iniciació i tramitació del procediment administratiu a través de les seues xarxes corporatives o per mitjà de consulta a les plataformes d'intermediació de dades o altres sistemes electrònics habilitats per les distintes </text:span><text:span text:style-name="T32">a</text:span><text:span text:style-name="T4">dministracions públiques. Es presumirà que </text:span><text:span text:style-name="T32">aqu</text:span><text:span text:style-name="T4">esta consulta és autoritzada pe</text:span><text:span text:style-name="T32">r </text:span><text:span text:style-name="T4">l</text:span><text:span text:style-name="T32">e</text:span><text:span text:style-name="T4">s </text:span><text:span text:style-name="T32">persones</text:span><text:span text:style-name="T4"> interessa</text:span><text:span text:style-name="T32">de</text:span><text:span text:style-name="T4">s, llevat que conste en el procediment la seua oposició expressa o la </text:span><text:span text:style-name="T32">l</text:span><text:span text:style-name="T4">lei especial aplicable requer</text:span><text:span text:style-name="T32">e</text:span><text:span text:style-name="T4">sca consentiment expr</text:span><text:span text:style-name="T32">é</text:span><text:span text:style-name="T4">s, devent, en ambdós casos, ser informats prèviament dels seus drets en matèria de </text:span><text:span text:style-name="T32">p</text:span><text:span text:style-name="T4">rotecció de </text:span><text:span text:style-name="T32">d</text:span><text:span text:style-name="T4">ades de </text:span><text:span text:style-name="T32">c</text:span><text:span text:style-name="T4">aràcter </text:span><text:span text:style-name="T32">p</text:span><text:span text:style-name="T4">ersonal.</text:span></text:p>
      <text:p text:style-name="P15"/>
      <text:p text:style-name="P14"><text:span text:style-name="T4">5. Excepcionalment, si </text:span><text:span text:style-name="T10">la Diputació</text:span><text:span text:style-name="T4"> no poguera demanar els esmentats documents, podrà sol·licitar novament a l</text:span><text:span text:style-name="T32">a persona </text:span><text:span text:style-name="T4">interessa</text:span><text:span text:style-name="T32">da</text:span><text:span text:style-name="T4"> la seua aportació.</text:span></text:p>
      <text:p text:style-name="P15"/>
      <text:p text:style-name="P14"><text:span text:style-name="T4">6. Excepcionalment, quan </text:span><text:span text:style-name="T10">la Diputació</text:span><text:span text:style-name="T4"> sol·licitara a l</text:span><text:span text:style-name="T32">a persona </text:span><text:span text:style-name="T4">interessa</text:span><text:span text:style-name="T32">da</text:span><text:span text:style-name="T4"> la presentació d'un document original i </text:span><text:span text:style-name="T32">aqu</text:span><text:span text:style-name="T4">est estiguera en format paper, l</text:span><text:span text:style-name="T32">a persona </text:span><text:span text:style-name="T4">interessa</text:span><text:span text:style-name="T32">da</text:span><text:span text:style-name="T4"> haurà d'obtindre una còpia autèntica amb caràcter previ a la seua presentació electrònica. La còpia electrònica resultant reflectirà expressament </text:span><text:span text:style-name="T32">aqu</text:span><text:span text:style-name="T4">esta circumstància. </text:span></text:p>
      <text:p text:style-name="P15"/>
      <text:p text:style-name="P14"><text:span text:style-name="T4">7. Les còpies autèntiques podran obtindre's per mitjà del funcionari</text:span><text:span text:style-name="T32">at</text:span><text:span text:style-name="T4"> habilitat a </text:span><text:span text:style-name="T32">l'</text:span><text:span text:style-name="T4">efecte en les oficines d'atenció ciutadana, que actuaran com a oficines d'assistència en matèria de registres, o per mitjà de processos d'actuació administrativa automatitzada aprovats i posats a disposició per </text:span><text:span text:style-name="T10">la Diputació</text:span><text:span text:style-name="T4">.</text:span></text:p>
      <text:p text:style-name="P15"/>
      <text:p text:style-name="P14"><text:span text:style-name="T4">8. Excepcionalment, quan la rellevància del document en el procediment ho exig</text:span><text:span text:style-name="T32">e</text:span><text:span text:style-name="T4">sca o hi haja dubtes deriva</text:span><text:span text:style-name="T32">t</text:span><text:span text:style-name="T4">s de la qualitat de la còpia, </text:span><text:span text:style-name="T10">la Diputació</text:span><text:span text:style-name="T4"> podrà sol·licitar de </text:span><text:soft-page-break/><text:span text:style-name="T4">manera motivada la confrontació de les còpies aportades per l</text:span><text:span text:style-name="T32">a persona </text:span><text:span text:style-name="T4">interessa</text:span><text:span text:style-name="T32">da</text:span><text:span text:style-name="T4">, per al qu</text:span><text:span text:style-name="T32">è</text:span><text:span text:style-name="T4"> podrà requerir l'exhibició del document o de la informació original.</text:span></text:p>
      <text:p text:style-name="P15"/>
      <text:p text:style-name="P15"/>
      <text:p text:style-name="P74">TÍTOL V. La notificació dels procediments administratius electrònics</text:p>
      <text:p text:style-name="P18"/>
      <text:h text:style-name="P75" text:outline-level="2">Article 16. Òrgan competent per a la notificació.</text:h>
      <text:p text:style-name="P15"/>
      <text:p text:style-name="P14"><text:span text:style-name="T4">1. L'òrgan que dicte les resolucions i actes administratius els notificarà a l</text:span><text:span text:style-name="T32">e</text:span><text:span text:style-name="T4">s </text:span><text:span text:style-name="T32">persones</text:span><text:span text:style-name="T4"> interessa</text:span><text:span text:style-name="T32">de</text:span><text:span text:style-name="T4">s, els drets e interessos de l</text:span><text:span text:style-name="T32">e</text:span><text:span text:style-name="T4">s quals siguen afectats per aquells, preferentment</text:span><text:span text:style-name="T10"> de forma automatitzada, per mitjà del sistema electrònic de posada a disposició.</text:span></text:p>
      <text:p text:style-name="P15"/>
      <text:p text:style-name="P15">2. <text:span text:style-name="T31">Tanmateix</text:span>, les notificacions dels acords adoptats pels òrgans col·legiats es practicaran per Secretaria, prèvia certificació d<text:span text:style-name="T31">'aquestos</text:span>, preferentment de forma automatitzada, emprant el sistema de firma electrònica de què dispose.</text:p>
      <text:p text:style-name="P18"/>
      <text:h text:style-name="P75" text:outline-level="2">Article 17. Termini per a la notificació.</text:h>
      <text:p text:style-name="P15"/>
      <text:p text:style-name="P15">1. Tota notificació haurà de ser cursada dins del termini de deu dies a partir de la data en què l'acte haja <text:span text:style-name="T31">e</text:span>s<text:span text:style-name="T31">ta</text:span>t dictat, i haurà de contindre el text íntegre de la resolució, amb indicació de si posa fi o no a la via administrativa, l'expressió dels recursos que proced<text:span text:style-name="T31">e</text:span>squen, si és el cas, en via administrativa i judicial, l'òrgan davant el qual hagueren de presentar-se i el termini per a interposar-los, sense perju<text:span text:style-name="T31">dici</text:span> que l<text:span text:style-name="T31">e</text:span>s <text:s/><text:span text:style-name="T31">persones</text:span> interessa<text:span text:style-name="T31">de</text:span>s puguen exercitar, si és el cas, qualsevol altre que estimen procedent.</text:p>
      <text:p text:style-name="P15"/>
      <text:p text:style-name="P15">2. <text:span text:style-name="T31">Le</text:span>s <text:span text:style-name="T31">persones</text:span> interessa<text:span text:style-name="T31">de</text:span>s que estiguen subjectes, amb caràcter obligatori o voluntari, al sistema de notificació electrònica podran assenyalar un màxim de 30 dies en cada any natural durant els quals la Diputació no podrà posar notificacions a la seua disposició en l'esmentat sistema de notificació electrònica, excepte quan la Diputació acredite de forma motivada que això resulte incompatible amb la immediatesa o celeritat que requer<text:span text:style-name="T31">e</text:span>sca una actuació administrativa concreta per a assegurar la seua eficàcia.</text:p>
      <text:p text:style-name="P15"/>
      <text:p text:style-name="P15">3. El retard en la notificació derivat de la designació realitzada per l<text:span text:style-name="T31">a persona </text:span>interessa<text:span text:style-name="T31">da</text:span> segons el que disposa l'apartat anterior, es considerarà dilació no imputable a l'Administració, en els termes establits en la normativa aplicable.</text:p>
      <text:p text:style-name="P15"/>
      <text:h text:style-name="P29" text:outline-level="2">Article 18. <text:span text:style-name="T31">P</text:span>rotecció de dades i altres límits aplicables a la notificació.</text:h>
      <text:p text:style-name="P15"/>
      <text:p text:style-name="P15">1. La Diputació haurà d'adoptar les mesures necessàries per a la protecció de les dades personals que consten en les resolucions i actes administratius, quan <text:span text:style-name="T31">aqu</text:span>estos tinguen per destina<text:span text:style-name="T31">ció</text:span> més d'un<text:span text:style-name="T31">a persona</text:span> interessa<text:span text:style-name="T31">da</text:span>, així com aplicar, si és el cas, altres límits previstos en la legislació de transparència. </text:p>
      <text:p text:style-name="P15"/>
      <text:p text:style-name="P15">2. Les dites mesures podran incloure, entre altres, la transcripció per a la certificació parcial d'acords i resolucions, si és el cas generada automàticament per mitjà de l'ús de metadades, o l'ús d'annexos exclosos de certificació i posterior notificació. </text:p>
      <text:p text:style-name="P15"/>
      <text:p text:style-name="P15">3. En tot cas, s'haurà d'indicar la circumstància d'existir limitacions d'accés a les <text:span text:style-name="T31">esmentades</text:span> dades, en els termes previstos per la legislació de transparència.</text:p>
      <text:p text:style-name="P15"><text:soft-page-break/></text:p>
      <text:h text:style-name="P36" text:outline-level="2">Article 19. Dispositiu electrònic i/o a l'adreça de correu electrònic d'avís per a la notificació.</text:h>
      <text:p text:style-name="P15"/>
      <text:p text:style-name="P15">1. L<text:span text:style-name="T31">a persona </text:span>interessa<text:span text:style-name="T31">da</text:span> o l<text:span text:style-name="T31">a que la </text:span>represent<text:span text:style-name="T31">e</text:span> podrà designar un dispositiu electrònic i/o una adreça de correu electrònic, per a rebre avisos relatius a la pràctica de notificacions, amb independència de la forma de practicar-les. La Diputació podrà determinarà per Decret de l<text:span text:style-name="T31">a</text:span> Presid<text:span text:style-name="T31">è</text:span>n<text:span text:style-name="T31">cia</text:span> els dispositius electrònics que admet com a vàlids per a fer efectiu l'avís regulat en el present article.</text:p>
      <text:p text:style-name="P15"/>
      <text:p text:style-name="P15">2. Per a això, l<text:span text:style-name="T31">a persona </text:span>interessa<text:span text:style-name="T31">da</text:span> o l<text:span text:style-name="T31">a que la </text:span>represent<text:span text:style-name="T31">e</text:span> haurà d'identificar-se, emprant el sistema admés a <text:span text:style-name="T31">l'</text:span>efecte per la Diputació, i omplir les dades corresponents.</text:p>
      <text:p text:style-name="P15"/>
      <text:p text:style-name="P15">3. L<text:span text:style-name="T31">a persona </text:span>interessa<text:span text:style-name="T31">da</text:span> o el seu representant serà l'únic responsable de mantindre a<text:span text:style-name="T31">questa</text:span> informació actualitzada.</text:p>
      <text:p text:style-name="P15"/>
      <text:h text:style-name="P75" text:outline-level="2">Article 20. Expedició i pràctica electrònica de la notificació.</text:h>
      <text:p text:style-name="P15"/>
      <text:p text:style-name="P15">1. La notificació sempre serà creada en forma escrita i suport electrònic original, incorporant les metadades i altres continguts previstos en la legislació de procediment administratiu comú, i es durà a terme d'acord amb el que preveu<text:span text:style-name="T31">en</text:span> els següents apartats.</text:p>
      <text:p text:style-name="P15"/>
      <text:p text:style-name="P15">2. S'admeten com a formes vàlides de notificació electrònica l'Adreça Electrònica Habilitada i la notificació per compareixença en la seu electrònica de la Diputació.</text:p>
      <text:p text:style-name="P15"/>
      <text:p text:style-name="P15">3. La notificació es posarà, en tot cas, a disposició de l<text:span text:style-name="T31">a persona </text:span>interessa<text:span text:style-name="T31">da</text:span> o del seu representant en la seu electrònica de la Diputació, havent de remetre's avís al dispositiu electrònic i/o a l'adreça de correu electrònic que haja <text:span text:style-name="T31">e</text:span>s<text:span text:style-name="T31">ta</text:span>t designada per l<text:span text:style-name="T31">a persona </text:span>interessa<text:span text:style-name="T31">da</text:span> o l<text:span text:style-name="T31">a que la</text:span> represent<text:span text:style-name="T31">e</text:span>.</text:p>
      <text:p text:style-name="P15"/>
      <text:p text:style-name="P15">4. Perquè la compareixença electrònica permeta la pràctica de la notificació, el sistema empleat haurà de complir els requisits següents:</text:p>
      <text:p text:style-name="P15"/>
      <text:p text:style-name="P76">a)<text:tab/>Haurà de quedar acreditació de la identificació de la persona que acced<text:span text:style-name="T31">e</text:span>ix a la notificació, d'acord amb el que disposa la present Ordenança.</text:p>
      <text:p text:style-name="P76">b)<text:tab/>Haurà d'informar-se de forma clarament identificable que l'accés de l<text:span text:style-name="T31">a persona </text:span>interessa<text:span text:style-name="T31">da</text:span> al contingut tindrà el caràcter de notificació als efectes legals oportuns.</text:p>
      <text:p text:style-name="P76">c)<text:tab/>Haurà de quedar constància de l'accés de l<text:span text:style-name="T31">a persona </text:span>interessa<text:span text:style-name="T31">da</text:span> o de l<text:span text:style-name="T35">a que la </text:span>represent<text:span text:style-name="T35">e</text:span> al contingut de la notificació, amb indicació de la data i l'hora en què es produ<text:span text:style-name="T35">ei</text:span>x.</text:p>
      <text:p text:style-name="P15"/>
      <text:p text:style-name="P15">5. Addicionalment, quan així ho haja sol·licitat voluntàriament l<text:span text:style-name="T35">a persona </text:span>interessa<text:span text:style-name="T35">da</text:span> o l<text:span text:style-name="T35">a que la </text:span>represent<text:span text:style-name="T35">e</text:span>, o <text:span text:style-name="T35">aquestes</text:span> es troben legal<text:span text:style-name="T35">ment</text:span> o reglamentària obliga<text:span text:style-name="T35">de</text:span>s a rebre les notificacions per mitjans electrònics, la Diputació podrà també posar la dita notificació a disposició de l<text:span text:style-name="T35">a persona </text:span>interessa<text:span text:style-name="T35">da</text:span> o l<text:span text:style-name="T35">a</text:span> seu<text:span text:style-name="T35">a</text:span> representant en una adreça electrònica habilitada única, en les condicions previstes en la seua normativa reguladora.</text:p>
      <text:p text:style-name="P15"/>
      <text:h text:style-name="P75" text:outline-level="2">Article 21. Pràctica de la notificació en suport paper.</text:h>
      <text:p text:style-name="P15"/>
      <text:p text:style-name="P15"><text:soft-page-break/>1. La Diputació haurà de procedir a la pràctica de la notificació en suport paper en els casos previstos en la legislació de procediment administratiu comú, podent per a això emprar els mecanismes establits en la legislació de serv<text:span text:style-name="T35">e</text:span>is postals, realitzar l'entrega emprant per a això <text:span text:style-name="T35">personal</text:span> públic al seu serv<text:span text:style-name="T35">e</text:span>i o per compareixença de l<text:span text:style-name="T35">a persona </text:span>interessa<text:span text:style-name="T35">da</text:span> o de l<text:span text:style-name="T35">a que la</text:span> represent<text:span text:style-name="T35">e</text:span> en les dependències de la Diputació o en qualsevol altre lloc habilitat a <text:span text:style-name="T35">l'</text:span>efecte.</text:p>
      <text:p text:style-name="P15"/>
      <text:p text:style-name="P15">2. En <text:span text:style-name="T35">aqu</text:span>est cas, s'haurà de procedir a la creació automatitzada d'una còpia autèntica en paper de la notificació posada a disposició en la seu electrònica, emprant per a això el codi segur de verificació de l'òrgan notificador, o el general de la Diputació.</text:p>
      <text:p text:style-name="P15"/>
      <text:p text:style-name="P15">3. La notificació per mitjà de serv<text:span text:style-name="T35">e</text:span>i postal es realitzarà conforme establ<text:span text:style-name="T35">e</text:span>ix la normativa vigent en cada moment.</text:p>
      <text:p text:style-name="P15"/>
      <text:p text:style-name="P15">4. De la notificació en paper per mitjà de compareixença personal o entrega per <text:span text:style-name="T35">personal</text:span> públic haurà de generar-se una constància escrita, inclusivament en suport electrònic, de la recepció de la notificació per part de l<text:span text:style-name="T35">a persona </text:span>interessa<text:span text:style-name="T35">da</text:span> o de l<text:span text:style-name="T35">a que la represente</text:span>, que serà digitalitzada per a la seua incorporació, en forma de còpia electrònica autèntica, a l'expedient.</text:p>
      <text:p text:style-name="P15"/>
      <text:p text:style-name="P15">5. Totes les notificacions que es practiquen en paper hauran de ser posades a disposició de l<text:span text:style-name="T35">a persona </text:span>interessa<text:span text:style-name="T35">da</text:span> en la seu electrònica de la Diputació, perquè puga accedir al <text:span text:style-name="T35">seu </text:span>contingut de forma voluntària.</text:p>
      <text:p text:style-name="P15"/>
      <text:h text:style-name="P75" text:outline-level="2">Article 22. Publicació d'anuncis de notificació infructuosa.</text:h>
      <text:p text:style-name="P18"/>
      <text:p text:style-name="P15">1. Quan no haja <text:span text:style-name="T35">e</text:span>s<text:span text:style-name="T35">ta</text:span>t possible practicar la notificació en els termes establits en els articles anteriors, la notificació es farà per mitjà de la publicació d'un anunci en el B<text:span text:style-name="T35">utlletí</text:span> Oficial de l<text:span text:style-name="T35">'E</text:span>sta<text:span text:style-name="T35">t</text:span>.</text:p>
      <text:p text:style-name="P15"/>
      <text:p text:style-name="P15">A <text:span text:style-name="T35">aqu</text:span>estos efectes, es podran publicar anuncis individuals o de compareixença per a ser notificat, en forma agregada.</text:p>
      <text:p text:style-name="P15"/>
      <text:p text:style-name="P15">2. Quan la Diputació reba anuncis de notificació en tauler remesos per altres <text:span text:style-name="T35">a</text:span>dministracions públiques, la dita publicació es limitarà al tauler físic o electrònic accessible en les dependències d'<text:span text:style-name="T35">aqu</text:span>esta.</text:p>
      <text:p text:style-name="P15"/>
      <text:p text:style-name="P77"/>
      <text:p text:style-name="P74">Títol VI. L'arxiu electrònic</text:p>
      <text:p text:style-name="P18"/>
      <text:h text:style-name="P75" text:outline-level="2">Article 23. Arxiu electrònic de documents.</text:h>
      <text:p text:style-name="P15"/>
      <text:p text:style-name="P15">1. La constància de documents i actuacions en tot arxiu electrònic s'haurà de realitzar de manera que siguen testimoni de les funcions i activitats de la Diputació, independentment del seu suport i forma, així com facilitar el compliment de les obligacions de transparència, havent de permetre oferir informació puntual, àgil i actualitzada a la ciutadania.</text:p>
      <text:p text:style-name="P15"/>
      <text:p text:style-name="P14"><text:span text:style-name="T4">2. Tots els documents utilitzats en les actuacions administratives s'emmagatzemaran per mitjans electrònics, excepte quan això no siga possible i</text:span><text:span text:style-name="T10"> així s'acredite de forma justificada</text:span><text:span text:style-name="T4">.</text:span></text:p>
      <text:p text:style-name="P59"/>
      <text:p text:style-name="P14"><text:soft-page-break/><text:span text:style-name="T10">S'emmagatzemaran</text:span><text:span text:style-name="T4"> en el seu suport original els documents en suport físic que no siga possible incorporar a l'expedient electrònic per mitjà de còpia electrònica autèntica, en els termes legalment previstos.</text:span></text:p>
      <text:p text:style-name="P15"/>
      <text:p text:style-name="P14"><text:span text:style-name="T4">3. </text:span><text:span text:style-name="T10">En tot cas, </text:span><text:span text:style-name="T4">la Diputació podrà</text:span><text:span text:style-name="T10"> disposar l'arxiu dels</text:span><text:span text:style-name="T4"> documents</text:span><text:span text:style-name="T10"> electrònics que </text:span><text:span text:style-name="T36">necessite</text:span><text:span text:style-name="T10"> i considere adequat per a la seua millor constància i gestió</text:span><text:span text:style-name="T4">, d'acord amb el que dispose </text:span><text:span text:style-name="T10">el seu </text:span><text:span text:style-name="T36">m</text:span><text:span text:style-name="T10">odel de </text:span><text:span text:style-name="T36">g</text:span><text:span text:style-name="T10">estió de </text:span><text:span text:style-name="T36">d</text:span><text:span text:style-name="T10">ocuments </text:span><text:span text:style-name="T36">e</text:span><text:span text:style-name="T10">lectrònics.</text:span></text:p>
      <text:p text:style-name="P15"/>
      <text:p text:style-name="P15">4. Sense perju<text:span text:style-name="T35">dici</text:span> del que establ<text:span text:style-name="T35">e</text:span>ix l'apartat anterior, la Diputació haurà de disposar, en tot cas, d'un arxiu electrònic únic amb els documents electrònics corresponents a procediments finalitzats, en els termes establits en la normativa reguladora aplicable.</text:p>
      <text:p text:style-name="P15"/>
      <text:h text:style-name="P75" text:outline-level="2">Article 24. Formats i suports per a la conservació.</text:h>
      <text:p text:style-name="P18"/>
      <text:p text:style-name="P15">1. Els documents electrònics que continguen actes administratius que afecten drets o interessos de l<text:span text:style-name="T35">e</text:span>s <text:span text:style-name="T35">persones</text:span> particulars hauran de conservar-se en suports d'<text:span text:style-name="T35">aqu</text:span>esta naturalesa, ja siga en el mateix format a partir del qu<text:span text:style-name="T35">è</text:span> es va originar el document o en un altre qualsevol que assegure la identitat i integritat de la informació necessària per a reproduir-<text:span text:style-name="T35">l</text:span>o.</text:p>
      <text:p text:style-name="P15"/>
      <text:p text:style-name="P15">2. Els documents electrònics corresponents a procediments finalitzats hauran de conservar-se en un format que permeta garantir l'autenticitat, integritat i conservació del document, així com la seua consulta amb independència del temps transcorregut des de la seua emissió, podent per a això procedir-se al canvi del seu format original al format de conservació, per mitjà de la producció de la corresponent còpia electrònica autèntica.</text:p>
      <text:p text:style-name="P15"/>
      <text:p text:style-name="P14"><text:span text:style-name="T4">3. </text:span><text:span text:style-name="T37">Malgrat</text:span><text:span text:style-name="T4"> el que establ</text:span><text:span text:style-name="T38">e</text:span><text:span text:style-name="T4">ix</text:span><text:span text:style-name="T37">en</text:span><text:span text:style-name="T4"> els apartats anteriors, els documents electrònics s'hauran de conservar </text:span><text:span text:style-name="T10">preferentment</text:span><text:span text:style-name="T4"> en el seu format original, incloent-hi la seua firma electròni</text:span><text:span text:style-name="T37">ca</text:span><text:span text:style-name="T4"> i metadades, mentres persist</text:span><text:span text:style-name="T37">e</text:span><text:span text:style-name="T4">sca el seu valor probatori. </text:span></text:p>
      <text:p text:style-name="P15"/>
      <text:p text:style-name="P15">4. La Diputació arbitrarà els procediments necessaris per al trasllat <text:span text:style-name="T39">de</text:span> les dades a altres formats i suports que garant<text:span text:style-name="T39">e</text:span>squen l'accés des de diferents aplicacions, quan siga necessari.</text:p>
      <text:p text:style-name="P78"><text:s/></text:p>
      <text:h text:style-name="P36" text:outline-level="2">Article 25. Garanties i mesures de seguretat dels arxius electrònics.</text:h>
      <text:p text:style-name="P18"/>
      <text:p text:style-name="P15">1. Els mitjans o suports en què s'emmagatzemen documents hauran de <text:span text:style-name="T39">tindre</text:span> mesures de seguretat, d'acord amb el que preveu l'Esquema Nacional de Seguretat, que garant<text:span text:style-name="T40">e</text:span>squen la integritat, autenticitat, confidencialitat, qualitat, protecció i conservació dels documents emmagatzemats. </text:p>
      <text:p text:style-name="P15"/>
      <text:p text:style-name="P15">2. En particular, tots els arxius electrònics asseguraran la identificació de l<text:span text:style-name="T40">e</text:span>s <text:span text:style-name="T40">persones</text:span> usu<text:span text:style-name="T40">à</text:span>ri<text:span text:style-name="T40">e</text:span>s i el control d'accessos, el compliment de les garanties previstes en la legislació de protecció de dades, així com la recuperació i conservació a llarg termini dels documents electrònics produïts per les <text:span text:style-name="T40">a</text:span>dministracions públiques que així ho requer<text:span text:style-name="T40">e</text:span>squen, d'acord amb les especificacions sobre el cicle de vida dels serv<text:span text:style-name="T40">e</text:span>is i sistemes utilitzats.</text:p>
      <text:p text:style-name="P15"/>
      <text:p text:style-name="P14"><text:span text:style-name="T4">3. La política de gestió de documents establirà, de forma coordinada amb la política de seguretat de la Diputació </text:span><text:span text:style-name="T10">definida en el seu Document de política de gestió documental i arxiu electrònic</text:span><text:span text:style-name="T4">, les mesures de seguretat aplicables als diferents arxius electrònics.</text:span></text:p>
      <text:p text:style-name="P18"/>
      <text:h text:style-name="P36" text:outline-level="2"><text:soft-page-break/>Article 26. Subjecció a la normativa reguladora de la gestió dels arxius.</text:h>
      <text:p text:style-name="P18"/>
      <text:p text:style-name="P15">1. L'establiment d'arxius electrònics, i en especial, de l'arxiu electrònic únic de documents electrònics corresponents a procediments finalitzats, resultarà compatible amb els diversos sistemes i xarxes d'arxius en els termes que preveu la legislació vigent, i respectarà el repartiment de responsabilitats sobre la custòdia o traspàs corresponent.</text:p>
      <text:p text:style-name="P15"/>
      <text:p text:style-name="P15">2. Així mateix, l'arxiu electrònic únic resultarà compatible amb la continuïtat de l'arxiu històric, d'acord amb la normativa estatal i autonòmica corresponent.</text:p>
      <text:p text:style-name="P15"/>
      <text:p text:style-name="P15">3. L'eliminació de documents electrònics haurà de ser autoritzada d'acord amb el que disposa la normativa aplicable.</text:p>
      <text:p text:style-name="P15"/>
      <text:h text:style-name="P75" text:outline-level="2">Article 27. Accés als arxius electrònics.</text:h>
      <text:p text:style-name="P15"/>
      <text:p text:style-name="P15">1. L'accés de la ciutadania als arxius electrònics es regirà pel que establ<text:span text:style-name="T40">e</text:span>ix l'Ordenança de <text:span text:style-name="T40">t</text:span>ransparència i <text:span text:style-name="T40">G</text:span>overn Obert de la Diputació, així com en el Reglament d'<text:span text:style-name="T40">A</text:span>rxiu d'<text:span text:style-name="T40">aqu</text:span>esta. </text:p>
      <text:p text:style-name="P15"/>
      <text:p text:style-name="P15">2. L'accés de les restants <text:span text:style-name="T40">a</text:span>dministracions públiques als documents i arxius electrònics regulats en la present Ordenança quan l<text:span text:style-name="T40">a persona</text:span> sol·licitant exercite el seu dret a no aportar documents ja aportats anteriorment a la Diputació, es realitzarà amb plena subjecció als límits previstos en la legislació reguladora del dret d'accés a la informació pública, i sempre que la documentació no haja <text:span text:style-name="T40">e</text:span>s<text:span text:style-name="T40">ta</text:span>t eliminada d'acord amb el que preveu la normativa reguladora.</text:p>
      <text:p text:style-name="P15"/>
      <text:p text:style-name="P15"/>
      <text:h text:style-name="P38" text:outline-level="1">TÍTOL VII. NORMES ESPECÍFIQUES DE LICITACIÓ ELECTRÒNICA</text:h>
      <text:p text:style-name="P25"/>
      <text:p text:style-name="P61">Article 28. Impuls de la licitació electrònica.</text:p>
      <text:p text:style-name="P79"/>
      <text:p text:style-name="P15">1. El procediment per a l'adjudicació de contractes públics celebrats per Diputació i les entitats incloses en l'àmbit d'aplicació d'<text:span text:style-name="T40">aqu</text:span>esta Ordenança haurà de ser, en tot cas, exclusivament electrònic, ajustant-se no sols a les disposicions contingudes en la normativa de procediment administratiu comú de les <text:span text:style-name="T40">a</text:span>dministraci<text:span text:style-name="T40">ons</text:span> públiques, sinó també a la normativa de contractes del sector públic, de transparència, accés a la informació pública i <text:span text:style-name="T40">B</text:span>on <text:span text:style-name="T40">G</text:span>overn, així com protecció de dades de caràcter personal. </text:p>
      <text:p text:style-name="P15"/>
      <text:p text:style-name="P15">2. En tot cas, per a fer efectius tots els drets i obligacions derivats de la tramitació dels expedients de licitació electrònica, s'haurà de <text:span text:style-name="T40">tindre</text:span> aplicacions tecnològiques que asseguren en totes les fases del procediment el compliment dels <text:span text:style-name="T40">e</text:span>squemes <text:span text:style-name="T40">n</text:span>acionals de <text:span text:style-name="T40">s</text:span>eguretat i <text:span text:style-name="T40">i</text:span>nteroperabilitat.</text:p>
      <text:p text:style-name="P15"/>
      <text:p text:style-name="P14"><text:span text:style-name="T4">3</text:span><text:span text:style-name="T41">. La tramitació electrònica dels procediments de contractació pública haurà de ser íntegra, de principi a fi, assegurant en tot moment la posada a disposició de l</text:span><text:span text:style-name="T42">e</text:span><text:span text:style-name="T41">s </text:span><text:span text:style-name="T42">persones</text:span><text:span text:style-name="T41"> licitador</text:span><text:span text:style-name="T42">e</text:span><text:span text:style-name="T41">s i la resta d</text:span><text:span text:style-name="T42">e persones </text:span><text:span text:style-name="T41">interessa</text:span><text:span text:style-name="T42">de</text:span><text:span text:style-name="T41">s per mitjans telemàtics de tota la documentació i informació que es considere oportuna, a través del perfil de contractant, sense perju</text:span><text:span text:style-name="T42">dici</text:span><text:span text:style-name="T41"> de la utilització</text:span><text:span text:style-name="T4"> d'altres mitjans de publicitat en els casos exigits per la Llei de </text:span><text:span text:style-name="T43">c</text:span><text:span text:style-name="T4">ontractes del </text:span><text:span text:style-name="T43">s</text:span><text:span text:style-name="T4">ector </text:span><text:span text:style-name="T43">p</text:span><text:span text:style-name="T4">úblic, o per les normes autonòmiques de desen</text:span><text:span text:style-name="T43">v</text:span><text:span text:style-name="T4">ol</text:span><text:span text:style-name="T43">up</text:span><text:span text:style-name="T4">ament o en els que així es decid</text:span><text:span text:style-name="T43">e</text:span><text:span text:style-name="T4">sca voluntàriament per els òrgans de contractació.</text:span></text:p>
      <text:p text:style-name="P15"/>
      <text:p text:style-name="P61"><text:soft-page-break/>Article 29. El procediment electrònic de licitació.</text:p>
      <text:p text:style-name="P15"/>
      <text:p text:style-name="P18">1. Es tramitaran obligatòriament de forma electrònica els contractes d'obres, concessions, subministraments i serv<text:span text:style-name="T40">e</text:span>is, podent-se exceptuar en els casos que determina la Llei de <text:span text:style-name="T40">c</text:span>ontractes del <text:span text:style-name="T40">s</text:span>ector <text:span text:style-name="T40">p</text:span>úblic.</text:p>
      <text:p text:style-name="P79"/>
      <text:p text:style-name="P15">2. Així mateix, la licitació dels dits contractes, haurà de ser publicada per mitjans electrònics en el perfil del contractant per a assegurar la màxima concurrència en les licitacions.</text:p>
      <text:p text:style-name="P15"/>
      <text:p text:style-name="P15">3. Els contractes que no tinguen la consideració de menors, es tramitaran a través d'una plataforma de licitació electrònica, que permeta la tramitació electrònica del procediment de contractació.</text:p>
      <text:p text:style-name="P15"/>
      <text:p text:style-name="P15">4. D'acord amb l'apartat segon de l'article anterior, la plataforma de licitació electrònica referida en el present article haurà de complir estrictament amb les normes de l'Esquema Nacional de Seguretat i de l'Esquema Nacional d'Interoperabilitat, permetent de forma concreta la presentació encriptada i confidencial d'ofertes. A més, la dita plataforma haurà d'estar integrada amb el gestor d'expedients.</text:p>
      <text:p text:style-name="P15"/>
      <text:p text:style-name="P61">Article 30. Publicitat de les licitacions.</text:p>
      <text:p text:style-name="P79"/>
      <text:p text:style-name="P80"><text:span text:style-name="T4">1. Tots els contractes adjudicats per </text:span><text:span text:style-name="T10">la Diputació,</text:span><text:span text:style-name="T4"> així com la resta de les entitats i organismes inclosos en l'àmbit d'aplicació d'</text:span><text:span text:style-name="T43">aqu</text:span><text:span text:style-name="T4">esta Ordenança </text:span><text:span text:style-name="T10">que d'ella depenguen, hauran de</text:span><text:span text:style-name="T4"> ser publicats en els respectius </text:span><text:span text:style-name="T43">p</text:span><text:span text:style-name="T4">ortals de </text:span><text:span text:style-name="T43">t</text:span><text:span text:style-name="T4">ransparència, fent referència precisa als extrems continguts en l'</text:span><text:span text:style-name="T43">a</text:span><text:span text:style-name="T4">rticle 8.1, a) de la Llei 19/2013, de 9 de desembre, de transparència, accés a la informació pública i </text:span><text:span text:style-name="T43">B</text:span><text:span text:style-name="T4">on </text:span><text:span text:style-name="T43">G</text:span><text:span text:style-name="T4">overn. </text:span></text:p>
      <text:p text:style-name="P15"/>
      <text:p text:style-name="P15">2. En tot cas, els procediments per a l'adjudicació de contractes de les dites entitats i organismes hauran d'anunciar-se en el corresponent diari oficial, quan això siga exigible d'acord amb allò que s'ha establit en Llei de <text:span text:style-name="T40">c</text:span>ontractes del <text:span text:style-name="T40">s</text:span>ector <text:span text:style-name="T40">p</text:span>úblic.</text:p>
      <text:p text:style-name="P15"/>
      <text:p text:style-name="P81"/>
      <text:list text:continue-list="list130449381025402" text:style-name="WW8Num2">
        <text:list-item>
          <text:h text:style-name="P24" text:outline-level="1">TÍTOL VIII. NORMES ESPECÍFIQUES DE LA POTESTAT REGLAMENTÀRIA PROVINCIAL.</text:h>
        </text:list-item>
      </text:list>
      <text:p text:style-name="P25"/>
      <text:p text:style-name="P61">Article 31. Pla <text:span text:style-name="T40">a</text:span>nual <text:span text:style-name="T40">n</text:span>ormatiu.</text:p>
      <text:p text:style-name="P82"/>
      <text:p text:style-name="P15">1. Tots els <text:span text:style-name="T40">d</text:span>epartaments de la Diputació hauran de remetre abans del 31 gener de l'exercici corresponent al Serv<text:span text:style-name="T40">e</text:span>i d'Administració i Innovació Pública una relació detallada dels <text:span text:style-name="T40">r</text:span>eglaments o <text:span text:style-name="T40">o</text:span>rdenances que prevegen aprovar o modificar durant l'esmentat exercici, per a la seua inclusió en el Pla <text:span text:style-name="T40">a</text:span>nual <text:span text:style-name="T40">n</text:span>ormatiu que haurà de ser aprovat pel Ple d'<text:span text:style-name="T40">aqu</text:span>esta abans del 30 d'abril.</text:p>
      <text:p text:style-name="P15"/>
      <text:p text:style-name="P14"><text:span text:style-name="T4">2. La remissió de la dita informació es realitzarà de conformitat amb el model que s'adjunta com annex I a la present Ordenança, havent d'adjuntar</text:span><text:span text:style-name="T41"> <text:s/>els següents Informes per</text:span><text:span text:style-name="T4"> cada una de les normes reglamentàries que es pretenen modificar o aprovar:</text:span></text:p>
      <text:p text:style-name="P83"/>
      <text:list text:style-name="WW8Num6">
        <text:list-item>
          <text:p text:style-name="P84"><text:span text:style-name="T41">Informe de bona regulació, acreditatiu que</text:span><text:span text:style-name="T4"> l'exercici de la potestat reglamentària s'ajusta als principis de necessitat, eficàcia, proporcionalitat, seguretat jurídica, transparència i eficiència quedant, a més, expressament</text:span><text:span text:style-name="T41"> manifestada </text:span><text:span text:style-name="T42">aqu</text:span><text:span text:style-name="T41">esta </text:span><text:soft-page-break/><text:span text:style-name="T41">justificació en el preàmbul de totes i cada una de les normes reglamentàries, en els termes de l'article 129.1 de la Llei 39/2915.</text:span><text:span text:style-name="T4"> </text:span><text:span text:style-name="T44"><text:s/></text:span></text:p>
        </text:list-item>
      </text:list>
      <text:p text:style-name="P15"/>
      <text:list text:continue-numbering="true" text:style-name="WW8Num6">
        <text:list-item>
          <text:p text:style-name="P84"><text:span text:style-name="T41">Informe d'anàlisi de costos i objectius, acreditatiu que en virtut dels principis de necessitat i eficàcia, la iniciativa reglamentària està justificada per una raó d'interés general, basada en una identificació clara dels fins perseguits i és l'instrument més adequat per a garantir la seua consecució, en els termes de l'article 129.2 de la Llei 39/2015. </text:span><text:span text:style-name="T45"><text:s/></text:span></text:p>
        </text:list-item>
      </text:list>
      <text:p text:style-name="P82"/>
      <text:p text:style-name="P58">Article 32. Participació de l<text:span text:style-name="T40">e</text:span>s <text:span text:style-name="T40">persones</text:span> interessa<text:span text:style-name="T40">de</text:span>s en el procediment d'elaboració de les <text:span text:style-name="T40">o</text:span>rdenances i <text:span text:style-name="T40">r</text:span>eglaments provincials.</text:p>
      <text:p text:style-name="P15"/>
      <text:p text:style-name="P14"><text:span text:style-name="T41">1. El procediment per a l'aprovació de les </text:span><text:span text:style-name="T42">o</text:span><text:span text:style-name="T41">rdenances i </text:span><text:span text:style-name="T42">r</text:span><text:span text:style-name="T41">eglaments de la Diputació s'ajustarà al que preveu la legislació [de règim local] que en cada moment siga aplicable, si bé amb l'objectiu de millorar la participació de tot</text:span><text:span text:style-name="T42">e</text:span><text:span text:style-name="T41">s l</text:span><text:span text:style-name="T42">e</text:span><text:span text:style-name="T41">s </text:span><text:span text:style-name="T42">persones</text:span><text:span text:style-name="T41"> interessa</text:span><text:span text:style-name="T42">de</text:span><text:span text:style-name="T41">s en el dit procediment</text:span><text:span text:style-name="T4">, amb caràcter previ a l'aprovació i/o </text:span><text:span text:style-name="T43">la seua </text:span><text:span text:style-name="T4">modificació, </text:span><text:span text:style-name="T41">se</text:span><text:span text:style-name="T46"> substanciarà</text:span><text:span text:style-name="T4"> una consulta pública en què es demanarà l'opinió de l</text:span><text:span text:style-name="T43">e</text:span><text:span text:style-name="T4">s </text:span><text:span text:style-name="T43">persones</text:span><text:span text:style-name="T4"> i de les organitzacions més representatives potencialment afecta</text:span><text:span text:style-name="T43">de</text:span><text:span text:style-name="T4">s per les esmentades normes sobre:</text:span></text:p>
      <text:p text:style-name="P15"/>
      <text:p text:style-name="P15">a) Els problemes que es pretenen solucionar amb la iniciativa.</text:p>
      <text:p text:style-name="P15">b) La necessitat i oportunitat de la seua aprovació.</text:p>
      <text:p text:style-name="P15">c) Els objectius de la norma.</text:p>
      <text:p text:style-name="P15">d) Les possibles solucions alternatives reguladores i no reguladores.</text:p>
      <text:p text:style-name="P15"/>
      <text:p text:style-name="P83">2. La consulta pública prevista en l'apartat anterior podrà ometre's quan es tracte de l'aprovació d'<text:span text:style-name="T40">o</text:span>rdenances o <text:span text:style-name="T40">r</text:span>eglaments de caràcter pressupostari o organitzatiu de la Diputació o de les organitzacions dependents o vinculades a <text:span text:style-name="T40">aqu</text:span>esta, quan concórreguen raons greus d'interés públic que ho justifiquen, així com en aquells supòsits en què la proposta reglamentària no tinga un impacte significatiu en l'activitat econòmica, no impose obligacions rellevants a l<text:span text:style-name="T40">e</text:span>s <text:span text:style-name="T40">persones</text:span> destinat<text:span text:style-name="T40">à</text:span>ri<text:span text:style-name="T40">e</text:span>s o regule aspectes parcials d'una matèria.</text:p>
      <text:p text:style-name="P15"/>
      <text:p text:style-name="P83">3. Un Decret de l<text:span text:style-name="T40">a</text:span> Presid<text:span text:style-name="T40">è</text:span>n<text:span text:style-name="T40">cia</text:span> aprovarà les fitxes identificatives de la consulta pública de cada una de les <text:span text:style-name="T40">o</text:span>rdenances i <text:span text:style-name="T40">r</text:span>eglaments que es pretenen aprovar i/o modificar per la Diputació al llarg del corresponent exercici, fixant la data exacta fins a la qual es podran fer arribar les opinions sobre els aspectes <text:span text:style-name="T40">hi </text:span>plantejats. </text:p>
      <text:p text:style-name="P83"/>
      <text:p text:style-name="P30"><text:span text:style-name="T47">4. La relació de fitxes identificatives, que s'elaboraran de conformitat amb el</text:span><text:span text:style-name="T12"> model que s'adjunta com annex II a la present Ordenança hauran de ser publicades tant en el Portal de Transparència (</text:span><text:a xlink:type="simple" xlink:href="http://transparencia.dipcas.es/" text:style-name="Internet_20_link" text:visited-style-name="Visited_20_Internet_20_Link"><text:span text:style-name="Internet_20_link"><text:span text:style-name="T12">http://transparencia.dipcas.es</text:span></text:span></text:a><text:span text:style-name="T12">) com en la web de la Diputació (</text:span><text:a xlink:type="simple" xlink:href="http://www.dipcas.es/" text:style-name="Internet_20_link" text:visited-style-name="Visited_20_Internet_20_Link"><text:span text:style-name="Internet_20_link"><text:span text:style-name="T12">http://www.dipcas.es</text:span></text:span></text:a><text:span text:style-name="T12">) durant el termini indicat pel Decret de l</text:span><text:span text:style-name="T48">a</text:span><text:span text:style-name="T12"> Presid</text:span><text:span text:style-name="T48">è</text:span><text:span text:style-name="T12">n</text:span><text:span text:style-name="T48">cia</text:span><text:span text:style-name="T12"> citat en l'apartat anterior. </text:span></text:p>
      <text:p text:style-name="P15"/>
      <text:p text:style-name="P58">Article 33. Avaluació d'impacte normatiu de les <text:span text:style-name="T40">o</text:span>rdenances i <text:span text:style-name="T40">r</text:span>eglaments provincials.</text:p>
      <text:p text:style-name="P15"/>
      <text:p text:style-name="P15">1. La Diputació revisarà cada any la seua normativa per a adaptar-la als principis de bona regulació i per a comprovar la mesura en què <text:span text:style-name="T40">aqu</text:span>esta ha aconseguit els objectius previstos referenciats pels informes preceptius que van acompanyar al corresponent Pla <text:span text:style-name="T40">a</text:span>nual <text:span text:style-name="T40">n</text:span>ormatiu, i si estava justificat i correctament quantificat el cost i les càrregues imposades per <text:span text:style-name="T40">el</text:span>la.</text:p>
      <text:p text:style-name="P15"/>
      <text:p text:style-name="P15"><text:soft-page-break/>2. El resultat de la cita<text:span text:style-name="T40">da</text:span> avaluació es plasmarà en un informe conjunt de tots els <text:span text:style-name="T40">d</text:span>epartaments de la Diputació que hagen promogut l'aprovació i/o modificació d'<text:span text:style-name="T40">o</text:span>rdenances i <text:span text:style-name="T40">r</text:span>eglaments, que s'elaborarà pel Serv<text:span text:style-name="T40">e</text:span>i d'Administració i Innovació Pública amb les necessàries aportacions d'<text:span text:style-name="T40">aqu</text:span>estos, i que haurà de ser aprovat pel Ple d'aquella abans del 30 d'abril de l'exercici posterior a l<text:span text:style-name="T40">a seua </text:span>aprovació, fent-se públic el dit informe través del Portal de Transparència de la Diputació.</text:p>
      <text:p text:style-name="P15"/>
      <text:p text:style-name="P15">3. L'informe conjunt d'avaluació citat en l'apartat anterior especificarà, per cada <text:span text:style-name="T40">d</text:span>epartament, els punts següents:</text:p>
      <text:p text:style-name="P15"/>
      <text:list text:style-name="WW8Num7">
        <text:list-item>
          <text:p text:style-name="P85">L'eficàcia de les <text:span text:style-name="T40">o</text:span>rdenances i <text:span text:style-name="T40">r</text:span>eglaments, entenent per tal la mesura en què han aconseguit els fins pretesos amb la seua aprovació.</text:p>
        </text:list-item>
        <text:list-item>
          <text:p text:style-name="P85">L'eficiència de les <text:span text:style-name="T40">o</text:span>rdenances i <text:span text:style-name="T40">r</text:span>eglaments, identificant les càrregues administratives que podrien no haver <text:span text:style-name="T40">e</text:span>s<text:span text:style-name="T40">ta</text:span>t necessàries.</text:p>
        </text:list-item>
        <text:list-item>
          <text:p text:style-name="P85">La sostenibilitat de les <text:span text:style-name="T40">o</text:span>rdenances i <text:span text:style-name="T40">r</text:span>eglaments.</text:p>
        </text:list-item>
        <text:list-item>
          <text:p text:style-name="P85">Les recomanacions específi<text:span text:style-name="T40">que</text:span>s de modificació i, si és el cas, derogació de les <text:span text:style-name="T40">o</text:span>rdenances i <text:span text:style-name="T40">r</text:span>eglaments avalua<text:span text:style-name="T40">t</text:span>s, quan a<text:span text:style-name="T40">ix</text:span>í ho aconsellara el resultat de l<text:span text:style-name="T40">a</text:span> seu<text:span text:style-name="T40">a</text:span> an<text:span text:style-name="T40">à</text:span>lisi.</text:p>
        </text:list-item>
      </text:list>
      <text:p text:style-name="P17">Disposició <text:span text:style-name="T40">a</text:span>ddicional <text:span text:style-name="T40">p</text:span>rimera. Creació de <text:span text:style-name="T40">r</text:span>egistres <text:span text:style-name="T40">e</text:span>lectrònics auxiliars.</text:p>
      <text:p text:style-name="P21">Quan per raó de l'especialitat dels tràmits a realitzar es considere convenient l'existència d'un Registre <text:span text:style-name="T40">E</text:span>lectrònic específic, <text:span text:style-name="T40">aqu</text:span>est es crearà <text:span text:style-name="T40">m</text:span>itjançant <text:span text:style-name="T40">u</text:span>n <text:span text:style-name="T40">d</text:span>ecret de Presid<text:span text:style-name="T40">è</text:span>n<text:span text:style-name="T40">cia</text:span> com <text:span text:style-name="T40">r</text:span>egistre <text:span text:style-name="T40">e</text:span>lectrònic auxiliar del Registre <text:span text:style-name="T40">E</text:span>lectrònic de la Diputació.</text:p>
      <text:p text:style-name="P17">Disposició <text:span text:style-name="T40">a</text:span>ddicional <text:span text:style-name="T40">s</text:span>egona. <text:span text:style-name="T40">P</text:span>rotecció de dades.</text:p>
      <text:p text:style-name="P21">La utilització de les tècniques electròniques per la Diputació, en l'àmbit del que disposa <text:span text:style-name="T40">aqu</text:span>esta Ordenança, tindrà les limitacions establides en la Llei <text:span text:style-name="T40">o</text:span>rgànica 15/1999, de 13 de desembre, de <text:span text:style-name="T40">p</text:span>rotecció de <text:span text:style-name="T40">d</text:span>ades de <text:span text:style-name="T40">c</text:span>aràcter <text:span text:style-name="T40">p</text:span>ersonal i el seu reglament de desplegament, aprovat pel RD. 1720/2007, de 21 de desembre. </text:p>
      <text:p text:style-name="P17">Disposició <text:span text:style-name="T40">a</text:span>ddicional <text:span text:style-name="T40">t</text:span>ercera. Cooficialitat de la llengua.</text:p>
      <text:p text:style-name="P21">Es garantirà que les persones interessades puguen efectuar el tràmit de registre en l<text:span text:style-name="T40">a llengua</text:span> tria<text:span text:style-name="T40">da</text:span> entre el castellà i el valencià. En absència de declaració expressa, s'entendrà que ha optat per l'idioma en què s'haguera <text:span text:style-name="T40">adreçat</text:span> a l'Administració.</text:p>
      <text:p text:style-name="P17">Disposició <text:span text:style-name="T40">a</text:span>ddicional quarta. Tauler d'<text:span text:style-name="T40">e</text:span>dictes <text:span text:style-name="T40">e</text:span>lectrònic.</text:p>
      <text:p text:style-name="P86"/>
      <text:p text:style-name="P87"><text:span text:style-name="T10">1.</text:span><text:span text:style-name="T4"> En el Tauler Edictal s'inseriran els anuncis i edictes </text:span><text:span text:style-name="T43">de</text:span><text:span text:style-name="T4"> la Diputació</text:span><text:span text:style-name="T49"> i</text:span><text:span text:style-name="T4"> els seus organismes i entitats vinculades o dependents, així com d'altres </text:span><text:span text:style-name="T43">a</text:span><text:span text:style-name="T4">dministracions públiques o entitats que, en virtut de norma jurídica o resolució judicial, hagen de ser objecte de publicació en el tauler d'edictes provincial.</text:span></text:p>
      <text:p text:style-name="P86"/>
      <text:p text:style-name="P87"><text:span text:style-name="T10">2. El Tauler Edictal estarà</text:span><text:span text:style-name="T4"> integrat</text:span><text:span text:style-name="T10"> en la seu electrònica de la Diputació. </text:span><text:span text:style-name="T4">La publicació a través </text:span><text:span text:style-name="T43">seu</text:span><text:span text:style-name="T4"> tindrà la consideració d'oficial i autèntica, substituint a tots els efectes la publicació en el tauler d'edictes físic, sense perju</text:span><text:span text:style-name="T43">dici</text:span><text:span text:style-name="T4"> de la seua permanència a efectes purament informatius.</text:span></text:p>
      <text:p text:style-name="P86"/>
      <text:p text:style-name="P14"><text:span text:style-name="T10">3.</text:span><text:span text:style-name="T49"> Quan</text:span><text:span text:style-name="T4"> la norma del procediment guarde silenci sobre la publicació en el </text:span><text:span text:style-name="T43">T</text:span><text:span text:style-name="T4">auler d'</text:span><text:span text:style-name="T43">E</text:span><text:span text:style-name="T4">dictes, no serà necessària la dita publicació, llevat que per raons d'interés públic degudament motivades, s</text:span><text:span text:style-name="T43">'hi</text:span><text:span text:style-name="T4"> justifique.</text:span></text:p>
      <text:p text:style-name="P86"><text:soft-page-break/></text:p>
      <text:p text:style-name="P87"><text:span text:style-name="T10">4.</text:span><text:span text:style-name="T4"> Per </text:span><text:span text:style-name="T43">d</text:span><text:span text:style-name="T4">ecret de Presid</text:span><text:span text:style-name="T43">è</text:span><text:span text:style-name="T4">n</text:span><text:span text:style-name="T43">cia</text:span><text:span text:style-name="T4">, o òrgan en qui delegue, es determinaran les característiques dels anuncis a publicar, així com els altres aspectes de caràcter formal quant a les responsabilitats administratives.</text:span></text:p>
      <text:p text:style-name="P88"/>
      <text:p text:style-name="P14"><text:span text:style-name="T50">5. La Secretaria tindrà la competència per a ordenar la inserció i remetre els textos per a la seua publicació en el Tauler</text:span><text:span text:style-name="T4"> Edictal</text:span><text:span text:style-name="T50">.</text:span></text:p>
      <text:p text:style-name="P88"/>
      <text:p text:style-name="P14"><text:span text:style-name="T50">6. </text:span><text:span text:style-name="T10">El Tauler Edictal serà únic per a la Diputació i les seues entitats i organismes vinculats o dependents, tindrà format digital i s'ajustarà a les determinacions legals d'aplicació.</text:span></text:p>
      <text:p text:style-name="P88"/>
      <text:p text:style-name="P87"><text:span text:style-name="T10">7.</text:span><text:span text:style-name="T33"> Les</text:span><text:span text:style-name="T4"> regles d'organització i funcionament del Tauler Edictal hauran de garantir en tot moment:</text:span></text:p>
      <text:p text:style-name="P86"/>
      <text:p text:style-name="P89">a)<text:tab/>La inserció dels anuncis i edictes en termes de disponibilitat, autenticitat i integritat del seu contingut.</text:p>
      <text:p text:style-name="P89">b)<text:tab/>Les condicions d'accessibilitat necessàries per a la seua consulta per les persones amb diversitat funcional i la seua permanent adaptació a l'evolució tecnològica.</text:p>
      <text:p text:style-name="P89">c)<text:tab/>La constància d'evidències electròniques que permeten la fe<text:span text:style-name="T40">f</text:span>a<text:span text:style-name="T40">ença</text:span> de la data i hora de publicació i del termini de l'exposició en el tauler.</text:p>
      <text:p text:style-name="P86"/>
      <text:p text:style-name="P86">8. L'accés al Tauler Edictal a través de la seu electrònica serà gratuïta i no exigirà identificació de cap tipus.</text:p>
      <text:p text:style-name="P86"/>
      <text:p text:style-name="P86">9. El Tauler Edictal es podrà consultar per Internet i també en les Oficines d'Atenció a l<text:span text:style-name="T40">a</text:span> Ciutad<text:span text:style-name="T40">ania</text:span> i en els punts d'accés electrònic de la Diputació i de les seues entitats i organismes vinculats o dependents.</text:p>
      <text:p text:style-name="P90"/>
      <text:p text:style-name="P14"><text:span text:style-name="T10">10. </text:span><text:span text:style-name="T4">El Tauler Edictal estarà disponible les 24 hores del dia, tots els dies de l'any. Quan per raons tècniques es preveja que puga no estar operatiu, s'haurà d'informar d'això a l</text:span><text:span text:style-name="T43">e</text:span><text:span text:style-name="T4">s </text:span><text:span text:style-name="T43">persones</text:span><text:span text:style-name="T4"> usu</text:span><text:span text:style-name="T43">à</text:span><text:span text:style-name="T4">ri</text:span><text:span text:style-name="T43">e</text:span><text:span text:style-name="T4">s amb la màxima antelació possible, indicant quins són els mitjans alternatius de consulta que estiguen disponibles. </text:span></text:p>
      <text:p text:style-name="P91"/>
      <text:p text:style-name="P87"><text:span text:style-name="T10">11. Els</text:span><text:span text:style-name="T4"> anuncis o edictes es mantindran publicats en el Tauler Edictal durant el termini que s'especifique en l'acte o expedient concret, i als efectes del seu còmput, la data de publicació serà la que conste en la representació visual de la firma electrònica del document.</text:span></text:p>
      <text:p text:style-name="P92"/>
      <text:p text:style-name="P93"><text:span text:style-name="T10">12. </text:span><text:span text:style-name="T4">La publicació en el Tauler Edictal dels actes administratius dictats per </text:span><text:span text:style-name="T43">aqu</text:span><text:span text:style-name="T10">esta Diputació</text:span><text:span text:style-name="T4"> en l'àmbit de les seues competències, </text:span><text:span text:style-name="T43">tindrà</text:span><text:span text:style-name="T4"> els efectes que es determinen en la normativa vigent. Transcorreguts els terminis de publicació, s'entendrà que la notificació ha </text:span><text:span text:style-name="T43">e</text:span><text:span text:style-name="T4">s</text:span><text:span text:style-name="T43">ta</text:span><text:span text:style-name="T4">t practicada, donant per complit el tràmit corresponent i continuant el procediment.</text:span></text:p>
      <text:p text:style-name="P94"/>
      <text:p text:style-name="P94">13. En el no previst en la present <text:span text:style-name="T40">d</text:span>isposició s'aplicaran les normes sobre notificacions i publicacions establides en la Llei 39/2015, d'1 d'octubre, del <text:span text:style-name="T40">p</text:span>rocediment <text:span text:style-name="T40">a</text:span>dministratiu <text:span text:style-name="T40">c</text:span>omú de les <text:span text:style-name="T40">a</text:span>dministracions <text:span text:style-name="T40">p</text:span>úbliques.</text:p>
      <text:p text:style-name="P17">Disposició <text:span text:style-name="T40">a</text:span>ddicional <text:span text:style-name="T40">cinquena</text:span>. Llibres electrònics d'actes d'òrgans col·legiats i de <text:span text:style-name="T40">d</text:span>ecrets.</text:p>
      <text:p text:style-name="P95"><text:soft-page-break/><text:span text:style-name="T51">El Llibre electrònic de </text:span><text:span text:style-name="T52">d</text:span><text:span text:style-name="T51">ecrets, així com el Llibre electrònic d'actes dels òrgans col·legiats, tant de la Diputació com dels seus organismes autònoms, creats per</text:span><text:span text:style-name="T4"> acord plenari d'</text:span><text:span text:style-name="T43">aqu</text:span><text:span text:style-name="T4">esta de data 25 de febrer de 2014 (publicat en el BOP núm. 56 de data 8 de maig),</text:span><text:span text:style-name="T51"> posse</text:span><text:span text:style-name="T52">ei</text:span><text:span text:style-name="T51">xen caràcter d'instrument públic solemne, en els termes que preveu la legislació de règim local aplicable.</text:span></text:p>
      <text:p text:style-name="P17">Disposició <text:span text:style-name="T40">a</text:span>ddicional <text:span text:style-name="T40">sis</text:span>e<text:span text:style-name="T40">n</text:span>a. Dependència funcional de les OFISAM.</text:p>
      <text:p text:style-name="P96">Per a assegurar la coordinació entre les diferents OFISAM en matèria de Registre General d'Entrada i Eixida de documentació, tant en paper com en format electrònic, es fa dependre funcionalment a<text:span text:style-name="T40">questes</text:span> del Serv<text:span text:style-name="T40">e</text:span>i d'Administració i Innovació Pública per quant <text:span text:style-name="T40">aquest</text:span> té encomanades les dites funcions en tota la Diputació.</text:p>
      <text:p text:style-name="P17">Disposició <text:span text:style-name="T40">a</text:span>ddicional <text:span text:style-name="T40">setena</text:span>. Registre electrònic de funcionari<text:span text:style-name="T40">at</text:span> habilitat.</text:p>
      <text:p text:style-name="P95"><text:span text:style-name="T6">1. Es crea el registre públic electrònic de funcionari</text:span><text:span text:style-name="T53">at</text:span><text:span text:style-name="T6"> habilitat de la Diputació, que haurà d'implementar-se tecnològicament sobre la base de l</text:span><text:span text:style-name="T53">'eina</text:span><text:span text:style-name="T6"> Habilit@, inclosa en el conjunt d'aplicacions disponibles de manera gratuïta en el Centre de Transferència de Tecnologia de l'AGE, havent</text:span><text:span text:style-name="T4"> d'incorporar-</text:span><text:span text:style-name="T43">hi</text:span><text:span text:style-name="T4"> tota </text:span><text:span text:style-name="T6">la informació relacionada en l'art. 7 de l'Ord</text:span><text:span text:style-name="T53">r</text:span><text:span text:style-name="T6">e HAP/7/2014, de 8 de gener, pel qual es regula el Registre de funcionari</text:span><text:span text:style-name="T53">at</text:span><text:span text:style-name="T6"> habilitat per a la identificació i autenticació de ciutadan</text:span><text:span text:style-name="T53">ia</text:span><text:span text:style-name="T6"> en l'àmbit de l'AGE.</text:span></text:p>
      <text:p text:style-name="P97">2. El funcionari<text:span text:style-name="T40">at</text:span> habilitat haur<text:span text:style-name="T40">à</text:span> de ser designat com a tal per <text:span text:style-name="T40">d</text:span>ecret de Presid<text:span text:style-name="T40">è</text:span>n<text:span text:style-name="T40">cia</text:span> i exercir<text:span text:style-name="T40">à</text:span> les seues funcions en benefici tant de les persones físiques no obligades electrònicament, com d'aquelles que, actuant en representació d'altres persones jurídiques obligades electrònicament, acrediten la insuficiència de mitjans electrònics necessaris per a realitzar els tràmits oportuns en les oficines d'assistència en matèria de registre de la Diputació. </text:p>
      <text:p text:style-name="P97">3. Es consideren, de conformitat amb la normativa aplicable, com a requisits imprescindibles perquè l<text:span text:style-name="T54">e</text:span>s <text:span text:style-name="T54">persones</text:span> interessa<text:span text:style-name="T54">de</text:span>s es beneficien de la firma, per substitució, del funcionari<text:span text:style-name="T54">at</text:span> habilitat, que <text:span text:style-name="T54">aqu</text:span>estos s'identifiquen davant d<text:span text:style-name="T54">'</text:span>el<text:span text:style-name="T54">l</text:span>, presten el seu consentiment expr<text:span text:style-name="T54">é</text:span>s per a cada tràmit, i quede constància en el corresponent expedient d'<text:span text:style-name="T54">aqu</text:span>esta circumstància.</text:p>
      <text:p text:style-name="P97">4. S'aproven els formularis que apareixen com ANNEXOS III i IV a la present Ordenança relatius, respectivament, al model de consentiment expr<text:span text:style-name="T54">é</text:span>s de l<text:span text:style-name="T54">a</text:span> ciutad<text:span text:style-name="T54">ania</text:span> o del representant de persona jurídica per a la seua identificació i autenticació per funcionari<text:span text:style-name="T54">at</text:span> públic habilitat, i a la credencial de funcionari<text:span text:style-name="T55">at</text:span> habilitat expedida pe<text:span text:style-name="T55">r </text:span>l<text:span text:style-name="T55">a</text:span> <text:span text:style-name="T55">S</text:span>ecretari<text:span text:style-name="T55">a</text:span> <text:span text:style-name="T55">G</text:span>eneral de la Diputació.</text:p>
      <text:p text:style-name="P97">5. Es limiten els efectes de la firma electrònica per substitució del funcionari<text:span text:style-name="T55">at</text:span> habilitat per a això, als exclusius d'identificació previstos en la legislació bàsica sobre procediment administratiu comú, sense que la dita acció afecte de cap manera la resta de tràmits que corresponguen a la persona interessada a la que substitu<text:span text:style-name="T55">ei</text:span>x, tant en la Diputació com davant d'altres <text:span text:style-name="T55">a</text:span>dministracions públiques, ni a la voluntat, coneixement o responsabilitat derivades de les actuacions d'aquella.</text:p>
      <text:p text:style-name="P97">6. Les actuacions d'identificació electrònica per substitució faran referència expressa a la present <text:span text:style-name="T55">d</text:span>isposició i als seus ANNEXOS, com a títol habilitant acreditatiu del compliment dels requisits legalment exigibles, permetent en tot moment la seua <text:soft-page-break/>comprovació fefaent a través de la validació del corresponent codi segur de verificació en la seu electrònica de la Diputació.</text:p>
      <text:p text:style-name="P58">Disposició addicional <text:span text:style-name="T55">vuitena</text:span>. Registre electrònic d'apoderaments.</text:p>
      <text:p text:style-name="P15"/>
      <text:p text:style-name="P15">1. Es crea el <text:span text:style-name="T55">R</text:span>egistre <text:span text:style-name="T55">P</text:span>úblic <text:span text:style-name="T55">E</text:span>lectrònic d'<text:span text:style-name="T55">A</text:span>poderaments (REA) de la Diputació, que haurà d'implementar-se tecnològicament sobre la base de l<text:span text:style-name="T55">'eina</text:span> @podera, inclosa en el conjunt d'aplicacions disponibles de manera gratuïta en el Centre de Transferència de Tecnologia de l'AGE, havent d'incorporar-<text:span text:style-name="T55">hi</text:span> tota la informació relacionada en l'art. 6 de l'Ord<text:span text:style-name="T55">r</text:span>e HAP/1637/2012, de 5 de juliol, per la qual es regula el Registre <text:span text:style-name="T55">E</text:span>lectrònic d'Apoderaments <text:span text:style-name="T55">en </text:span>l'àmbit de l'AGE.</text:p>
      <text:p text:style-name="P15"/>
      <text:p text:style-name="P14"><text:span text:style-name="T4">2. S'establ</text:span><text:span text:style-name="T56">e</text:span><text:span text:style-name="T4">ixen</text:span><text:span text:style-name="T57"> com a models</text:span><text:span text:style-name="T4"> de poders inscriptibles en el registre públic electrònic d'apoderaments de la Diputació, així com sistemes de firma vàlids per a realitzar els apoderaments </text:span><text:span text:style-name="T58">apud acta</text:span><text:span text:style-name="T4"> a través de mitjans electrònics, els previstos per l'Ord</text:span><text:span text:style-name="T56">r</text:span><text:span text:style-name="T4">e HFP/633/2017, de 28 de juny.</text:span></text:p>
      <text:p text:style-name="P17">Disposició addicional novena. Actes audiovisuals.</text:p>
      <text:p text:style-name="P98"/>
      <text:p text:style-name="P98">1. Podran gravar-se les sessions que celebren els òrgans col·legiats de la Diputació.</text:p>
      <text:p text:style-name="P98"/>
      <text:p text:style-name="P98">2. Quan s'haguera optat per la gravació de les sessions celebrades o per la utilització de documents en suport electrònic, hauran de conservar-se de manera que es garant<text:span text:style-name="T55">e</text:span>sca la integritat i autenticitat dels fitxers electrònics corresponents i l'accés a <text:span text:style-name="T55">e</text:span>l<text:span text:style-name="T55">l</text:span>s per part dels/<text:span text:style-name="T55">de les</text:span> membres de l'òrgan col·legiat. </text:p>
      <text:p text:style-name="P98"/>
      <text:p text:style-name="P98">3. El fitxer resultant de la gravació, junt amb la certificació expedida pe<text:span text:style-name="T55">r </text:span>Secretari<text:span text:style-name="T55">a</text:span> de l<text:span text:style-name="T55">a seua </text:span>autenticitat i integritat, i quants documents en suport electrònic s'utilitzaren com a documents de la sessió, podran acompanyar l'acta de les sessions, sense necessitat de fer constar en ella els punts principals de les deliberacions.</text:p>
      <text:p text:style-name="P15"/>
      <text:p text:style-name="P30"><text:span text:style-name="T12">4.</text:span><text:span text:style-name="T59"> L'</text:span><text:span text:style-name="T60">a</text:span><text:span text:style-name="T59">cta</text:span><text:span text:style-name="T12"> audiovisual</text:span><text:span text:style-name="apple-converted-space"><text:span text:style-name="T12"> és</text:span></text:span><text:span text:style-name="T12"> un document públic i oficial, rubricat i validat per la persona titular de la Secret</text:span><text:span text:style-name="T61">a</text:span><text:span text:style-name="T12">ria, en la seua funció de fe pública. En conseqüència s'ha de guardar totes les cauteles respecte del seu maneig i tractament, sent recomanable evitar la descàrrega total o parcial i la republicació tenint en compte que els principis de transparència i publicitat se salvaguarden igualment amb el mer visionat de la part audiovisual, la qual es troba a disposició de totes les persones en el seu lloc oficial sense límit de reproduccions. L'incompliment del deure de cautela previst en el present article </text:span><text:span text:style-name="T61">originarà</text:span><text:span text:style-name="T12"> </text:span><text:span text:style-name="T61">l</text:span><text:span text:style-name="T12">a responsabilitat en els casos en què el tràfic o redifusió de l'</text:span><text:span text:style-name="T61">a</text:span><text:span text:style-name="T12">cta audiovisual perjudique la imatge o els interessos corporatius.</text:span></text:p>
      <text:p text:style-name="P15"/>
      <text:p text:style-name="P15">5. En el no previst en la present disposició, serà aplicable a les <text:span text:style-name="T55">a</text:span>ctes audiovisuals el règim jurídic vigent de les <text:span text:style-name="T55">a</text:span>ctes.</text:p>
      <text:p text:style-name="P99">Disposició addicional de<text:span text:style-name="T62">sena</text:span>. Impuls<text:span text:style-name="T63"> de la Facturació Electrònica</text:span>.</text:p>
      <text:p text:style-name="P100"/>
      <text:p text:style-name="P100">1. Les persones físiques que emeten factures a la Diputació de Castelló hauran de formalitzar la presentació d'<text:span text:style-name="T64">aquest</text:span>es a la mateixa per mitjans electrònics, no podent ser admeses les presentades en format paper.</text:p>
      <text:p text:style-name="P100"/>
      <text:p text:style-name="P100">2. No obstant això, queden eximits del tràmit electrònic, podent ser presentats en paper, <text:span text:style-name="T62">les</text:span> <text:span text:style-name="T62">despeses</text:span> deriva<text:span text:style-name="T62">des</text:span> de les bestretes de caixa fixa i els pagaments a justificar.</text:p>
      <text:p text:style-name="P101"><text:soft-page-break/>3. La Diputació de Castelló assistirà, en tot cas, a les persones físiques que així ho requerisquen, en l'ús de mitjans electrònics per a relacionar-se amb <text:span text:style-name="T64">aques</text:span>ta telemàticament.</text:p>
      <text:p text:style-name="P102">Disposició addicional <text:span text:style-name="T65">onzena</text:span>. Registre electrònic d'Apoderaments i Registre electrònic de Funcionaris Habilitats de la Diputació provincial de Castelló.</text:p>
      <text:p text:style-name="P103"/>
      <text:p text:style-name="P104">1. Es crea el Registre electrònic d'Apoderaments de la Diputació <text:span text:style-name="T66">P</text:span>rovincial de Castelló, en el que podran inscriure's, a més dels interessats que així ho sol·liciten, els empleats públics de la Diputació per a la realització, en nom del President d'esta, dels tràmits especificats en el corresponent poder.</text:p>
      <text:p text:style-name="P104"/>
      <text:p text:style-name="P104">2. L'alta, la baixa i la modificació dels poders atorgats pel President en favor dels empleats públics de la Diputació es realitzarà, en tot cas, per Decret del mateix davall l'oportú control de l'abast i ús de l'esmentat atorgament per part del Serv<text:span text:style-name="T67">ei</text:span> d'Administració i Innovació Pública.</text:p>
      <text:p text:style-name="P104"/>
      <text:p text:style-name="P104">3. Es crea el Registre electrònic de Funcionaris Habilitats de la Diputació <text:span text:style-name="T66">P</text:span>rovincial de Castelló on hauran d'inscriure's aquells funcionaris habilitats designats com a tals que exerciran les seues funcions en benefici tant de les persones físiques no obligades electrònicament com d'aquelles que, actuant en representació d'altres persones jurídiques obligades <text:span text:style-name="T68">electrònicament</text:span>, acrediten la insuficiència de mitjans electrònics necessaris per a realitzar els tràmits oportuns en les oficines d'assistència en matèria de registre de la Diputació de Castelló.</text:p>
      <text:p text:style-name="P105"/>
      <text:p text:style-name="P106">4. La designació dels funcionaris habilitats es realitzarà, en tot cas, per Decret del President.</text:p>
      <text:p text:style-name="P107"/>
      <text:p text:style-name="P108">Disposició addicional <text:span text:style-name="T69">d</text:span>o<text:span text:style-name="T69">t</text:span>ze<text:span text:style-name="T55">na</text:span>. Desen<text:span text:style-name="T55">v</text:span>ol<text:span text:style-name="T55">up</text:span>ament de l'Ordenança.</text:p>
      <text:p text:style-name="P109">S'habilita l<text:span text:style-name="T55">a</text:span> Presid<text:span text:style-name="T55">è</text:span>n<text:span text:style-name="T55">cia</text:span> de la Diputació per a l'adopció de les mesures tècniques i administratives que siguen necessàries per al desplegament i execució dels aspectes regulats en la present Ordenança.</text:p>
      <text:p text:style-name="P110">Disposició addicional <text:span text:style-name="T67">tretzena</text:span>. Entrada en vigor.</text:p>
      <text:p text:style-name="P43"><text:span text:style-name="T70">Aprovada definitivament la present Ordenança pel Ple de la Diputació, es publicarà el seu text íntegre en el Butlletí Oficial de la Província, així com en la web </text:span><text:a xlink:type="simple" xlink:href="http://www.dipcas.es/" text:style-name="Internet_20_link" text:visited-style-name="Visited_20_Internet_20_Link"><text:span text:style-name="Internet_20_link"><text:span text:style-name="T70">www.dipcas.es</text:span></text:span></text:a><text:span text:style-name="T70"> i entrarà en vigor l'endemà de la publicació, una vegada transcorregut el termini de quinze dies previst en l'article 65.2 de la Llei 7/1985, de 2 d'abril, </text:span><text:span text:style-name="T71">r</text:span><text:span text:style-name="T70">eguladora de les </text:span><text:span text:style-name="T71">b</text:span><text:span text:style-name="T70">ases del </text:span><text:span text:style-name="T71">r</text:span><text:span text:style-name="T70">ègim </text:span><text:span text:style-name="T71">l</text:span><text:span text:style-name="T70">ocal.</text:span></text:p>
      <text:p text:style-name="P111">Disposició Addicional Catorzena. Actuacions administratives amb sistemes d'intel·ligència artificial.</text:p>
      <text:p text:style-name="P112">1. Àmbit d'aplicació.</text:p>
      <text:p text:style-name="P112">Les disposicions d'esta Disposició Addicional s'apliquen a tota actuació administrativa tramitada per mitjans electrònics en la qual intervinga un sistema d'intel·ligència artificial, ja siga en la preparació d'actes, en l'assistència a la presa de decisions o en <text:soft-page-break/>l'automatització total o parcial de resolucions, amb independència que el sistema haja sigut desenrotllat per la Diputació o per un tercer.</text:p>
      <text:p text:style-name="P112">2. Documentació prèvia obligatòria.</text:p>
      <text:p text:style-name="P112">Amb caràcter previ a la posada en funcionament de qualsevol actuació que incorpore un sistema d'IA, el responsable del servici haurà de documentar en l'expedient corresponent:</text:p>
      <text:p text:style-name="P112">a) Les fonts de dades i conjunts de dades utilitzades en l'entrenament o funcionament del sistema.</text:p>
      <text:p text:style-name="P112">b) Els criteris i llindars de decisió aplicats pel sistema.</text:p>
      <text:p text:style-name="P112">c) El nivell d'intervenció humana previst, el moment del procediment en què es produïx i la garantia que esta intervenció és independent dels resultats del sistema.</text:p>
      <text:p text:style-name="P112">d) Els mecanismes de revisió i recurs disponibles per a les persones afectades.</text:p>
      <text:p text:style-name="P112">e) La referència a l'autorització prèvia emesa conforme a la Política Interna per a l'Ús de la Intel·ligència Artificial de la Diputació.</text:p>
      <text:p text:style-name="P112">Cap actuació automatitzada que incorpore IA podrà posar-se en funcionament sense haver completat l'autorització prèvia establida en esta Política. La documentació assenyalada en este apartat s'incorporarà a l'expedient electrònic i estarà disponible per als òrgans de supervisió.</text:p>
      <text:p text:style-name="P112">3. Informació als interessats.</text:p>
      <text:p text:style-name="P112">Tota persona que interaccione amb la Diputació en el marc d'un procediment en el qual intervinga un sistema d'IA serà informada d'això de manera clara i comprensible, abans que es produïsca la interacció o la decisió. La informació inclourà:</text:p>
      <text:p text:style-name="P112">a) L'existència del sistema d'IA i la seua funció en el procediment.</text:p>
      <text:p text:style-name="P112">b) El caràcter totalment o parcialment automatitzat de l'actuació o decisió, quan siga procedent.</text:p>
      <text:p text:style-name="P112">c) Els drets de la persona afectada, inclosa la possibilitat de sol·licitar revisió humana de la decisió.</text:p>
      <text:p text:style-name="P112">d) El canal de contacte habilitat per a consultes, queixes i impugnacions, que serà ia@dipcas.es o el que s'establisca en la seu electrònica.</text:p>
      <text:p text:style-name="P112">Esta obligació és aplicable, com a mínim, a les actuacions administratives automatitzades en el sentit de l'article 41 de la Llei 40/2015, als sistemes d'atenció ciutadana com a assistents virtuals o bots disponibles en la seu electrònica, i a qualsevol sistema que genere o manipule contingut sintètic de text, imatge, àudio o vídeo.</text:p>
      <text:p text:style-name="P112">4. Supervisió humana en procediments sensibles.</text:p>
      <text:p text:style-name="P112"><text:soft-page-break/>En procediments que afecten significativament drets o interessos de persones físiques —en particular en els àmbits de servicis socials, contractació, empre públic i gestió de subvencions— la intervenció humana abans de la decisió definitiva és preceptiva i no podrà ser substituïda pel resultat del sistema d'IA. El responsable del sistema haurà de deixar constància en l'expedient de la revisió efectuada.</text:p>
      <text:p text:style-name="P112">5. Seu electrònica.</text:p>
      <text:p text:style-name="P112">La seu electrònica de la Diputació contindrà, en termes accessibles per a la ciutadania, informació actualitzada sobre els sistemes d'IA que intervenen en els procediments disponibles en esta, amb remissió al Registre Provincial de Sistemes d'Intel·ligència Artificial previst en la Política Interna per a l'Ús de la Intel·ligència Artificial.</text:p>
      <text:p text:style-name="P112">6. Remissió.</text:p>
      <text:p text:style-name="P112">En tot el no previst en esta Disposició Addicional, la incorporació, ús, supervisió i retirada de sistemes d'IA es regirà per la Política Interna per a l'Ús de la Intel·ligència Artificial de la Diputació Provincial de Castelló i pel Reglament (UE) 2024/1689.</text:p>
      <text:p text:style-name="P21"/>
      <text:p text:style-name="P21"/>
      <text:p text:style-name="P113"/>
      <text:p text:style-name="P114"/>
      <text:p text:style-name="P115"><text:span text:style-name="T55">A</text:span>nnex I: <text:s/>MODEL DE REMISSIÓ D'INFORMACIÓ DEPARTAMENTAL PER A L'ELABORACIÓ DEL PLA ANUAL NORMATIU.</text:p>
      <text:p text:style-name="P116"/>
      <text:p text:style-name="P116"/>
      <text:p text:style-name="P116"/>
      <text:p text:style-name="P117"><text:span text:style-name="T72">Ordenances i </text:span><text:span text:style-name="T73">r</text:span><text:span text:style-name="T72">eglaments per a APROVAR en 201X per part del Departament d</text:span><text:span text:style-name="T74">……………………….</text:span></text:p>
      <text:p text:style-name="P116"/>
      <text:p text:style-name="P116"/>
      <table:table table:name="Tabla1" table:style-name="Tabla1">
        <table:table-column table:style-name="Tabla1.A"/>
        <table:table-column table:style-name="Tabla1.B"/>
        <table:table-row table:style-name="Tabla1.1">
          <table:table-cell table:style-name="Tabla1.A1" office:value-type="string">
            <text:p text:style-name="P115">Denominació</text:p>
          </table:table-cell>
          <table:table-cell table:style-name="Tabla1.B1" office:value-type="string">
            <text:p text:style-name="P115"><text:span text:style-name="T55">Data</text:span> prevista d<text:span text:style-name="T55">'</text:span>apro<text:span text:style-name="T55">v</text:span>ació</text:p>
          </table:table-cell>
        </table:table-row>
        <table:table-row table:style-name="Tabla1.2">
          <table:table-cell table:style-name="Tabla1.A2" office:value-type="string">
            <text:p text:style-name="P116">1.- </text:p>
          </table:table-cell>
          <table:table-cell table:style-name="Tabla1.B2" office:value-type="string">
            <text:p text:style-name="P118"/>
          </table:table-cell>
        </table:table-row>
        <table:table-row table:style-name="Tabla1.2">
          <table:table-cell table:style-name="Tabla1.A3" office:value-type="string">
            <text:p text:style-name="P116">2.- </text:p>
          </table:table-cell>
          <table:table-cell table:style-name="Tabla1.B3" office:value-type="string">
            <text:p text:style-name="P118"/>
          </table:table-cell>
        </table:table-row>
        <table:table-row table:style-name="Tabla1.2">
          <table:table-cell table:style-name="Tabla1.A4" office:value-type="string">
            <text:p text:style-name="P116">3.- </text:p>
          </table:table-cell>
          <table:table-cell table:style-name="Tabla1.B4" office:value-type="string">
            <text:p text:style-name="P118"/>
          </table:table-cell>
        </table:table-row>
        <table:table-row table:style-name="Tabla1.5">
          <table:table-cell table:style-name="Tabla1.A5" office:value-type="string">
            <text:p text:style-name="P118"/>
          </table:table-cell>
          <table:table-cell table:style-name="Tabla1.B5" office:value-type="string">
            <text:p text:style-name="P118"/>
          </table:table-cell>
        </table:table-row>
        <table:table-row table:style-name="Tabla1.6">
          <table:table-cell table:style-name="Tabla1.A6" office:value-type="string">
            <text:p text:style-name="P118"/>
          </table:table-cell>
          <table:table-cell table:style-name="Tabla1.B6" office:value-type="string">
            <text:p text:style-name="P118"/>
          </table:table-cell>
        </table:table-row>
      </table:table>
      <text:p text:style-name="P116"/>
      <text:p text:style-name="P116"/>
      <text:p text:style-name="P116"/>
      <text:p text:style-name="P116"/>
      <text:p text:style-name="P116"/>
      <text:p text:style-name="P117"><text:span text:style-name="T72">Ordenances i </text:span><text:span text:style-name="T73">r</text:span><text:span text:style-name="T72">eglaments per a MODIFICAR en 201X per part del <text:s/>Departament</text:span><text:span text:style-name="T75"> </text:span><text:span text:style-name="T72">………………………</text:span></text:p>
      <text:p text:style-name="P116"/>
      <text:p text:style-name="P116"/>
      <text:p text:style-name="P116"/>
      <table:table table:name="Tabla2" table:style-name="Tabla2">
        <table:table-column table:style-name="Tabla2.A"/>
        <table:table-column table:style-name="Tabla2.B"/>
        <table:table-row table:style-name="Tabla2.1">
          <table:table-cell table:style-name="Tabla2.A1" office:value-type="string">
            <text:p text:style-name="P115">Denominació</text:p>
          </table:table-cell>
          <table:table-cell table:style-name="Tabla2.B1" office:value-type="string">
            <text:p text:style-name="P115"><text:span text:style-name="T55">Data</text:span> prevista de modificació</text:p>
          </table:table-cell>
        </table:table-row>
        <table:table-row table:style-name="Tabla2.2">
          <table:table-cell table:style-name="Tabla2.A2" office:value-type="string">
            <text:p text:style-name="P116">1.- </text:p>
          </table:table-cell>
          <table:table-cell table:style-name="Tabla2.B2" office:value-type="string">
            <text:p text:style-name="P118"/>
          </table:table-cell>
        </table:table-row>
        <table:table-row table:style-name="Tabla2.2">
          <table:table-cell table:style-name="Tabla2.A3" office:value-type="string">
            <text:p text:style-name="P116">2.- </text:p>
          </table:table-cell>
          <table:table-cell table:style-name="Tabla2.B3" office:value-type="string">
            <text:p text:style-name="P118"/>
          </table:table-cell>
        </table:table-row>
        <table:table-row table:style-name="Tabla2.2">
          <table:table-cell table:style-name="Tabla2.A4" office:value-type="string">
            <text:p text:style-name="P116">3.- </text:p>
          </table:table-cell>
          <table:table-cell table:style-name="Tabla2.B4" office:value-type="string">
            <text:p text:style-name="P118"/>
          </table:table-cell>
        </table:table-row>
        <table:table-row table:style-name="Tabla2.5">
          <table:table-cell table:style-name="Tabla2.A5" office:value-type="string">
            <text:p text:style-name="P118"/>
          </table:table-cell>
          <table:table-cell table:style-name="Tabla2.B5" office:value-type="string">
            <text:p text:style-name="P118"/>
          </table:table-cell>
        </table:table-row>
        <table:table-row table:style-name="Tabla2.6">
          <table:table-cell table:style-name="Tabla2.A6" office:value-type="string">
            <text:p text:style-name="P118"/>
          </table:table-cell>
          <table:table-cell table:style-name="Tabla2.B6" office:value-type="string">
            <text:p text:style-name="P118"/>
          </table:table-cell>
        </table:table-row>
      </table:table>
      <text:p text:style-name="P116"/>
      <text:p text:style-name="P116"/>
      <text:p text:style-name="P116"/>
      <text:p text:style-name="P116"/>
      <text:p text:style-name="P116"/>
      <text:p text:style-name="P116"/>
      <text:p text:style-name="P116"/>
      <text:p text:style-name="P119"/>
      <text:p text:style-name="P115"><text:span text:style-name="T55">A</text:span>nnex II.- FITXA IDENTIFICATIVA DE LA CONSULTA PÚBLICA PRÈVIA A L'APROVACIÓ/MODIFICACIÓ DE L'ORDENANÇA_____________________________________________</text:p>
      <text:p text:style-name="P115"/>
      <text:p text:style-name="P116"/>
      <text:p text:style-name="P120">1.- Problemes que es pretenen solucionar amb la iniciativa.</text:p>
      <text:p text:style-name="P116"/>
      <table:table table:name="Tabla3" table:style-name="Tabla3">
        <table:table-column table:style-name="Tabla3.A"/>
        <table:table-row table:style-name="Tabla3.1">
          <table:table-cell table:style-name="Tabla3.A1" office:value-type="string">
            <text:p text:style-name="P118"/>
            <text:p text:style-name="P116"/>
            <text:p text:style-name="P116"/>
            <text:p text:style-name="P116"/>
            <text:p text:style-name="P116"/>
          </table:table-cell>
        </table:table-row>
      </table:table>
      <text:p text:style-name="P116"/>
      <text:p text:style-name="P116"/>
      <text:p text:style-name="P120">2.- Necessitat i oportunitat de la seua aprovació.</text:p>
      <text:p text:style-name="P116"/>
      <table:table table:name="Tabla4" table:style-name="Tabla4">
        <table:table-column table:style-name="Tabla4.A"/>
        <table:table-row table:style-name="Tabla4.1">
          <table:table-cell table:style-name="Tabla4.A1" office:value-type="string">
            <text:p text:style-name="P118"/>
            <text:p text:style-name="P116"/>
            <text:p text:style-name="P116"/>
            <text:p text:style-name="P116"/>
            <text:p text:style-name="P116"/>
          </table:table-cell>
        </table:table-row>
      </table:table>
      <text:p text:style-name="P116"/>
      <text:p text:style-name="P116"/>
      <text:p text:style-name="P120">3.- Objectius de la norma.</text:p>
      <text:p text:style-name="P120"/>
      <table:table table:name="Tabla5" table:style-name="Tabla5">
        <table:table-column table:style-name="Tabla5.A"/>
        <table:table-row table:style-name="Tabla5.1">
          <table:table-cell table:style-name="Tabla5.A1" office:value-type="string">
            <text:p text:style-name="P118"/>
            <text:p text:style-name="P116"/>
            <text:p text:style-name="P116"/>
            <text:p text:style-name="P116"/>
            <text:p text:style-name="P116"/>
          </table:table-cell>
        </table:table-row>
      </table:table>
      <text:p text:style-name="P116"/>
      <text:p text:style-name="P116"/>
      <text:p text:style-name="P120">4.- Possibles solucions alternatives reguladores i no reguladores.</text:p>
      <text:p text:style-name="P121"><draw:frame draw:style-name="fr2" draw:name="Marco1" text:anchor-type="char" svg:x="0.295cm" svg:y="0.307cm" svg:width="14.628cm" svg:height="3.528cm" draw:z-index="90"><draw:text-box><table:table table:name="Tabla6" table:style-name="Tabla6"><table:table-column table:style-name="Tabla6.A"/><table:table-row table:style-name="Tabla6.1"><table:table-cell table:style-name="Tabla6.A1" office:value-type="string"><text:p text:style-name="P122"/></table:table-cell></table:table-row></table:table><text:p text:style-name="P123"><text:s/></text:p></draw:text-box></draw:frame></text:p>
      <text:p text:style-name="P121"/>
      <text:p text:style-name="P120"/>
      <text:p text:style-name="P120"/>
      <text:p text:style-name="P120"/>
      <text:p text:style-name="P120"/>
      <text:p text:style-name="P120"/>
      <text:p text:style-name="P120"/>
      <text:p text:style-name="P124"><text:span text:style-name="T76">ANNEX III.- MODEL DE CONSENTIMENT EXPR</text:span><text:span text:style-name="T77">É</text:span><text:span text:style-name="T76">S DE L</text:span><text:span text:style-name="T77">A PERSONA </text:span><text:span text:style-name="T76">INTERESSA</text:span><text:span text:style-name="T77">DA</text:span><text:span text:style-name="T76"> PER A LA SEUA IDENTIFICACIÓ I AUTENTICACIÓ PER FUNCIONARI</text:span><text:span text:style-name="T77">AT</text:span><text:span text:style-name="T76"> PÚBLIC HABILITAT</text:span><text:span text:style-name="Ref._20_de_20_nota_20_al_20_pie1"><text:span text:style-name="T76"><text:note text:id="ftn2" text:note-class="footnote"><text:note-citation>2</text:note-citation><text:note-body><text:p text:style-name="P125"><text:span text:style-name="T78"><text:s/></text:span><text:span text:style-name="T41">Este documento se adjuntará como parte de la solicitud presentada.</text:span></text:p></text:note-body></text:note></text:span></text:span></text:p>
      <text:p text:style-name="P126"/>
      <text:p text:style-name="P127">DNI, NIF, NIE: ______________________ Nom: ___________________________<text:line-break/>Primer cognom: _______________________ Segon cognom: ________________</text:p>
      <text:p text:style-name="P127">Tipus de via: ______ Nom de la via: _____________________________ NÚM.: _____<text:line-break/>Planta: ____ P<text:span text:style-name="T55">o</text:span>rta: ____ C.P.: __________ Municipi: ________________________<text:line-break/>Província: ____________ Telèfon: ___________ Correu electrònic: _____________</text:p>
      <text:p text:style-name="P128">ACTUANT:<text:line-break/>( <text:s/>) EN NOM PROPI<text:line-break/>( <text:s/>) EN REPRESENTACIÓ D :</text:p>
      <text:p text:style-name="P127">DNI, NIF, NIE: ______________________ Nom: ___________________________<text:line-break/>Primer cognom: _____________________Segon cognom: ____________________</text:p>
      <text:p text:style-name="P127">Tipus de via: ______ Nom de la via: _____________________________ NÚM.: _____<text:line-break/>Planta: ____ P<text:span text:style-name="T55">o</text:span>rta: ____ C.P.: __________ Municipi: ________________________<text:line-break/>Província: ____________ Telèfon: ___________ Correu electrònic: _____________</text:p>
      <text:p text:style-name="P129"><text:span text:style-name="T79">DECLARA</text:span><text:span text:style-name="T80">: que atorga el seu consentiment, per </text:span><text:span text:style-name="T81">aqu</text:span><text:span text:style-name="T80">esta única vegada, per a la identificació i autenticació pel funcionari</text:span><text:span text:style-name="T81">at</text:span><text:span text:style-name="T80"> p</text:span><text:span text:style-name="T81">ú</text:span><text:span text:style-name="T80">bli</text:span><text:span text:style-name="T81">c</text:span><text:span text:style-name="T80"> habilitat </text:span><text:span text:style-name="T81">que firma a sota</text:span><text:span text:style-name="T80">, per a la realització del següent tràmit o actuació administrativa electrònica: </text:span></text:p>
      <text:p text:style-name="P130"><text:span text:style-name="T82">……………………………………</text:span><text:span text:style-name="T80">...................………………………………………………….</text:span></text:p>
      <text:p text:style-name="P131">A Castelló a.......... d......................... de 20...</text:p>
      <text:p text:style-name="P132"><text:line-break/>EL/<text:span text:style-name="T55">LA</text:span> CIUTADÀ/<text:span text:style-name="T55">ANA</text:span> <text:tab/><text:tab/><text:tab/><text:tab/><text:tab/>EL/<text:span text:style-name="T55">LA</text:span> FUNCIONARI/<text:span text:style-name="T55">ÀRIA</text:span> HABILITAT/<text:span text:style-name="T55">DA</text:span></text:p>
      <text:p text:style-name="P133"/>
      <text:p text:style-name="P133">En compliment de l'articl<text:span text:style-name="T55">e</text:span> 5 de la Llei <text:span text:style-name="T55">o</text:span>rg<text:span text:style-name="T55">à</text:span>nica 15/1999, de 13 de desembre, de <text:span text:style-name="T55">p</text:span>rotecció de <text:span text:style-name="T55">d</text:span>ades de <text:span text:style-name="T55">c</text:span>ar<text:span text:style-name="T55">à</text:span>cter <text:span text:style-name="T55">p</text:span>ersonal, es comunica que les seues dades personals es demanen amb la finalitat d'acreditar el consentiment expr<text:span text:style-name="T55">é</text:span>s del/<text:span text:style-name="T55">de la</text:span> ciutadà/<text:span text:style-name="T55">ana</text:span> a l'habilitaci<text:span text:style-name="T55">ó</text:span> del funcionari<text:span text:style-name="T55">at</text:span> en els t<text:span text:style-name="T55">e</text:span>rm<text:span text:style-name="T55">e</text:span>s fixats per l'art. 12 de la Llei 39/2015. Les dades personals arreplega<text:span text:style-name="T55">de</text:span>s a través d'<text:span text:style-name="T55">aqu</text:span>est formulari serán custodia<text:span text:style-name="T55">de</text:span>s per la unitat en què <text:span text:style-name="T55">e</text:span>l/<text:span text:style-name="T55">la</text:span> ciutadà/<text:span text:style-name="T55">ana</text:span> haja comparegut per a realitzar el tr<text:span text:style-name="T55">à</text:span>mit o actuació administrativa, on podrá exercir els drets d'accés, oposició, rectificació i cancelació, en compliment de la Llei <text:span text:style-name="T55">o</text:span>rg<text:span text:style-name="T55">à</text:span>nica 15/1999, i el seu reglament de desplegament, aprovat per Reial <text:span text:style-name="T55">d</text:span>ecret 1720/2007, de 21 de desembre. </text:p>
      <text:p text:style-name="P115"/>
      <text:p text:style-name="P134"/>
      <text:p text:style-name="P115">ANNEX IV. CREDENCIAL DE FUNCIONARI<text:span text:style-name="T55">AT</text:span> HABILITAT DE LA </text:p>
      <text:p text:style-name="P115">DIPUTACIÓ PROVINCIAL DE CASTELLÓ.</text:p>
      <text:p text:style-name="P135"/>
      <text:p text:style-name="P116"/>
      <text:p text:style-name="P116"><text:span text:style-name="T55">Sr./Sra</text:span>…………………………………, secretari/<text:span text:style-name="T55">ària</text:span> general de la Diputació <text:span text:style-name="T55">P</text:span>rovincial de Castelló, certifique que per mitjà de Decret de Presid<text:span text:style-name="T55">è</text:span>n<text:span text:style-name="T55">cia</text:span> número ………………………... es va inscriure el/<text:span text:style-name="T55">la</text:span> funcionari/<text:span text:style-name="T55">ària</text:span> que a continuació s'acredita en el registre públic electrònic de funcionari<text:span text:style-name="T55">at</text:span> habilitat d'<text:span text:style-name="T55">aqu</text:span>esta <text:span text:style-name="T55">c</text:span>orporació.</text:p>
      <text:p text:style-name="P116"/>
      <text:p text:style-name="P116"/>
      <text:p text:style-name="P116">Acreditació a: </text:p>
      <text:p text:style-name="P116"/>
      <text:p text:style-name="P116"><text:span text:style-name="T55">Sr</text:span>./S<text:span text:style-name="T55">ra.</text:span> …………………………….. funcionari/<text:span text:style-name="T55">ària</text:span> de la Diputació provincial de Castelló amb destinació en l'oficina d'atenció en matèria de registre d'<text:span text:style-name="T55">aqu</text:span>esta, com a funcionari/<text:span text:style-name="T55">àri</text:span>a públic/<text:span text:style-name="T55">a</text:span> habilitat/<text:span text:style-name="T55">da</text:span> per a la identificació i autenticació de l<text:span text:style-name="T55">e</text:span>s <text:span text:style-name="T55">persones</text:span> interessa<text:span text:style-name="T55">de</text:span>s en els tràmits i actuacions electrònics en què resulte necessària la utilització de sistemes de firma electrònica de què aquells manquen, en aplicació de l'article 12 de la Llei 39/2015, d'1 d'octubre, del <text:span text:style-name="T55">p</text:span>rocediment <text:span text:style-name="T55">a</text:span>dministratiu <text:span text:style-name="T55">c</text:span>omú de les <text:span text:style-name="T55">a</text:span>dministracions <text:span text:style-name="T55">p</text:span>úbliques.</text:p>
      <text:p text:style-name="P116"/>
      <text:p text:style-name="P136"><text:s text:c="2"/></text:p>
      <text:p text:style-name="P116"/>
      <text:p text:style-name="P116"/>
      <text:p text:style-name="P137">Castelló, a ___ d _______ de 20__</text:p>
      <text:p text:style-name="P137"/>
      <text:p text:style-name="P137">EL SECRETARI GENERAL </text:p>
      <text:p text:style-name="P137">DE LA DIPUTACIÓ DE CASTELLÓ</text:p>
      <text:p text:style-name="P137"/>
      <text:p text:style-name="P137"/>
      <text:p text:style-name="P137"/>
      <text:p text:style-name="P137"/>
      <text:p text:style-name="P138"><text:span text:style-name="T83">Signat</text:span><text:span text:style-name="T84">: . ……………………………………</text:span><text:span text:style-name="T85"> </text:span></text:p>
      <text:p text:style-name="P139"/>
      <text:p text:style-name="P140"/>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ourier New" svg:font-family="'Courier New'"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Myriad Pro Light" svg:font-family="'Myriad Pro Light', 'Helvetica Neue Thin'" style:font-family-generic="swiss" style:font-pitch="variable"/>
    <style:font-face style:name="SimSun" svg:font-family="SimSun" style:font-family-generic="system" style:font-pitch="variable"/>
    <style:font-face style:name="SimSun1" svg:font-family="SimSun, 宋体" style:font-pitch="variable"/>
    <style:font-face style:name="Symbol" svg:font-family="Symbol"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font-name-asian="SimSun" style:font-size-asian="10.5pt" style:language-asian="zh" style:country-asian="CN" style:font-name-complex="Arial2"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SimSun" style:font-size-asian="10.5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style:line-height-at-least="0.476cm" fo:text-align="justify" style:justify-single-word="false"/>
    </style:style>
    <style:style style:name="List" style:family="paragraph" style:parent-style-name="Text_20_body" style:class="list">
      <style:text-properties style:font-name-complex="Arial1" style:font-family-complex="Arial"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1" style:font-family-complex="Arial" style:font-family-generic-complex="swiss" style:font-pitch-complex="variable"/>
    </style:style>
    <style:style style:name="Heading_20_1" style:display-name="Heading 1" style:family="paragraph" style:parent-style-name="Standard" style:next-style-name="Standard" style:default-outline-level="1" style:list-style-name="WW8Num2" style:class="chapter">
      <style:paragraph-properties fo:text-align="center" style:justify-single-word="false" fo:keep-with-next="always"/>
    </style:style>
    <style:style style:name="Heading_20_2" style:display-name="Heading 2" style:family="paragraph" style:parent-style-name="Standard" style:next-style-name="Standard" style:default-outline-level="2" style:list-style-name="WW8Num2" style:class="chapter">
      <style:paragraph-properties fo:margin-top="0.071cm" fo:margin-bottom="0cm" style:contextual-spacing="false" fo:keep-together="always" fo:keep-with-next="always"/>
    </style:style>
    <style:style style:name="Heading_20_3" style:display-name="Heading 3" style:family="paragraph" style:parent-style-name="Standard" style:next-style-name="Standard" style:default-outline-level="3" style:list-style-name="WW8Num2" style:class="chapter">
      <style:paragraph-properties fo:margin-top="0.071cm" fo:margin-bottom="0cm" style:contextual-spacing="false" fo:keep-together="always" fo:keep-with-next="always"/>
    </style:style>
    <style:style style:name="Encabezado1" style:family="paragraph" style:parent-style-name="Standard" style:next-style-name="Text_20_body">
      <style:paragraph-properties fo:margin-top="0.423cm" fo:margin-bottom="0.212cm" style:contextual-spacing="false" fo:keep-with-next="always"/>
    </style:style>
    <style:style style:name="Epígrafe" style:family="paragraph" style:parent-style-name="Standard">
      <style:paragraph-properties fo:margin-top="0.212cm" fo:margin-bottom="0.212cm" style:contextual-spacing="false" text:number-lines="false" text:line-number="0"/>
    </style:style>
    <style:style style:name="western" style:family="paragraph" style:parent-style-name="Standard">
      <style:paragraph-properties fo:margin-top="0.494cm" fo:margin-bottom="0.25cm" style:contextual-spacing="false" fo:line-height="12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Texto_20_de_20_globo" style:display-name="Texto de globo" style:family="paragraph" style:parent-style-name="Standard"/>
    <style:style style:name="Texto_20_de_20_bloque1" style:display-name="Texto de bloque1" style:family="paragraph" style:parent-style-name="Standard">
      <style:paragraph-properties fo:margin-left="1cm" fo:margin-right="1cm" style:line-height-at-least="0.476cm" fo:text-align="justify" style:justify-single-word="false" fo:text-indent="0cm" style:auto-text-indent="false"/>
    </style:style>
    <style:style style:name="Párrafo_20_de_20_lista" style:display-name="Párrafo de lista" style:family="paragraph" style:parent-style-name="Standard">
      <style:paragraph-properties fo:margin-left="1.27cm" fo:margin-right="0cm" fo:margin-top="0cm" fo:margin-bottom="0.353cm" style:contextual-spacing="false" fo:line-height="115%" fo:text-indent="0cm" style:auto-text-indent="false"/>
    </style:style>
    <style:style style:name="Normal_20__28_Web_29_" style:display-name="Normal (Web)" style:family="paragraph" style:parent-style-name="Standard">
      <style:paragraph-properties fo:margin-top="0.494cm" fo:margin-bottom="0.494cm" style:contextual-spacing="false"/>
    </style:style>
    <style:style style:name="Footnote" style:family="paragraph" style:parent-style-name="Standard" style:class="extra"/>
    <style:style style:name="Normal1" style:family="paragraph">
      <style:paragraph-properties fo:line-height="115%" fo:orphans="2" fo:widows="2" fo:hyphenation-ladder-count="no-limit" fo:hyphenation-keep="auto" loext:hyphenation-keep-type="column" loext:hyphenation-keep-line="false"/>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Default" style:family="paragraph">
      <style:paragraph-properties fo:orphans="0" fo:widows="0" fo:hyphenation-ladder-count="no-limit" fo:hyphenation-keep="auto" loext:hyphenation-keep-type="column" loext:hyphenation-keep-line="false" style:text-autospace="none"/>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árrafo_20_de_20_lista1" style:display-name="Párrafo de lista1" style:family="paragraph" style:parent-style-name="Standard">
      <style:paragraph-properties fo:margin-left="1.27cm" fo:margin-right="0cm" fo:margin-top="0cm" fo:margin-bottom="0.353cm" style:contextual-spacing="false" fo:line-height="115%" fo:hyphenation-ladder-count="no-limit" fo:hyphenation-keep="auto" loext:hyphenation-keep-type="column" loext:hyphenation-keep-line="false" fo:text-indent="0cm" style:auto-text-indent="false"/>
      <style:text-properties fo:hyphenate="false" fo:hyphenation-remain-char-count="2" fo:hyphenation-push-char-count="2" loext:hyphenation-no-caps="false" loext:hyphenation-no-last-word="false" loext:hyphenation-word-char-count="no-limit" loext:hyphenation-zone="no-limit"/>
    </style:style>
    <style:style style:name="Lista_20_multicolor_20_-_20_Énfasis_20_11" style:display-name="Lista multicolor - Énfasis 11" style:family="paragraph" style:parent-style-name="Standard">
      <style:paragraph-properties fo:margin-left="1.27cm" fo:margin-right="0cm" fo:hyphenation-ladder-count="no-limit" fo:hyphenation-keep="auto" loext:hyphenation-keep-type="column" loext:hyphenation-keep-line="false" fo:text-indent="0cm" style:auto-text-indent="false"/>
      <style:text-properties fo:hyphenate="false" fo:hyphenation-remain-char-count="2" fo:hyphenation-push-char-count="2" loext:hyphenation-no-caps="false" loext:hyphenation-no-last-word="false" loext:hyphenation-word-char-count="no-limit" loext:hyphenation-zone="no-limit"/>
    </style:style>
    <style:style style:name="TITULOR" style:family="paragraph" style:parent-style-name="Standard">
      <style:paragraph-properties fo:margin-left="0cm" fo:margin-right="0cm" fo:text-align="center" style:justify-single-word="false" fo:text-indent="1.251cm" style:auto-text-indent="false" style:text-autospace="none" style:punctuation-wrap="simple" style:vertical-align="baseline"/>
    </style:style>
    <style:style style:name="CAPÍTULO" style:family="paragraph" style:parent-style-name="Standard">
      <style:paragraph-properties fo:margin-left="0cm" fo:margin-right="0cm" fo:text-align="center" style:justify-single-word="false" fo:text-indent="1.251cm" style:auto-text-indent="false" style:text-autospace="none" style:punctuation-wrap="simple" style:vertical-align="baseline"/>
    </style:style>
    <style:style style:name="TITULOR_5f_sin" style:display-name="TITULOR_sin" style:family="paragraph" style:parent-style-name="Standard">
      <style:paragraph-properties fo:margin-left="0cm" fo:margin-right="0cm" fo:text-align="center" style:justify-single-word="false" fo:text-indent="1.251cm" style:auto-text-indent="false" style:text-autospace="none" style:punctuation-wrap="simple" style:vertical-align="baseline"/>
    </style:style>
    <style:style style:name="parrafo" style:family="paragraph" style:parent-style-name="Standard">
      <style:paragraph-properties fo:margin-top="0.494cm" fo:margin-bottom="0.494cm" style:contextual-spacing="false"/>
    </style:style>
    <style:style style:name="Texto_20_comentario1" style:display-name="Texto comentario1" style:family="paragraph" style:parent-style-name="Standard"/>
    <style:style style:name="Asunto_20_del_20_comentario" style:display-name="Asunto del comentario" style:family="paragraph" style:parent-style-name="Texto_20_comentario1" style:next-style-name="Texto_20_comentario1"/>
    <style:style style:name="Sin_20_espaciado" style:display-name="Sin espaciado" style:family="paragraph">
      <style:paragraph-properties fo:orphans="2" fo:widows="2" fo:hyphenation-ladder-count="no-limit" fo:hyphenation-keep="auto" loext:hyphenation-keep-type="column" loext:hyphenation-keep-line="false"/>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Arial1" fo:font-family="Arial" style:font-family-generic="swiss" style:font-pitch="variable" fo:font-size="12pt" style:font-size-asian="12pt" style:language-asian="es" style:country-asian="ES" style:font-name-complex="Arial1" style:font-family-complex="Arial" style:font-family-generic-complex="swiss" style:font-pitch-complex="variable" style:font-size-complex="12pt"/>
    </style:style>
    <style:style style:name="WW8Num4z0" style:family="text">
      <style:text-properties fo:color="#000000" loext:opacity="100%" style:font-name="Arial1" fo:font-family="Arial" style:font-family-generic="swiss" style:font-pitch="variable" fo:font-size="12pt" style:font-size-asian="12pt" style:language-asian="es" style:country-asian="ES" style:font-name-complex="Arial1" style:font-family-complex="Arial" style:font-family-generic-complex="swiss" style:font-pitch-complex="variable" style:font-size-complex="12pt"/>
    </style:style>
    <style:style style:name="WW8Num5z0" style:family="text"/>
    <style:style style:name="WW8Num6z0" style:family="text">
      <style:text-properties style:font-name="Arial1" fo:font-family="Arial" style:font-family-generic="swiss" style:font-pitch="variable" fo:font-size="12pt" fo:font-weight="normal" style:font-size-asian="12pt" style:font-weight-asian="normal" style:font-name-complex="Arial1" style:font-family-complex="Arial" style:font-family-generic-complex="swiss" style:font-pitch-complex="variable" style:font-size-complex="12pt"/>
    </style:style>
    <style:style style:name="WW8Num7z0" style:family="text">
      <style:text-properties fo:font-weight="normal" style:font-weight-asian="normal" style:font-name-complex="Myriad Pro Light" style:font-family-complex="'Myriad Pro Light', 'Helvetica Neue Thin'" style:font-family-generic-complex="swiss" style:font-pitch-complex="variable"/>
    </style:style>
    <style:style style:name="WW8Num8z0" style:family="text">
      <style:text-properties style:font-name="Arial1" fo:font-family="Arial" style:font-family-generic="swiss" style:font-pitch="variable" fo:font-size="12pt" style:font-size-asian="12pt" style:font-name-complex="Arial1" style:font-family-complex="Arial" style:font-family-generic-complex="swiss" style:font-pitch-complex="variable" style:font-size-complex="12pt"/>
    </style:style>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font-name="Arial1" fo:font-family="Arial" style:font-family-generic="swiss" style:font-pitch="variable" fo:font-size="12pt" style:font-size-asian="12pt" style:font-name-complex="Myriad Pro Light" style:font-family-complex="'Myriad Pro Light', 'Helvetica Neue Thin'" style:font-family-generic-complex="swiss" style:font-pitch-complex="variable" style:font-size-complex="12pt"/>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Fuente_20_de_20_párrafo_20_predeter." style:display-name="Fuente de párrafo predeter." style:family="text"/>
    <style:style style:name="WW8Num11z0" style:family="text">
      <style:text-properties style:font-name-complex="Myriad Pro Light" style:font-family-complex="'Myriad Pro Light', 'Helvetica Neue Thin'" style:font-family-generic-complex="swiss" style:font-pitch-complex="variable"/>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style:font-name="Symbol" fo:font-family="Symbol" style:font-pitch="variable" style:font-name-complex="Symbol" style:font-family-complex="Symbol" style:font-pitch-complex="variable"/>
    </style:style>
    <style:style style:name="WW8Num15z1" style:family="text">
      <style:text-properties style:font-name="Courier New" fo:font-family="'Courier New'" style:font-pitch="variable" style:font-name-complex="Courier New" style:font-family-complex="'Courier New'" style:font-pitch-complex="variable"/>
    </style:style>
    <style:style style:name="WW8Num1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style style:name="WW8Num20z0" style:family="text"/>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style:font-name="Symbol" fo:font-family="Symbol" style:font-pitch="variable" style:font-name-complex="Symbol" style:font-family-complex="Symbol" style:font-pitch-complex="variable"/>
    </style:style>
    <style:style style:name="WW8Num23z1" style:family="text">
      <style:text-properties style:font-name="Courier New" fo:font-family="'Courier New'" style:font-pitch="variable" style:font-name-complex="Courier New" style:font-family-complex="'Courier New'" style:font-pitch-complex="variable"/>
    </style:style>
    <style:style style:name="WW8Num2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4z0" style:family="text"/>
    <style:style style:name="WW8Num24z1" style:family="text">
      <style:text-properties style:font-name="Courier New" fo:font-family="'Courier New'" style:font-pitch="variable" style:font-name-complex="Courier New" style:font-family-complex="'Courier New'" style:font-pitch-complex="variable"/>
    </style:style>
    <style:style style:name="WW8Num2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4z3" style:family="text">
      <style:text-properties style:font-name="Symbol" fo:font-family="Symbol" style:font-pitch="variable" style:font-name-complex="Symbol" style:font-family-complex="Symbol" style:font-pitch-complex="variable"/>
    </style:style>
    <style:style style:name="WW8Num25z0" style:family="text"/>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text-properties style:font-name="Courier New" fo:font-family="'Courier New'" style:font-pitch="variable" style:font-name-complex="Courier New" style:font-family-complex="'Courier New'" style:font-pitch-complex="variable"/>
    </style:style>
    <style:style style:name="WW8Num2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6z3" style:family="text">
      <style:text-properties style:font-name="Symbol" fo:font-family="Symbol" style:font-pitch="variable" style:font-name-complex="Symbol" style:font-family-complex="Symbol" style:font-pitch-complex="variable"/>
    </style:style>
    <style:style style:name="WW8Num27z0" style:family="text"/>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style style:name="WW8Num30z1" style:family="text"/>
    <style:style style:name="WW8Num30z2"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0" style:family="text"/>
    <style:style style:name="WW8Num31z1" style:family="text"/>
    <style:style style:name="WW8Num31z2"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text-properties fo:color="#ff0000" loext:opacity="100%"/>
    </style:style>
    <style:style style:name="WW8Num32z1" style:family="text"/>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WW8Num33z0" style:family="text">
      <style:text-properties style:font-name="Symbol" fo:font-family="Symbol" style:font-pitch="variable" style:font-name-complex="Symbol" style:font-family-complex="Symbol" style:font-pitch-complex="variable"/>
    </style:style>
    <style:style style:name="WW8Num33z1" style:family="text">
      <style:text-properties style:font-name="Courier New" fo:font-family="'Courier New'" style:font-pitch="variable" style:font-name-complex="Courier New" style:font-family-complex="'Courier New'" style:font-pitch-complex="variable"/>
    </style:style>
    <style:style style:name="WW8Num3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4z0" style:family="text"/>
    <style:style style:name="WW8Num34z1" style:family="text"/>
    <style:style style:name="WW8Num34z2" style:family="text"/>
    <style:style style:name="WW8Num34z3" style:family="text"/>
    <style:style style:name="WW8Num34z4" style:family="text"/>
    <style:style style:name="WW8Num34z5" style:family="text"/>
    <style:style style:name="WW8Num34z6" style:family="text"/>
    <style:style style:name="WW8Num34z7" style:family="text"/>
    <style:style style:name="WW8Num34z8" style:family="text"/>
    <style:style style:name="WW8Num35z0" style:family="text"/>
    <style:style style:name="WW8Num35z1" style:family="text"/>
    <style:style style:name="WW8Num35z2" style:family="text"/>
    <style:style style:name="WW8Num35z3" style:family="text"/>
    <style:style style:name="WW8Num35z4" style:family="text"/>
    <style:style style:name="WW8Num35z5" style:family="text"/>
    <style:style style:name="WW8Num35z6" style:family="text"/>
    <style:style style:name="WW8Num35z7" style:family="text"/>
    <style:style style:name="WW8Num35z8" style:family="text"/>
    <style:style style:name="WW8Num36z0" style:family="text"/>
    <style:style style:name="WW8Num36z1" style:family="text"/>
    <style:style style:name="WW8Num36z2" style:family="text"/>
    <style:style style:name="WW8Num36z3" style:family="text"/>
    <style:style style:name="WW8Num36z4" style:family="text"/>
    <style:style style:name="WW8Num36z5" style:family="text"/>
    <style:style style:name="WW8Num36z6" style:family="text"/>
    <style:style style:name="WW8Num36z7" style:family="text"/>
    <style:style style:name="WW8Num36z8" style:family="text"/>
    <style:style style:name="WW8Num37z0" style:family="text"/>
    <style:style style:name="WW8Num37z1" style:family="text"/>
    <style:style style:name="WW8Num37z2" style:family="text"/>
    <style:style style:name="WW8Num37z3" style:family="text"/>
    <style:style style:name="WW8Num37z4" style:family="text"/>
    <style:style style:name="WW8Num37z5" style:family="text"/>
    <style:style style:name="WW8Num37z6" style:family="text"/>
    <style:style style:name="WW8Num37z7" style:family="text"/>
    <style:style style:name="WW8Num37z8" style:family="text"/>
    <style:style style:name="WW8Num38z0" style:family="text"/>
    <style:style style:name="WW8Num38z1" style:family="text"/>
    <style:style style:name="WW8Num38z2" style:family="text"/>
    <style:style style:name="WW8Num38z3" style:family="text"/>
    <style:style style:name="WW8Num38z4" style:family="text"/>
    <style:style style:name="WW8Num38z5" style:family="text"/>
    <style:style style:name="WW8Num38z6" style:family="text"/>
    <style:style style:name="WW8Num38z7" style:family="text"/>
    <style:style style:name="WW8Num38z8" style:family="text"/>
    <style:style style:name="WW8Num39z0" style:family="text">
      <style:text-properties style:font-name-complex="Arial1" style:font-family-complex="Arial" style:font-family-generic-complex="swiss" style:font-pitch-complex="variable"/>
    </style:style>
    <style:style style:name="WW8Num39z1" style:family="text"/>
    <style:style style:name="WW8Num39z2" style:family="text"/>
    <style:style style:name="WW8Num39z3" style:family="text"/>
    <style:style style:name="WW8Num39z4" style:family="text"/>
    <style:style style:name="WW8Num39z5" style:family="text"/>
    <style:style style:name="WW8Num39z6" style:family="text"/>
    <style:style style:name="WW8Num39z7" style:family="text"/>
    <style:style style:name="WW8Num39z8" style:family="text"/>
    <style:style style:name="WW8Num40z0" style:family="text"/>
    <style:style style:name="WW8Num40z1" style:family="text"/>
    <style:style style:name="WW8Num40z2" style:family="text"/>
    <style:style style:name="WW8Num40z3" style:family="text"/>
    <style:style style:name="WW8Num40z4" style:family="text"/>
    <style:style style:name="WW8Num40z5" style:family="text"/>
    <style:style style:name="WW8Num40z6" style:family="text"/>
    <style:style style:name="WW8Num40z7" style:family="text"/>
    <style:style style:name="WW8Num40z8" style:family="text"/>
    <style:style style:name="WW8Num41z0" style:family="text"/>
    <style:style style:name="WW8Num41z1" style:family="text"/>
    <style:style style:name="WW8Num41z2" style:family="text"/>
    <style:style style:name="WW8Num41z3" style:family="text"/>
    <style:style style:name="WW8Num41z4" style:family="text"/>
    <style:style style:name="WW8Num41z5" style:family="text"/>
    <style:style style:name="WW8Num41z6" style:family="text"/>
    <style:style style:name="WW8Num41z7" style:family="text"/>
    <style:style style:name="WW8Num41z8" style:family="text"/>
    <style:style style:name="WW8Num42z0" style:family="text">
      <style:text-properties style:font-name-complex="Myriad Pro Light" style:font-family-complex="'Myriad Pro Light', 'Helvetica Neue Thin'" style:font-family-generic-complex="swiss" style:font-pitch-complex="variable"/>
    </style:style>
    <style:style style:name="WW8Num42z1" style:family="text"/>
    <style:style style:name="WW8Num42z2" style:family="text"/>
    <style:style style:name="WW8Num42z3" style:family="text"/>
    <style:style style:name="WW8Num42z4" style:family="text"/>
    <style:style style:name="WW8Num42z5" style:family="text"/>
    <style:style style:name="WW8Num42z6" style:family="text"/>
    <style:style style:name="WW8Num42z7" style:family="text"/>
    <style:style style:name="WW8Num42z8" style:family="text"/>
    <style:style style:name="WW8Num43z0" style:family="text"/>
    <style:style style:name="WW8Num43z1" style:family="text"/>
    <style:style style:name="WW8Num43z2" style:family="text"/>
    <style:style style:name="WW8Num43z3" style:family="text"/>
    <style:style style:name="WW8Num43z4" style:family="text"/>
    <style:style style:name="WW8Num43z5" style:family="text"/>
    <style:style style:name="WW8Num43z6" style:family="text"/>
    <style:style style:name="WW8Num43z7" style:family="text"/>
    <style:style style:name="WW8Num43z8" style:family="text"/>
    <style:style style:name="WW8Num44z0" style:family="text"/>
    <style:style style:name="WW8Num44z1" style:family="text"/>
    <style:style style:name="WW8Num44z2" style:family="text"/>
    <style:style style:name="WW8Num44z3" style:family="text"/>
    <style:style style:name="WW8Num44z4" style:family="text"/>
    <style:style style:name="WW8Num44z5" style:family="text"/>
    <style:style style:name="WW8Num44z6" style:family="text"/>
    <style:style style:name="WW8Num44z7" style:family="text"/>
    <style:style style:name="WW8Num44z8" style:family="text"/>
    <style:style style:name="WW8Num45z0" style:family="text">
      <style:text-properties style:font-name="Symbol" fo:font-family="Symbol" style:font-pitch="variable" style:font-name-complex="Symbol" style:font-family-complex="Symbol" style:font-pitch-complex="variable"/>
    </style:style>
    <style:style style:name="WW8Num45z1" style:family="text">
      <style:text-properties style:font-name="Courier New" fo:font-family="'Courier New'" style:font-pitch="variable" style:font-name-complex="Courier New" style:font-family-complex="'Courier New'" style:font-pitch-complex="variable"/>
    </style:style>
    <style:style style:name="WW8Num4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6z0" style:family="text">
      <style:text-properties style:font-name="Symbol" fo:font-family="Symbol" style:font-pitch="variable" style:font-name-complex="Symbol" style:font-family-complex="Symbol" style:font-pitch-complex="variable"/>
    </style:style>
    <style:style style:name="WW8Num46z1" style:family="text">
      <style:text-properties style:font-name="Courier New" fo:font-family="'Courier New'" style:font-pitch="variable" style:font-name-complex="Courier New" style:font-family-complex="'Courier New'" style:font-pitch-complex="variable"/>
    </style:style>
    <style:style style:name="WW8Num4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7z0" style:family="text"/>
    <style:style style:name="WW8Num47z1" style:family="text"/>
    <style:style style:name="WW8Num47z2" style:family="text"/>
    <style:style style:name="WW8Num47z3" style:family="text"/>
    <style:style style:name="WW8Num47z4" style:family="text"/>
    <style:style style:name="WW8Num47z5" style:family="text"/>
    <style:style style:name="WW8Num47z6" style:family="text"/>
    <style:style style:name="WW8Num47z7" style:family="text"/>
    <style:style style:name="WW8Num47z8" style:family="text"/>
    <style:style style:name="Fuente_20_de_20_párrafo_20_predeter.1" style:display-name="Fuente de párrafo predeter.1" style:family="text"/>
    <style:style style:name="Título_20_1_20_Car" style:display-name="Título 1 Car" style:family="text"/>
    <style:style style:name="Título_20_2_20_Car" style:display-name="Título 2 Car" style:family="text"/>
    <style:style style:name="Título_20_3_20_Car" style:display-name="Título 3 Car" style:family="text"/>
    <style:style style:name="Encabezado_20_Car" style:display-name="Encabezado Car" style:family="text"/>
    <style:style style:name="Pie_20_de_20_página_20_Car" style:display-name="Pie de página Car" style:family="text"/>
    <style:style style:name="Internet_20_link" style:display-name="Internet link" style:family="text"/>
    <style:style style:name="Texto_20_de_20_globo_20_Car" style:display-name="Texto de globo Car" style:family="text"/>
    <style:style style:name="Page_20_Number" style:display-name="Page Number" style:family="text"/>
    <style:style style:name="Texto_20_de_20_cuerpo_20_Car" style:display-name="Texto de cuerpo Car" style:family="text"/>
    <style:style style:name="Visited_20_Internet_20_Link" style:display-name="Visited Internet Link" style:family="text"/>
    <style:style style:name="Texto_20_nota_20_pie_20_Car" style:display-name="Texto nota pie Car" style:family="text"/>
    <style:style style:name="Footnote_20_Symbol" style:display-name="Footnote Symbol" style:family="text"/>
    <style:style style:name="Strong_20_Emphasis" style:display-name="Strong Emphasis" style:family="text">
      <style:text-properties fo:font-weight="bold" style:font-weight-asian="bold" style:font-weight-complex="bold"/>
    </style:style>
    <style:style style:name="apple-converted-space" style:family="text"/>
    <style:style style:name="Ref._20_de_20_nota_20_al_20_pie1" style:display-name="Ref. de nota al pie1" style:family="text">
      <style:text-properties style:text-position="super 58%"/>
    </style:style>
    <style:style style:name="Ref._20_de_20_comentario1" style:display-name="Ref. de comentario1" style:family="text">
      <style:text-properties fo:font-size="9pt" style:font-size-asian="9pt" style:font-size-complex="9pt"/>
    </style:style>
    <style:style style:name="Texto_20_comentario_20_Car" style:display-name="Texto comentario Car" style:family="text" style:parent-style-name="Fuente_20_de_20_párrafo_20_predeter.1"/>
    <style:style style:name="Asunto_20_del_20_comentario_20_Car" style:display-name="Asunto del comentario Car" style:family="text"/>
    <style:style style:name="Sin_20_espaciado_20_Car" style:display-name="Sin espaciado Car" style:family="text"/>
    <style:style style:name="Ref._20_de_20_nota_20_al_20_pie" style:display-name="Ref. de nota al pie" style:family="text">
      <style:text-properties style:text-position="super 58%"/>
    </style:style>
    <style:style style:name="Endnote_20_Symbol" style:display-name="Endnote Symbol" style:family="text">
      <style:text-properties style:text-position="super 58%"/>
    </style:style>
    <style:style style:name="WW-Caracteres_20_de_20_nota_20_final" style:display-name="WW-Caracteres de nota final" style:family="text"/>
    <style:style style:name="Ref._20_de_20_nota_20_al_20_final" style:display-name="Ref. de nota al final" style:family="text">
      <style:text-properties style:text-position="super 58%"/>
    </style:style>
    <style:style style:name="Footnote_20_anchor" style:display-name="Footnote anchor" style:family="text">
      <style:text-properties style:text-position="super 58%"/>
    </style:style>
    <style:style style:name="ListLabel_20_568" style:display-name="ListLabel 568" style:family="text">
      <style:text-properties fo:color="#0000ff" loext:opacity="100%" style:text-underline-style="solid" style:text-underline-width="auto" style:text-underline-color="font-color" style:font-name-asian="Times New Roman1" style:font-family-asian="'Times New Roman'" style:font-family-generic-asian="system" style:font-pitch-asian="variable" style:rfc-language-tag-asian="es-ES-u-co-trad" style:language-asian="es" style:country-asian="ES" style:font-name-complex="Arial2" style:font-family-complex="Arial" style:font-family-generic-complex="system" style:font-pitch-complex="variable" style:font-size-complex="11pt" style:language-complex="ar" style:country-complex="SA"/>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text:style-name="WW8Num2z0" loext:num-list-format="%1%" style:num-format="">
        <style:list-level-properties text:list-level-position-and-space-mode="label-alignment">
          <style:list-level-label-alignment text:label-followed-by="nothing" fo:text-indent="-0.762cm" fo:margin-left="0.762cm"/>
        </style:list-level-properties>
      </text:outline-level-style>
      <text:outline-level-style text:level="2" text:style-name="WW8Num2z1" loext:num-list-format="%2%" style:num-format="">
        <style:list-level-properties text:list-level-position-and-space-mode="label-alignment">
          <style:list-level-label-alignment text:label-followed-by="nothing" fo:text-indent="-1.016cm" fo:margin-left="1.016cm"/>
        </style:list-level-properties>
      </text:outline-level-style>
      <text:outline-level-style text:level="3" text:style-name="WW8Num2z2" loext:num-list-format="%3%" style:num-format="">
        <style:list-level-properties text:list-level-position-and-space-mode="label-alignment">
          <style:list-level-label-alignment text:label-followed-by="nothing" fo:text-indent="-1.27cm" fo:margin-left="1.27cm"/>
        </style:list-level-properties>
      </text:outline-level-style>
      <text:outline-level-style text:level="4" text:style-name="WW8Num2z3" loext:num-list-format="%4%" style:num-format="">
        <style:list-level-properties text:list-level-position-and-space-mode="label-alignment">
          <style:list-level-label-alignment text:label-followed-by="nothing" fo:text-indent="-1.524cm" fo:margin-left="1.524cm"/>
        </style:list-level-properties>
      </text:outline-level-style>
      <text:outline-level-style text:level="5" text:style-name="WW8Num2z4" loext:num-list-format="%5%" style:num-format="">
        <style:list-level-properties text:list-level-position-and-space-mode="label-alignment">
          <style:list-level-label-alignment text:label-followed-by="nothing" fo:text-indent="-1.778cm" fo:margin-left="1.778cm"/>
        </style:list-level-properties>
      </text:outline-level-style>
      <text:outline-level-style text:level="6" text:style-name="WW8Num2z5" loext:num-list-format="%6%" style:num-format="">
        <style:list-level-properties text:list-level-position-and-space-mode="label-alignment">
          <style:list-level-label-alignment text:label-followed-by="nothing" fo:text-indent="-2.032cm" fo:margin-left="2.032cm"/>
        </style:list-level-properties>
      </text:outline-level-style>
      <text:outline-level-style text:level="7" text:style-name="WW8Num2z6" loext:num-list-format="%7%" style:num-format="">
        <style:list-level-properties text:list-level-position-and-space-mode="label-alignment">
          <style:list-level-label-alignment text:label-followed-by="nothing" fo:text-indent="-2.286cm" fo:margin-left="2.286cm"/>
        </style:list-level-properties>
      </text:outline-level-style>
      <text:outline-level-style text:level="8" text:style-name="WW8Num2z7" loext:num-list-format="%8%" style:num-format="">
        <style:list-level-properties text:list-level-position-and-space-mode="label-alignment">
          <style:list-level-label-alignment text:label-followed-by="nothing" fo:text-indent="-2.54cm" fo:margin-left="2.54cm"/>
        </style:list-level-properties>
      </text:outline-level-style>
      <text:outline-level-style text:level="9" text:style-name="WW8Num2z8" loext:num-list-format="%9%" style:num-format="">
        <style:list-level-properties text:list-level-position-and-space-mode="label-alignment">
          <style:list-level-label-alignment text:label-followed-by="nothing"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2z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2z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2z3"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2z4"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2z5"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2z6"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2z7"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2z8"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suffix=")" style:num-format="a" style:num-letter-sync="true">
        <style:list-level-properties text:list-level-position-and-space-mode="label-alignment">
          <style:list-level-label-alignment text:label-followed-by="listtab" fo:text-indent="-0.635cm" fo:margin-left="1.884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suffix=")" style:num-format="a" style:num-letter-sync="true">
        <style:list-level-properties text:list-level-position-and-space-mode="label-alignment">
          <style:list-level-label-alignment text:label-followed-by="listtab" fo:text-indent="-0.635cm" fo:margin-left="1.884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suffix=")" style:num-format="a" style:num-letter-sync="true">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suffix=")" style:num-format="a" style:num-letter-sync="true">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suffix=")" style:num-format="a" style:num-letter-sync="true">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8Num9z0" loext:num-list-format="%1%)" style:num-suffix=")" style:num-format="a" style:num-letter-sync="true">
        <style:list-level-properties text:list-level-position-and-space-mode="label-alignment">
          <style:list-level-label-alignment text:label-followed-by="listtab" fo:text-indent="-0.635cm" fo:margin-left="1.376cm"/>
        </style:list-level-properties>
      </text:list-level-style-number>
      <text:list-level-style-number text:level="2" text:style-name="WW8Num9z1" loext:num-list-format="%2%." style:num-suffix="." style:num-format="a" style:num-letter-sync="true">
        <style:list-level-properties text:list-level-position-and-space-mode="label-alignment">
          <style:list-level-label-alignment text:label-followed-by="listtab" fo:text-indent="-0.635cm" fo:margin-left="2.646cm"/>
        </style:list-level-properties>
      </text:list-level-style-number>
      <text:list-level-style-number text:level="3" text:style-name="WW8Num9z2" loext:num-list-format="%3%." style:num-suffix="." style:num-format="i">
        <style:list-level-properties text:list-level-position-and-space-mode="label-alignment" fo:text-align="end">
          <style:list-level-label-alignment text:label-followed-by="listtab" fo:text-indent="-0.318cm" fo:margin-left="3.916cm"/>
        </style:list-level-properties>
      </text:list-level-style-number>
      <text:list-level-style-number text:level="4" text:style-name="WW8Num9z3" loext:num-list-format="%4%." style:num-suffix="." style:num-format="1">
        <style:list-level-properties text:list-level-position-and-space-mode="label-alignment">
          <style:list-level-label-alignment text:label-followed-by="listtab" fo:text-indent="-0.635cm" fo:margin-left="5.186cm"/>
        </style:list-level-properties>
      </text:list-level-style-number>
      <text:list-level-style-number text:level="5" text:style-name="WW8Num9z4" loext:num-list-format="%5%." style:num-suffix="." style:num-format="a" style:num-letter-sync="true">
        <style:list-level-properties text:list-level-position-and-space-mode="label-alignment">
          <style:list-level-label-alignment text:label-followed-by="listtab" fo:text-indent="-0.635cm" fo:margin-left="6.456cm"/>
        </style:list-level-properties>
      </text:list-level-style-number>
      <text:list-level-style-number text:level="6" text:style-name="WW8Num9z5" loext:num-list-format="%6%." style:num-suffix="." style:num-format="i">
        <style:list-level-properties text:list-level-position-and-space-mode="label-alignment" fo:text-align="end">
          <style:list-level-label-alignment text:label-followed-by="listtab" fo:text-indent="-0.318cm" fo:margin-left="7.726cm"/>
        </style:list-level-properties>
      </text:list-level-style-number>
      <text:list-level-style-number text:level="7" text:style-name="WW8Num9z6" loext:num-list-format="%7%." style:num-suffix="." style:num-format="1">
        <style:list-level-properties text:list-level-position-and-space-mode="label-alignment">
          <style:list-level-label-alignment text:label-followed-by="listtab" fo:text-indent="-0.635cm" fo:margin-left="8.996cm"/>
        </style:list-level-properties>
      </text:list-level-style-number>
      <text:list-level-style-number text:level="8" text:style-name="WW8Num9z7" loext:num-list-format="%8%." style:num-suffix="." style:num-format="a" style:num-letter-sync="true">
        <style:list-level-properties text:list-level-position-and-space-mode="label-alignment">
          <style:list-level-label-alignment text:label-followed-by="listtab" fo:text-indent="-0.635cm" fo:margin-left="10.266cm"/>
        </style:list-level-properties>
      </text:list-level-style-number>
      <text:list-level-style-number text:level="9" text:style-name="WW8Num9z8" loext:num-list-format="%9%." style:num-suffix="." style:num-format="i">
        <style:list-level-properties text:list-level-position-and-space-mode="label-alignment" fo:text-align="end">
          <style:list-level-label-alignment text:label-followed-by="listtab" fo:text-indent="-0.318cm" fo:margin-left="11.53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8Num10z0" loext:num-list-format="%1%)" style:num-suffix=")" style:num-format="a" style:num-letter-sync="true">
        <style:list-level-properties text:list-level-position-and-space-mode="label-alignment">
          <style:list-level-label-alignment text:label-followed-by="listtab" fo:text-indent="-0.635cm" fo:margin-left="1.376cm"/>
        </style:list-level-properties>
      </text:list-level-style-number>
      <text:list-level-style-number text:level="2" text:style-name="WW8Num10z1" loext:num-list-format="%2%." style:num-suffix="." style:num-format="a" style:num-letter-sync="true">
        <style:list-level-properties text:list-level-position-and-space-mode="label-alignment">
          <style:list-level-label-alignment text:label-followed-by="listtab" fo:text-indent="-0.635cm" fo:margin-left="2.646cm"/>
        </style:list-level-properties>
      </text:list-level-style-number>
      <text:list-level-style-number text:level="3" text:style-name="WW8Num10z2" loext:num-list-format="%3%." style:num-suffix="." style:num-format="i">
        <style:list-level-properties text:list-level-position-and-space-mode="label-alignment" fo:text-align="end">
          <style:list-level-label-alignment text:label-followed-by="listtab" fo:text-indent="-0.318cm" fo:margin-left="3.916cm"/>
        </style:list-level-properties>
      </text:list-level-style-number>
      <text:list-level-style-number text:level="4" text:style-name="WW8Num10z3" loext:num-list-format="%4%." style:num-suffix="." style:num-format="1">
        <style:list-level-properties text:list-level-position-and-space-mode="label-alignment">
          <style:list-level-label-alignment text:label-followed-by="listtab" fo:text-indent="-0.635cm" fo:margin-left="5.186cm"/>
        </style:list-level-properties>
      </text:list-level-style-number>
      <text:list-level-style-number text:level="5" text:style-name="WW8Num10z4" loext:num-list-format="%5%." style:num-suffix="." style:num-format="a" style:num-letter-sync="true">
        <style:list-level-properties text:list-level-position-and-space-mode="label-alignment">
          <style:list-level-label-alignment text:label-followed-by="listtab" fo:text-indent="-0.635cm" fo:margin-left="6.456cm"/>
        </style:list-level-properties>
      </text:list-level-style-number>
      <text:list-level-style-number text:level="6" text:style-name="WW8Num10z5" loext:num-list-format="%6%." style:num-suffix="." style:num-format="i">
        <style:list-level-properties text:list-level-position-and-space-mode="label-alignment" fo:text-align="end">
          <style:list-level-label-alignment text:label-followed-by="listtab" fo:text-indent="-0.318cm" fo:margin-left="7.726cm"/>
        </style:list-level-properties>
      </text:list-level-style-number>
      <text:list-level-style-number text:level="7" text:style-name="WW8Num10z6" loext:num-list-format="%7%." style:num-suffix="." style:num-format="1">
        <style:list-level-properties text:list-level-position-and-space-mode="label-alignment">
          <style:list-level-label-alignment text:label-followed-by="listtab" fo:text-indent="-0.635cm" fo:margin-left="8.996cm"/>
        </style:list-level-properties>
      </text:list-level-style-number>
      <text:list-level-style-number text:level="8" text:style-name="WW8Num10z7" loext:num-list-format="%8%." style:num-suffix="." style:num-format="a" style:num-letter-sync="true">
        <style:list-level-properties text:list-level-position-and-space-mode="label-alignment">
          <style:list-level-label-alignment text:label-followed-by="listtab" fo:text-indent="-0.635cm" fo:margin-left="10.266cm"/>
        </style:list-level-properties>
      </text:list-level-style-number>
      <text:list-level-style-number text:level="9" text:style-name="WW8Num10z8" loext:num-list-format="%9%." style:num-suffix="." style:num-format="i">
        <style:list-level-properties text:list-level-position-and-space-mode="label-alignment" fo:text-align="end">
          <style:list-level-label-alignment text:label-followed-by="listtab" fo:text-indent="-0.318cm" fo:margin-left="11.53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Tabla7" style:family="table">
      <style:table-properties style:width="14.91cm" table:align="center" style:writing-mode="lr-tb"/>
    </style:style>
    <style:style style:name="Tabla7.A" style:family="table-column">
      <style:table-column-properties style:column-width="7.454cm"/>
    </style:style>
    <style:style style:name="Tabla7.B" style:family="table-column">
      <style:table-column-properties style:column-width="7.456cm"/>
    </style:style>
    <style:style style:name="Tabla7.1" style:family="table-row">
      <style:table-row-properties style:min-row-height="0.94cm" fo:keep-together="auto"/>
    </style:style>
    <style:style style:name="Tabla7.A1" style:family="table-cell">
      <style:table-cell-properties style:vertical-align="middle" fo:padding-left="0.123cm" fo:padding-right="0.123cm" fo:padding-top="0cm" fo:padding-bottom="0cm" fo:border="none" style:writing-mode="lr-tb"/>
    </style:style>
    <style:style style:name="MP1" style:family="paragraph" style:parent-style-name="Header">
      <style:text-properties fo:font-size="1pt"/>
    </style:style>
    <style:style style:name="MP2" style:family="paragraph" style:parent-style-name="Header">
      <style:paragraph-properties fo:margin-left="0cm" fo:margin-right="0.635cm" fo:text-indent="0cm" style:auto-text-indent="false" style:snap-to-layout-grid="false"/>
    </style:style>
    <style:style style:name="MP3" style:family="paragraph" style:parent-style-name="western">
      <style:paragraph-properties fo:margin-top="0cm" fo:margin-bottom="0.25cm" style:contextual-spacing="false" fo:line-height="100%" fo:text-align="center" style:justify-single-word="false" style:snap-to-layout-grid="false"/>
      <style:text-properties fo:color="#3366ff" loext:opacity="100%" style:font-name="Arial1" style:rfc-language-tag="ca-ES-valencia" fo:language="ca" fo:country="ES" fo:font-weight="bold" style:font-weight-asian="bold" style:font-name-complex="Arial1" style:language-complex="ar" style:country-complex="SA" style:font-weight-complex="bold"/>
    </style:style>
    <style:style style:name="MP4" style:family="paragraph" style:parent-style-name="Standard">
      <style:paragraph-properties fo:margin-left="0cm" fo:margin-right="0.635cm" fo:text-align="center" style:justify-single-word="false" fo:text-indent="0cm" style:auto-text-indent="false"/>
      <style:text-properties fo:color="#0000ff" loext:opacity="100%" style:font-name="Arial1" fo:font-size="12pt" style:rfc-language-tag="ca-ES-valencia" fo:language="ca" fo:country="ES" fo:font-weight="bold" style:font-size-asian="12pt" style:font-weight-asian="bold" style:font-name-complex="Arial1" style:font-size-complex="12pt" style:language-complex="ar" style:country-complex="SA"/>
    </style:style>
    <style:style style:name="MP5" style:family="paragraph" style:parent-style-name="Standard">
      <style:paragraph-properties fo:text-align="center" style:justify-single-word="false"/>
      <style:text-properties fo:color="#0000ff" loext:opacity="100%" style:font-name="Arial1" fo:font-size="12pt" style:rfc-language-tag="ca-ES-valencia" fo:language="ca" fo:country="ES" fo:font-weight="bold" style:font-size-asian="12pt" style:font-weight-asian="bold" style:font-name-complex="Arial1" style:font-size-complex="12pt" style:language-complex="ar" style:country-complex="SA"/>
    </style:style>
    <style:style style:name="MT1" style:family="text">
      <style:text-properties officeooo:rsid="001b9d52"/>
    </style:style>
    <style:style style:name="MT2" style:family="text">
      <style:text-properties style:font-name="Arial1" fo:font-size="12pt" style:font-size-asian="12pt" style:font-name-complex="Arial1" style:font-size-complex="12pt"/>
    </style:style>
    <style:style style:name="MT3" style:family="text">
      <style:text-properties officeooo:rsid="001c6b86"/>
    </style:style>
    <style:style style:name="Mfr1" style:family="graphic" style:parent-style-name="Frame">
      <style:graphic-properties style:wrap="dynamic" style:number-wrapped-paragraphs="1" style:vertical-pos="from-top" style:vertical-rel="paragraph" style:horizontal-pos="right" style:horizontal-rel="page-content" fo:background-color="#ffffff" style:background-transparency="100%" draw:fill="solid" draw:fill-color="#ffffff" draw:opacity="0%" style:writing-mode="lr-tb" draw:wrap-influence-on-position="once-successive" loext:allow-overlap="true"/>
    </style:style>
    <style:style style:name="Mfr2"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011cm" fo:margin-bottom="0.734cm" fo:margin-left="3cm" fo:margin-right="3cm" fo:background-color="#ffffff" style:writing-mode="lr-tb" style:layout-grid-color="#c0c0c0" style:layout-grid-lines="44" style:layout-grid-base-height="0.635cm" style:layout-grid-ruby-height="0cm" style:layout-grid-mode="none" style:layout-grid-ruby-below="false" style:layout-grid-print="false" style:layout-grid-display="false" style:layout-grid-base-width="0.353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2.185cm" fo:margin-left="0cm" fo:margin-right="0cm" fo:margin-bottom="2.087cm" style:dynamic-spacing="true"/>
      </style:header-style>
      <style:footer-style>
        <style:header-footer-properties fo:min-height="1.766cm" fo:margin-left="0cm" fo:margin-right="0cm" fo:margin-top="1.667cm" style:dynamic-spacing="true"/>
      </style:footer-style>
    </style:page-layout>
    <style:style style:name="Mdp1" style:family="drawing-page">
      <style:drawing-page-properties draw:fill="solid" draw:background-size="border" draw:fill-color="#ffffff" draw:opacity="100%"/>
    </style:style>
  </office:automatic-styles>
  <office:master-styles>
    <style:master-page style:name="Standard" style:page-layout-name="Mpm1" draw:style-name="Mdp1">
      <style:header>
        <text:p text:style-name="MP1"><draw:frame draw:style-name="Mfr1" draw:name="Marco3" text:anchor-type="paragraph" svg:y="0.002cm" draw:z-index="59"><draw:text-box fo:min-height="0.058cm" fo:min-width="0.041cm"><text:p text:style-name="Header"><text:span text:style-name="Page_20_Number"/></text:p></draw:text-box></draw:frame></text:p>
        <table:table table:name="Tabla7" table:style-name="Tabla7">
          <table:table-column table:style-name="Tabla7.A"/>
          <table:table-column table:style-name="Tabla7.B"/>
          <table:table-row table:style-name="Tabla7.1">
            <table:table-cell table:style-name="Tabla7.A1" office:value-type="string">
              <text:p text:style-name="MP2"><draw:frame draw:style-name="Mfr2" draw:name="Imagen1" text:anchor-type="as-char" svg:width="4.665cm" svg:height="1.57cm" draw:z-index="89"><draw:image xlink:href="Pictures/100000000000077D0000028A4A873713.png" xlink:type="simple" xlink:show="embed" xlink:actuate="onLoad" draw:mime-type="image/png"/></draw:frame></text:p>
            </table:table-cell>
            <table:table-cell table:style-name="Tabla7.A1" office:value-type="string">
              <text:p text:style-name="MP3">ORDENAN<text:span text:style-name="MT1">Ç</text:span>A REGULADORA DE LA ADMINISTRACIÓ ELECTR<text:span text:style-name="MT1">Ò</text:span>NICA DE LA DIPUTACIÓ PROVINCIAL DE CASTELLÓ</text:p>
            </table:table-cell>
          </table:table-row>
        </table:table>
        <text:p text:style-name="Header"/>
      </style:header>
      <style:header-first>
        <text:p text:style-name="Header"/>
      </style:header-first>
      <style:footer>
        <text:p text:style-name="MP4"><draw:frame draw:style-name="Mfr1" draw:name="Marco2" text:anchor-type="paragraph" svg:y="0.002cm" draw:z-index="29"><draw:text-box fo:min-height="0.058cm" fo:min-width="0.041cm"><text:p text:style-name="Footer"><text:span text:style-name="Page_20_Number"><text:span text:style-name="MT2"><text:page-number text:select-page="current">31</text:page-number></text:span></text:span></text:p></draw:text-box></draw:frame>Secretar<text:span text:style-name="MT3">i</text:span>a General - Serv<text:span text:style-name="MT3">ei</text:span> d’Administració <text:span text:style-name="MT3">i</text:span> Innovació Pública</text:p>
        <text:p text:style-name="MP5">innovacion@dipcas.es</text:p>
      </style:footer>
      <style:footer-first>
        <text:p text:style-name="Footer"/>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5.2$Windows_X86_64 LibreOffice_project/9c8b85f387cc00a89945a79c9e6239f32e450ac2</meta:generator>
    <meta:document-statistic meta:page-count="31" meta:table-count="7" meta:image-count="2" meta:object-count="0" meta:paragraph-count="397" meta:word-count="11811" meta:character-count="78204"/>
  </office:meta>
</office:document-meta>
</file>